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mbria" svg:font-family="Cambria" style:font-family-generic="roman" style:font-pitch="variable" svg:panose-1="2 4 5 3 5 4 6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Calibri" svg:font-family="Calibri" style:font-family-generic="swiss" style:font-pitch="variable" svg:panose-1="2 15 5 2 2 2 4 3 2 4"/>
  </office:font-face-decls>
  <office:automatic-styles>
    <style:style style:name="P1" style:parent-style-name="內文" style:master-page-name="MP0" style:family="paragraph">
      <style:paragraph-properties fo:break-before="page" fo:line-height="0.1388in"/>
    </style:style>
    <style:style style:name="T2" style:parent-style-name="預設段落字型" style:family="text">
      <style:text-properties style:language-asian="zh" style:country-asian="TW"/>
    </style:style>
    <style:style style:name="T3" style:parent-style-name="預設段落字型" style:family="text">
      <style:text-properties style:language-asian="zh" style:country-asian="TW"/>
    </style:style>
    <style:style style:name="T4" style:parent-style-name="預設段落字型" style:family="text">
      <style:text-properties style:language-asian="zh" style:country-asian="TW"/>
    </style:style>
    <style:style style:name="T5" style:parent-style-name="預設段落字型" style:family="text">
      <style:text-properties style:language-asian="zh" style:country-asian="TW"/>
    </style:style>
    <style:style style:name="T6" style:parent-style-name="預設段落字型" style:family="text">
      <style:text-properties style:language-asian="zh" style:country-asian="TW"/>
    </style:style>
    <style:style style:name="T7" style:parent-style-name="預設段落字型" style:family="text">
      <style:text-properties style:language-asian="zh" style:country-asian="TW"/>
    </style:style>
    <style:style style:name="T8" style:parent-style-name="預設段落字型" style:family="text">
      <style:text-properties style:language-asian="zh" style:country-asian="TW"/>
    </style:style>
    <style:style style:name="T9" style:parent-style-name="預設段落字型" style:family="text">
      <style:text-properties style:language-asian="zh" style:country-asian="TW"/>
    </style:style>
    <style:style style:name="T10" style:parent-style-name="預設段落字型" style:family="text">
      <style:text-properties style:language-asian="zh" style:country-asian="TW"/>
    </style:style>
    <style:style style:name="T11" style:parent-style-name="預設段落字型" style:family="text">
      <style:text-properties style:language-asian="zh" style:country-asian="TW"/>
    </style:style>
    <style:style style:name="T12" style:parent-style-name="預設段落字型" style:family="text">
      <style:text-properties style:language-asian="zh" style:country-asian="TW"/>
    </style:style>
    <style:style style:name="T13" style:parent-style-name="預設段落字型" style:family="text">
      <style:text-properties style:language-asian="zh" style:country-asian="TW"/>
    </style:style>
    <style:style style:name="T14" style:parent-style-name="預設段落字型" style:family="text">
      <style:text-properties style:language-asian="zh" style:country-asian="TW"/>
    </style:style>
    <style:style style:name="T15" style:parent-style-name="預設段落字型" style:family="text">
      <style:text-properties style:language-asian="zh" style:country-asian="TW"/>
    </style:style>
    <style:style style:name="T16" style:parent-style-name="預設段落字型" style:family="text">
      <style:text-properties style:language-asian="zh" style:country-asian="TW"/>
    </style:style>
    <style:style style:name="T17" style:parent-style-name="預設段落字型" style:family="text">
      <style:text-properties style:language-asian="zh" style:country-asian="TW"/>
    </style:style>
    <style:style style:name="T18" style:parent-style-name="預設段落字型" style:family="text">
      <style:text-properties style:language-asian="zh" style:country-asian="TW"/>
    </style:style>
    <style:style style:name="T19" style:parent-style-name="預設段落字型" style:family="text">
      <style:text-properties style:language-asian="zh" style:country-asian="TW"/>
    </style:style>
    <style:style style:name="T20" style:parent-style-name="預設段落字型" style:family="text">
      <style:text-properties style:language-asian="zh" style:country-asian="TW"/>
    </style:style>
    <style:style style:name="T21" style:parent-style-name="預設段落字型" style:family="text">
      <style:text-properties style:language-asian="zh" style:country-asian="TW"/>
    </style:style>
    <style:style style:name="T22" style:parent-style-name="預設段落字型" style:family="text">
      <style:text-properties style:language-asian="zh" style:country-asian="TW"/>
    </style:style>
    <style:style style:name="T23" style:parent-style-name="預設段落字型" style:family="text">
      <style:text-properties style:language-asian="zh" style:country-asian="TW"/>
    </style:style>
    <style:style style:name="T24" style:parent-style-name="預設段落字型" style:family="text">
      <style:text-properties style:language-asian="zh" style:country-asian="TW"/>
    </style:style>
    <style:style style:name="T25" style:parent-style-name="預設段落字型" style:family="text">
      <style:text-properties style:language-asian="zh" style:country-asian="TW"/>
    </style:style>
    <style:style style:name="T26" style:parent-style-name="預設段落字型" style:family="text">
      <style:text-properties style:language-asian="zh" style:country-asian="TW"/>
    </style:style>
    <style:style style:name="T27" style:parent-style-name="預設段落字型" style:family="text">
      <style:text-properties style:language-asian="zh" style:country-asian="TW"/>
    </style:style>
    <style:style style:name="T28" style:parent-style-name="預設段落字型" style:family="text">
      <style:text-properties style:language-asian="zh" style:country-asian="TW"/>
    </style:style>
    <style:style style:name="T29" style:parent-style-name="預設段落字型" style:family="text">
      <style:text-properties style:language-asian="zh" style:country-asian="TW"/>
    </style:style>
    <style:style style:name="T30" style:parent-style-name="預設段落字型" style:family="text">
      <style:text-properties style:language-asian="zh" style:country-asian="TW"/>
    </style:style>
    <style:style style:name="T31" style:parent-style-name="預設段落字型" style:family="text">
      <style:text-properties style:language-asian="zh" style:country-asian="TW"/>
    </style:style>
    <style:style style:name="T32" style:parent-style-name="預設段落字型" style:family="text">
      <style:text-properties style:language-asian="zh" style:country-asian="TW"/>
    </style:style>
    <style:style style:name="T33" style:parent-style-name="預設段落字型" style:family="text">
      <style:text-properties style:language-asian="zh" style:country-asian="TW"/>
    </style:style>
    <style:style style:name="T34" style:parent-style-name="預設段落字型" style:family="text">
      <style:text-properties style:language-asian="zh" style:country-asian="TW"/>
    </style:style>
    <style:style style:name="T35" style:parent-style-name="預設段落字型" style:family="text">
      <style:text-properties style:language-asian="zh" style:country-asian="TW"/>
    </style:style>
    <style:style style:name="T36" style:parent-style-name="預設段落字型" style:family="text">
      <style:text-properties style:language-asian="zh" style:country-asian="TW"/>
    </style:style>
    <style:style style:name="T37" style:parent-style-name="預設段落字型" style:family="text">
      <style:text-properties style:language-asian="zh" style:country-asian="TW"/>
    </style:style>
    <style:style style:name="T38" style:parent-style-name="預設段落字型" style:family="text">
      <style:text-properties style:language-asian="zh" style:country-asian="TW"/>
    </style:style>
    <style:style style:name="T39" style:parent-style-name="預設段落字型" style:family="text">
      <style:text-properties style:language-asian="zh" style:country-asian="TW"/>
    </style:style>
    <style:style style:name="T40" style:parent-style-name="預設段落字型" style:family="text">
      <style:text-properties style:language-asian="zh" style:country-asian="TW"/>
    </style:style>
    <style:style style:name="T41" style:parent-style-name="預設段落字型" style:family="text">
      <style:text-properties style:language-asian="zh" style:country-asian="TW"/>
    </style:style>
    <style:style style:name="T42" style:parent-style-name="預設段落字型" style:family="text">
      <style:text-properties style:language-asian="zh" style:country-asian="TW"/>
    </style:style>
    <style:style style:name="T43" style:parent-style-name="預設段落字型" style:family="text">
      <style:text-properties style:language-asian="zh" style:country-asian="TW"/>
    </style:style>
    <style:style style:name="T44" style:parent-style-name="預設段落字型" style:family="text">
      <style:text-properties style:language-asian="zh" style:country-asian="TW"/>
    </style:style>
    <style:style style:name="T45" style:parent-style-name="預設段落字型" style:family="text">
      <style:text-properties style:language-asian="zh" style:country-asian="TW"/>
    </style:style>
    <style:style style:name="T46" style:parent-style-name="預設段落字型" style:family="text">
      <style:text-properties style:language-asian="zh" style:country-asian="TW"/>
    </style:style>
    <style:style style:name="T47" style:parent-style-name="預設段落字型" style:family="text">
      <style:text-properties style:language-asian="zh" style:country-asian="TW"/>
    </style:style>
    <style:style style:name="T48" style:parent-style-name="預設段落字型" style:family="text">
      <style:text-properties style:language-asian="zh" style:country-asian="TW"/>
    </style:style>
    <style:style style:name="T49" style:parent-style-name="預設段落字型" style:family="text">
      <style:text-properties style:language-asian="zh" style:country-asian="TW"/>
    </style:style>
    <style:style style:name="T50" style:parent-style-name="預設段落字型" style:family="text">
      <style:text-properties style:language-asian="zh" style:country-asian="TW"/>
    </style:style>
    <style:style style:name="T51" style:parent-style-name="預設段落字型" style:family="text">
      <style:text-properties style:language-asian="zh" style:country-asian="TW"/>
    </style:style>
    <style:style style:name="T52" style:parent-style-name="預設段落字型" style:family="text">
      <style:text-properties style:language-asian="zh" style:country-asian="TW"/>
    </style:style>
    <style:style style:name="T53" style:parent-style-name="預設段落字型" style:family="text">
      <style:text-properties style:language-asian="zh" style:country-asian="TW"/>
    </style:style>
    <style:style style:name="T54" style:parent-style-name="預設段落字型" style:family="text">
      <style:text-properties style:language-asian="zh" style:country-asian="TW"/>
    </style:style>
    <style:style style:name="T55" style:parent-style-name="預設段落字型" style:family="text">
      <style:text-properties style:language-asian="zh" style:country-asian="TW"/>
    </style:style>
    <style:style style:name="T56" style:parent-style-name="預設段落字型" style:family="text">
      <style:text-properties style:language-asian="zh" style:country-asian="TW"/>
    </style:style>
    <style:style style:name="T57" style:parent-style-name="預設段落字型" style:family="text">
      <style:text-properties style:language-asian="zh" style:country-asian="TW"/>
    </style:style>
    <style:style style:name="T58" style:parent-style-name="預設段落字型" style:family="text">
      <style:text-properties style:language-asian="zh" style:country-asian="TW"/>
    </style:style>
    <style:style style:name="T59" style:parent-style-name="預設段落字型" style:family="text">
      <style:text-properties style:language-asian="zh" style:country-asian="TW"/>
    </style:style>
    <style:style style:name="T60" style:parent-style-name="預設段落字型" style:family="text">
      <style:text-properties style:language-asian="zh" style:country-asian="TW"/>
    </style:style>
    <style:style style:name="T61" style:parent-style-name="預設段落字型" style:family="text">
      <style:text-properties style:language-asian="zh" style:country-asian="TW"/>
    </style:style>
    <style:style style:name="S1" style:family="section">
      <style:section-properties fo:margin-left="0in" fo:margin-right="0in" style:writing-mode="lr-tb"/>
    </style:style>
    <style:style style:name="P62" style:parent-style-name="內文" style:family="paragraph">
      <style:paragraph-properties fo:line-height="0.1388in"/>
    </style:style>
    <style:style style:name="S2" style:family="section">
      <style:section-properties fo:margin-left="0in" fo:margin-right="0in" style:writing-mode="lr-tb"/>
    </style:style>
    <style:style style:name="P63" style:parent-style-name="內文" style:family="paragraph">
      <style:paragraph-properties fo:line-height="0.1673in"/>
    </style:style>
    <style:style style:name="S3" style:family="section">
      <style:section-properties fo:margin-left="0in" fo:margin-right="0in" style:writing-mode="lr-tb"/>
    </style:style>
    <style:style style:name="TableColumn65" style:family="table-column">
      <style:table-column-properties style:column-width="0.3062in" style:use-optimal-column-width="false"/>
    </style:style>
    <style:style style:name="TableColumn66" style:family="table-column">
      <style:table-column-properties style:column-width="0.777in" style:use-optimal-column-width="false"/>
    </style:style>
    <style:style style:name="TableColumn67" style:family="table-column">
      <style:table-column-properties style:column-width="0.2479in" style:use-optimal-column-width="false"/>
    </style:style>
    <style:style style:name="TableColumn68" style:family="table-column">
      <style:table-column-properties style:column-width="0.2479in" style:use-optimal-column-width="false"/>
    </style:style>
    <style:style style:name="TableColumn69" style:family="table-column">
      <style:table-column-properties style:column-width="0.2486in" style:use-optimal-column-width="false"/>
    </style:style>
    <style:style style:name="TableColumn70" style:family="table-column">
      <style:table-column-properties style:column-width="0.2465in" style:use-optimal-column-width="false"/>
    </style:style>
    <style:style style:name="TableColumn71" style:family="table-column">
      <style:table-column-properties style:column-width="0.1069in" style:use-optimal-column-width="false"/>
    </style:style>
    <style:style style:name="TableColumn72" style:family="table-column">
      <style:table-column-properties style:column-width="0.1416in" style:use-optimal-column-width="false"/>
    </style:style>
    <style:style style:name="TableColumn73" style:family="table-column">
      <style:table-column-properties style:column-width="0.2479in" style:use-optimal-column-width="false"/>
    </style:style>
    <style:style style:name="TableColumn74" style:family="table-column">
      <style:table-column-properties style:column-width="0.1027in" style:use-optimal-column-width="false"/>
    </style:style>
    <style:style style:name="TableColumn75" style:family="table-column">
      <style:table-column-properties style:column-width="0.1451in" style:use-optimal-column-width="false"/>
    </style:style>
    <style:style style:name="TableColumn76" style:family="table-column">
      <style:table-column-properties style:column-width="0.1465in" style:use-optimal-column-width="false"/>
    </style:style>
    <style:style style:name="TableColumn77" style:family="table-column">
      <style:table-column-properties style:column-width="0.1in" style:use-optimal-column-width="false"/>
    </style:style>
    <style:style style:name="TableColumn78" style:family="table-column">
      <style:table-column-properties style:column-width="0.25in" style:use-optimal-column-width="false"/>
    </style:style>
    <style:style style:name="TableColumn79" style:family="table-column">
      <style:table-column-properties style:column-width="0.193in" style:use-optimal-column-width="false"/>
    </style:style>
    <style:style style:name="TableColumn80" style:family="table-column">
      <style:table-column-properties style:column-width="0.4888in" style:use-optimal-column-width="false"/>
    </style:style>
    <style:style style:name="TableColumn81" style:family="table-column">
      <style:table-column-properties style:column-width="0.2347in" style:use-optimal-column-width="false"/>
    </style:style>
    <style:style style:name="TableColumn82" style:family="table-column">
      <style:table-column-properties style:column-width="0.1118in" style:use-optimal-column-width="false"/>
    </style:style>
    <style:style style:name="TableColumn83" style:family="table-column">
      <style:table-column-properties style:column-width="0.1229in" style:use-optimal-column-width="false"/>
    </style:style>
    <style:style style:name="TableColumn84" style:family="table-column">
      <style:table-column-properties style:column-width="0.2347in" style:use-optimal-column-width="false"/>
    </style:style>
    <style:style style:name="TableColumn85" style:family="table-column">
      <style:table-column-properties style:column-width="0.0951in" style:use-optimal-column-width="false"/>
    </style:style>
    <style:style style:name="TableColumn86" style:family="table-column">
      <style:table-column-properties style:column-width="0.1402in" style:use-optimal-column-width="false"/>
    </style:style>
    <style:style style:name="TableColumn87" style:family="table-column">
      <style:table-column-properties style:column-width="0.243in" style:use-optimal-column-width="false"/>
    </style:style>
    <style:style style:name="TableColumn88" style:family="table-column">
      <style:table-column-properties style:column-width="0.1513in" style:use-optimal-column-width="false"/>
    </style:style>
    <style:style style:name="TableColumn89" style:family="table-column">
      <style:table-column-properties style:column-width="0.4402in" style:use-optimal-column-width="false"/>
    </style:style>
    <style:style style:name="TableColumn90" style:family="table-column">
      <style:table-column-properties style:column-width="0.2451in" style:use-optimal-column-width="false"/>
    </style:style>
    <style:style style:name="TableColumn91" style:family="table-column">
      <style:table-column-properties style:column-width="0.068in" style:use-optimal-column-width="false"/>
    </style:style>
    <style:style style:name="TableColumn92" style:family="table-column">
      <style:table-column-properties style:column-width="0.1312in" style:use-optimal-column-width="false"/>
    </style:style>
    <style:style style:name="TableColumn93" style:family="table-column">
      <style:table-column-properties style:column-width="0.625in" style:use-optimal-column-width="false"/>
    </style:style>
    <style:style style:name="TableColumn94" style:family="table-column">
      <style:table-column-properties style:column-width="0.7312in" style:use-optimal-column-width="false"/>
    </style:style>
    <style:style style:name="TableColumn95" style:family="table-column">
      <style:table-column-properties style:column-width="0.0687in" style:use-optimal-column-width="false"/>
    </style:style>
    <style:style style:name="Table64" style:family="table">
      <style:table-properties style:width="7.6409in" fo:margin-left="0.3395in" table:align="left"/>
    </style:style>
    <style:style style:name="TableRow96" style:family="table-row">
      <style:table-row-properties style:row-height="0.3041in" style:use-optimal-row-height="false"/>
    </style:style>
    <style:style style:name="TableCell97" style:family="table-cell">
      <style:table-cell-properties fo:border-top="none" fo:border-left="none" fo:border-bottom="0.0312in solid #000000" fo:border-right="none" style:writing-mode="lr-tb" fo:padding-top="0in" fo:padding-left="0in" fo:padding-bottom="0in" fo:padding-right="0in"/>
    </style:style>
    <style:style style:name="P98" style:parent-style-name="內文" style:family="paragraph">
      <style:paragraph-properties style:text-autospace="none" fo:margin-top="0.025in" fo:margin-left="2.2506in">
        <style:tab-stops/>
      </style:paragraph-properties>
    </style:style>
    <style:style style:name="T99" style:parent-style-name="預設段落字型" style:family="text">
      <style:text-properties style:font-name="SimSun" style:font-name-asian="SimSun" style:font-name-complex="SimSun" fo:font-weight="bold" style:font-weight-asian="bold" fo:color="#000000" fo:letter-spacing="0.0402in" fo:font-size="22pt" style:font-size-asian="22pt" style:font-size-complex="22pt"/>
    </style:style>
    <style:style style:name="T100" style:parent-style-name="預設段落字型" style:family="text">
      <style:text-properties style:font-name="SimSun" style:font-name-asian="SimSun" style:font-name-complex="SimSun" fo:font-weight="bold" style:font-weight-asian="bold" fo:color="#000000" fo:letter-spacing="0.0409in" fo:font-size="22pt" style:font-size-asian="22pt" style:font-size-complex="22pt"/>
    </style:style>
    <style:style style:name="T101" style:parent-style-name="預設段落字型" style:family="text">
      <style:text-properties style:font-name="SimSun" style:font-name-asian="SimSun" style:font-name-complex="SimSun" fo:font-weight="bold" style:font-weight-asian="bold" fo:color="#000000" fo:letter-spacing="0.0402in" fo:font-size="22pt" style:font-size-asian="22pt" style:font-size-complex="22pt"/>
    </style:style>
    <style:style style:name="TableCell102" style:family="table-cell">
      <style:table-cell-properties fo:border="0.0104in solid #000000" style:writing-mode="lr-tb" fo:padding-top="0in" fo:padding-left="0in" fo:padding-bottom="0in" fo:padding-right="0in"/>
    </style:style>
    <style:style style:name="P103" style:parent-style-name="內文" style:family="paragraph">
      <style:paragraph-properties style:text-autospace="none" fo:margin-top="0.0291in" fo:margin-left="0.1479in">
        <style:tab-stops/>
      </style:paragraph-properties>
    </style:style>
    <style:style style:name="T104" style:parent-style-name="預設段落字型" style:family="text">
      <style:text-properties style:font-name="SimSun" style:font-name-asian="SimSun" style:font-name-complex="SimSun" fo:color="#000000" fo:letter-spacing="-0.0048in"/>
    </style:style>
    <style:style style:name="T105" style:parent-style-name="預設段落字型" style:family="text">
      <style:text-properties style:font-name="SimSun" style:font-name-asian="SimSun" style:font-name-complex="SimSun" fo:letter-spacing="-0.0416in"/>
    </style:style>
    <style:style style:name="T106" style:parent-style-name="預設段落字型" style:family="text">
      <style:text-properties style:font-name="SimSun" style:font-name-asian="SimSun" style:font-name-complex="SimSun" fo:color="#000000" fo:letter-spacing="-0.002in"/>
    </style:style>
    <style:style style:name="TableCell107" style:family="table-cell">
      <style:table-cell-properties fo:border-top="none" fo:border-left="0.0104in solid #000000" fo:border-bottom="0.0312in solid #000000" fo:border-right="none" style:writing-mode="lr-tb" fo:padding-top="0in" fo:padding-left="0in" fo:padding-bottom="0in" fo:padding-right="0in"/>
    </style:style>
    <style:style style:name="TableRow108" style:family="table-row">
      <style:table-row-properties style:row-height="0.0694in" style:use-optimal-row-height="false"/>
    </style:style>
    <style:style style:name="TableCell109" style:family="table-cell">
      <style:table-cell-properties fo:border-top="0.0104in solid #000000" fo:border-left="none" fo:border-bottom="0.0312in solid #000000" fo:border-right="0.0104in solid #000000" style:writing-mode="lr-tb" fo:padding-top="0in" fo:padding-left="0in" fo:padding-bottom="0in" fo:padding-right="0in"/>
    </style:style>
    <style:style style:name="TableRow110" style:family="table-row">
      <style:table-row-properties style:row-height="0.2062in" style:use-optimal-row-height="false"/>
    </style:style>
    <style:style style:name="TableCell111" style:family="table-cell">
      <style:table-cell-properties fo:border-top="0.0312in solid #000000" fo:border-left="0.0312in solid #000000" fo:border-bottom="0.0069in solid #000000" fo:border-right="0.0069in solid #000000" style:writing-mode="lr-tb" fo:padding-top="0in" fo:padding-left="0in" fo:padding-bottom="0in" fo:padding-right="0in"/>
    </style:style>
    <style:style style:name="P112" style:parent-style-name="內文" style:family="paragraph">
      <style:paragraph-properties style:text-autospace="none" fo:margin-top="0.0034in" fo:line-height="88%" fo:margin-left="0.0847in" fo:margin-right="0.0979in" fo:text-indent="0.0062in">
        <style:tab-stops/>
      </style:paragraph-properties>
    </style:style>
    <style:style style:name="T113" style:parent-style-name="預設段落字型" style:family="text">
      <style:text-properties style:font-name="SimSun" style:font-name-asian="SimSun" style:font-name-complex="SimSun" fo:color="#000000" fo:font-size="11pt" style:font-size-asian="11pt" style:font-size-complex="11pt"/>
    </style:style>
    <style:style style:name="T114" style:parent-style-name="預設段落字型" style:family="text">
      <style:text-properties style:font-name="SimSun" style:font-name-asian="SimSun" style:font-name-complex="SimSun" fo:letter-spacing="-0.0208in" fo:font-size="11pt" style:font-size-asian="11pt" style:font-size-complex="11pt"/>
    </style:style>
    <style:style style:name="T115" style:parent-style-name="預設段落字型" style:family="text">
      <style:text-properties style:font-name="SimSun" style:font-name-asian="SimSun" style:font-name-complex="SimSun" fo:color="#000000" fo:font-size="11pt" style:font-size-asian="11pt" style:font-size-complex="11pt"/>
    </style:style>
    <style:style style:name="T116" style:parent-style-name="預設段落字型" style:family="text">
      <style:text-properties style:font-name="SimSun" style:font-name-asian="SimSun" style:font-name-complex="SimSun" fo:letter-spacing="-0.0215in" fo:font-size="11pt" style:font-size-asian="11pt" style:font-size-complex="11pt"/>
    </style:style>
    <style:style style:name="T117" style:parent-style-name="預設段落字型" style:family="text">
      <style:text-properties style:font-name="SimSun" style:font-name-asian="SimSun" style:font-name-complex="SimSun" fo:color="#000000" fo:font-size="11pt" style:font-size-asian="11pt" style:font-size-complex="11pt"/>
    </style:style>
    <style:style style:name="T118" style:parent-style-name="預設段落字型" style:family="text">
      <style:text-properties style:font-name="SimSun" style:font-name-asian="SimSun" style:font-name-complex="SimSun" fo:letter-spacing="-0.0215in" fo:font-size="11pt" style:font-size-asian="11pt" style:font-size-complex="11pt"/>
    </style:style>
    <style:style style:name="T119" style:parent-style-name="預設段落字型" style:family="text">
      <style:text-properties style:font-name="SimSun" style:font-name-asian="SimSun" style:font-name-complex="SimSun" fo:color="#000000" fo:font-size="11pt" style:font-size-asian="11pt" style:font-size-complex="11pt"/>
    </style:style>
    <style:style style:name="T120" style:parent-style-name="預設段落字型" style:family="text">
      <style:text-properties style:font-name="SimSun" style:font-name-asian="SimSun" style:font-name-complex="SimSun" fo:color="#000000" fo:letter-spacing="-0.0062in" fo:font-size="11pt" style:font-size-asian="11pt" style:font-size-complex="11pt"/>
    </style:style>
    <style:style style:name="T121" style:parent-style-name="預設段落字型" style:family="text">
      <style:text-properties style:font-name="SimSun" style:font-name-asian="SimSun" style:font-name-complex="SimSun" fo:color="#000000" fo:letter-spacing="-0.0125in" fo:font-size="11pt" style:font-size-asian="11pt" style:font-size-complex="11pt"/>
    </style:style>
    <style:style style:name="T122" style:parent-style-name="預設段落字型" style:family="text">
      <style:text-properties style:font-name="SimSun" style:font-name-asian="SimSun" style:font-name-complex="SimSun" fo:color="#000000" fo:letter-spacing="-0.0062in" fo:font-size="11pt" style:font-size-asian="11pt" style:font-size-complex="11pt"/>
    </style:style>
    <style:style style:name="TableCell123" style:family="table-cell">
      <style:table-cell-properties fo:border-top="0.0312in solid #000000" fo:border-left="0.0069in solid #000000" fo:border-bottom="0.0069in solid #000000" fo:border-right="0.0034in solid #000000" style:writing-mode="lr-tb" fo:padding-top="0in" fo:padding-left="0in" fo:padding-bottom="0in" fo:padding-right="0in"/>
    </style:style>
    <style:style style:name="TableCell124" style:family="table-cell">
      <style:table-cell-properties fo:border-top="0.0312in solid #000000" fo:border-left="0.0034in solid #000000" fo:border-bottom="0.0069in solid #000000" fo:border-right="0.0034in solid #000000" style:writing-mode="lr-tb" fo:padding-top="0in" fo:padding-left="0in" fo:padding-bottom="0in" fo:padding-right="0in"/>
    </style:style>
    <style:style style:name="TableCell125" style:family="table-cell">
      <style:table-cell-properties fo:border-top="0.0312in solid #000000" fo:border-left="0.0034in solid #000000" fo:border-bottom="0.0069in solid #000000" fo:border-right="0.0034in solid #000000" style:writing-mode="lr-tb" fo:padding-top="0in" fo:padding-left="0in" fo:padding-bottom="0in" fo:padding-right="0in"/>
    </style:style>
    <style:style style:name="TableCell126" style:family="table-cell">
      <style:table-cell-properties fo:border-top="0.0312in solid #000000" fo:border-left="0.0034in solid #000000" fo:border-bottom="0.0069in solid #000000" fo:border-right="0.0034in solid #000000" style:writing-mode="lr-tb" fo:padding-top="0in" fo:padding-left="0in" fo:padding-bottom="0in" fo:padding-right="0in"/>
    </style:style>
    <style:style style:name="TableCell127" style:family="table-cell">
      <style:table-cell-properties fo:border-top="0.0312in solid #000000" fo:border-left="0.0034in solid #000000" fo:border-bottom="0.0069in solid #000000" fo:border-right="0.0034in solid #000000" style:writing-mode="lr-tb" fo:padding-top="0in" fo:padding-left="0in" fo:padding-bottom="0in" fo:padding-right="0in"/>
    </style:style>
    <style:style style:name="TableCell128" style:family="table-cell">
      <style:table-cell-properties fo:border-top="0.0312in solid #000000" fo:border-left="0.0034in solid #000000" fo:border-bottom="0.0069in solid #000000" fo:border-right="0.0034in solid #000000" style:writing-mode="lr-tb" fo:padding-top="0in" fo:padding-left="0in" fo:padding-bottom="0in" fo:padding-right="0in"/>
    </style:style>
    <style:style style:name="TableCell129" style:family="table-cell">
      <style:table-cell-properties fo:border-top="0.0312in solid #000000" fo:border-left="0.0034in solid #000000" fo:border-bottom="0.0069in solid #000000" fo:border-right="0.0034in solid #000000" style:writing-mode="lr-tb" fo:padding-top="0in" fo:padding-left="0in" fo:padding-bottom="0in" fo:padding-right="0in"/>
    </style:style>
    <style:style style:name="TableCell130" style:family="table-cell">
      <style:table-cell-properties fo:border-top="0.0312in solid #000000" fo:border-left="0.0034in solid #000000" fo:border-bottom="0.0069in solid #000000" fo:border-right="0.0034in solid #000000" style:writing-mode="lr-tb" fo:padding-top="0in" fo:padding-left="0in" fo:padding-bottom="0in" fo:padding-right="0in"/>
    </style:style>
    <style:style style:name="TableCell131" style:family="table-cell">
      <style:table-cell-properties fo:border-top="0.0312in solid #000000" fo:border-left="0.0034in solid #000000" fo:border-bottom="0.0069in solid #000000" fo:border-right="0.0138in solid #000000" style:writing-mode="lr-tb" fo:padding-top="0in" fo:padding-left="0in" fo:padding-bottom="0in" fo:padding-right="0in"/>
    </style:style>
    <style:style style:name="TableCell132" style:family="table-cell">
      <style:table-cell-properties fo:border="0.0138in solid #000000" style:writing-mode="lr-tb" fo:padding-top="0in" fo:padding-left="0in" fo:padding-bottom="0in" fo:padding-right="0in"/>
    </style:style>
    <style:style style:name="TableCell133" style:family="table-cell">
      <style:table-cell-properties fo:border="0.0138in solid #000000" style:writing-mode="lr-tb" fo:padding-top="0in" fo:padding-left="0in" fo:padding-bottom="0in" fo:padding-right="0in"/>
    </style:style>
    <style:style style:name="P134" style:parent-style-name="內文" style:family="paragraph">
      <style:paragraph-properties style:text-autospace="none" fo:line-height="86%" fo:margin-left="0.118in">
        <style:tab-stops/>
      </style:paragraph-properties>
    </style:style>
    <style:style style:name="T135" style:parent-style-name="預設段落字型" style:family="text">
      <style:text-properties style:font-name="SimSun" style:font-name-asian="SimSun" style:font-name-complex="SimSun" fo:color="#000000" fo:letter-spacing="-0.0006in" fo:font-size="11pt" style:font-size-asian="11pt" style:font-size-complex="11pt"/>
    </style:style>
    <style:style style:name="P136" style:parent-style-name="內文" style:family="paragraph">
      <style:paragraph-properties style:text-autospace="none" fo:margin-left="0.118in">
        <style:tab-stops/>
      </style:paragraph-properties>
    </style:style>
    <style:style style:name="T137" style:parent-style-name="預設段落字型" style:family="text">
      <style:text-properties style:font-name="SimSun" style:font-name-asian="SimSun" style:font-name-complex="SimSun" fo:color="#000000" fo:letter-spacing="-0.0006in" fo:font-size="11pt" style:font-size-asian="11pt" style:font-size-complex="11pt"/>
    </style:style>
    <style:style style:name="TableCell138" style:family="table-cell">
      <style:table-cell-properties fo:border-top="0.0312in solid #000000" fo:border-left="0.0138in solid #000000" fo:border-bottom="0.0069in solid #000000" fo:border-right="0.0069in solid #000000" style:writing-mode="lr-tb" fo:padding-top="0in" fo:padding-left="0in" fo:padding-bottom="0in" fo:padding-right="0in"/>
    </style:style>
    <style:style style:name="TableCell139" style:family="table-cell">
      <style:table-cell-properties fo:border-top="0.0312in solid #000000" fo:border-left="0.0069in solid #000000" fo:border-bottom="0.0069in solid #000000" fo:border-right="0.0069in solid #000000" style:writing-mode="lr-tb" fo:padding-top="0in" fo:padding-left="0in" fo:padding-bottom="0in" fo:padding-right="0in"/>
    </style:style>
    <style:style style:name="P140" style:parent-style-name="內文" style:family="paragraph">
      <style:paragraph-properties style:text-autospace="none" fo:line-height="90%" fo:margin-left="0.0361in">
        <style:tab-stops/>
      </style:paragraph-properties>
    </style:style>
    <style:style style:name="T141" style:parent-style-name="預設段落字型" style:family="text">
      <style:text-properties style:font-name="SimSun" style:font-name-asian="SimSun" style:font-name-complex="SimSun" fo:color="#000000" fo:letter-spacing="-0.0034in" fo:font-size="11pt" style:font-size-asian="11pt" style:font-size-complex="11pt"/>
    </style:style>
    <style:style style:name="P142" style:parent-style-name="內文" style:family="paragraph">
      <style:paragraph-properties style:text-autospace="none" fo:margin-left="0.0361in">
        <style:tab-stops/>
      </style:paragraph-properties>
    </style:style>
    <style:style style:name="T143" style:parent-style-name="預設段落字型" style:family="text">
      <style:text-properties style:font-name="SimSun" style:font-name-asian="SimSun" style:font-name-complex="SimSun" fo:color="#000000" fo:letter-spacing="-0.0034in" fo:font-size="11pt" style:font-size-asian="11pt" style:font-size-complex="11pt"/>
    </style:style>
    <style:style style:name="TableCell144" style:family="table-cell">
      <style:table-cell-properties fo:border-top="0.0312in solid #000000" fo:border-left="0.0069in solid #000000" fo:border-bottom="0.0069in solid #000000" fo:border-right="0.0069in solid #000000" style:writing-mode="lr-tb" fo:padding-top="0in" fo:padding-left="0in" fo:padding-bottom="0in" fo:padding-right="0in"/>
    </style:style>
    <style:style style:name="P145" style:parent-style-name="內文" style:family="paragraph">
      <style:paragraph-properties style:text-autospace="none" fo:margin-top="0.0034in" fo:margin-left="0.1597in">
        <style:tab-stops/>
      </style:paragraph-properties>
    </style:style>
    <style:style style:name="T146" style:parent-style-name="預設段落字型" style:family="text">
      <style:text-properties style:font-name="SimSun" style:font-name-asian="SimSun" style:font-name-complex="SimSun" fo:color="#000000" fo:font-size="10pt" style:font-size-asian="10pt" style:font-size-complex="10pt"/>
    </style:style>
    <style:style style:name="T147" style:parent-style-name="預設段落字型" style:family="text">
      <style:text-properties style:font-name="SimSun" style:font-name-asian="SimSun" style:font-name-complex="SimSun" fo:letter-spacing="-0.0048in" fo:font-size="10pt" style:font-size-asian="10pt" style:font-size-complex="10pt"/>
    </style:style>
    <style:style style:name="T148" style:parent-style-name="預設段落字型" style:family="text">
      <style:text-properties style:font-name="SimSun" style:font-name-asian="SimSun" style:font-name-complex="SimSun" fo:color="#000000" fo:font-size="10pt" style:font-size-asian="10pt" style:font-size-complex="10pt"/>
    </style:style>
    <style:style style:name="TableCell149" style:family="table-cell">
      <style:table-cell-properties fo:border-top="0.0312in solid #000000" fo:border-left="0.0069in solid #000000" fo:border-bottom="0.0069in solid #000000" fo:border-right="0.0208in solid #000000" style:writing-mode="lr-tb" fo:padding-top="0in" fo:padding-left="0in" fo:padding-bottom="0in" fo:padding-right="0in"/>
    </style:style>
    <style:style style:name="P150" style:parent-style-name="內文" style:family="paragraph">
      <style:paragraph-properties style:text-autospace="none" fo:margin-top="0.0034in" fo:margin-left="0.093in">
        <style:tab-stops/>
      </style:paragraph-properties>
    </style:style>
    <style:style style:name="T151" style:parent-style-name="預設段落字型" style:family="text">
      <style:text-properties style:font-name="SimSun" style:font-name-asian="SimSun" style:font-name-complex="SimSun" fo:color="#000000" fo:letter-spacing="-0.0048in" fo:font-size="10pt" style:font-size-asian="10pt" style:font-size-complex="10pt"/>
    </style:style>
    <style:style style:name="T152" style:parent-style-name="預設段落字型" style:family="text">
      <style:text-properties style:font-name="SimSun" style:font-name-asian="SimSun" style:font-name-complex="SimSun" fo:color="#000000" fo:letter-spacing="-0.0034in" fo:font-size="10pt" style:font-size-asian="10pt" style:font-size-complex="10pt"/>
    </style:style>
    <style:style style:name="TableCell153" style:family="table-cell">
      <style:table-cell-properties fo:border-top="0.0312in solid #000000" fo:border-left="0.0208in solid #000000" fo:border-bottom="0.0069in solid #000000" fo:border-right="0.0312in solid #000000" style:writing-mode="lr-tb" fo:padding-top="0in" fo:padding-left="0in" fo:padding-bottom="0in" fo:padding-right="0in"/>
    </style:style>
    <style:style style:name="P154" style:parent-style-name="內文" style:family="paragraph">
      <style:paragraph-properties style:text-autospace="none" fo:margin-top="0.0034in" fo:margin-left="0.068in">
        <style:tab-stops/>
      </style:paragraph-properties>
    </style:style>
    <style:style style:name="T155" style:parent-style-name="預設段落字型" style:family="text">
      <style:text-properties style:font-name="SimSun" style:font-name-asian="SimSun" style:font-name-complex="SimSun" fo:color="#000000" fo:letter-spacing="-0.0076in" fo:font-size="10pt" style:font-size-asian="10pt" style:font-size-complex="10pt"/>
    </style:style>
    <style:style style:name="T156" style:parent-style-name="預設段落字型" style:family="text">
      <style:text-properties style:font-name="SimSun" style:font-name-asian="SimSun" style:font-name-complex="SimSun" fo:color="#000000" fo:letter-spacing="-0.0062in" fo:font-size="10pt" style:font-size-asian="10pt" style:font-size-complex="10pt"/>
    </style:style>
    <style:style style:name="TableCell157" style:family="table-cell">
      <style:table-cell-properties fo:border-top="0.0312in solid #000000" fo:border-left="0.0312in solid #000000" fo:border-bottom="0.0208in solid #000000" fo:border-right="none" style:writing-mode="lr-tb" fo:padding-top="0in" fo:padding-left="0in" fo:padding-bottom="0in" fo:padding-right="0in"/>
    </style:style>
    <style:style style:name="TableRow158" style:family="table-row">
      <style:table-row-properties style:row-height="0.209in" style:use-optimal-row-height="false"/>
    </style:style>
    <style:style style:name="TableCell159" style:family="table-cell">
      <style:table-cell-properties fo:border="0.0069in solid #000000" style:writing-mode="lr-tb" fo:padding-top="0in" fo:padding-left="0in" fo:padding-bottom="0in" fo:padding-right="0in"/>
    </style:style>
    <style:style style:name="TableCell160"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TableCell161" style:family="table-cell">
      <style:table-cell-properties fo:border-top="0.0069in solid #000000" fo:border-left="0.0208in solid #000000" fo:border-bottom="0.0208in solid #000000" fo:border-right="0.0312in solid #000000" style:writing-mode="lr-tb" fo:padding-top="0in" fo:padding-left="0in" fo:padding-bottom="0in" fo:padding-right="0in"/>
    </style:style>
    <style:style style:name="TableRow162" style:family="table-row">
      <style:table-row-properties style:row-height="0.3625in" style:use-optimal-row-height="false"/>
    </style:style>
    <style:style style:name="TableCell163" style:family="table-cell">
      <style:table-cell-properties fo:border-top="0.0069in solid #000000" fo:border-left="0.0312in solid #000000" fo:border-bottom="0.0069in solid #000000" fo:border-right="0.0069in solid #000000" style:writing-mode="lr-tb" fo:padding-top="0in" fo:padding-left="0in" fo:padding-bottom="0in" fo:padding-right="0in"/>
    </style:style>
    <style:style style:name="P164" style:parent-style-name="內文" style:family="paragraph">
      <style:paragraph-properties fo:line-height="0.0902in"/>
    </style:style>
    <style:style style:name="P165" style:parent-style-name="內文" style:family="paragraph">
      <style:paragraph-properties style:text-autospace="none" fo:margin-left="0.0527in">
        <style:tab-stops/>
      </style:paragraph-properties>
    </style:style>
    <style:style style:name="T166" style:parent-style-name="預設段落字型" style:family="text">
      <style:text-properties style:font-name="SimSun" style:font-name-asian="SimSun" style:font-name-complex="SimSun" fo:color="#000000" fo:letter-spacing="-0.0194in" fo:font-size="11pt" style:font-size-asian="11pt" style:font-size-complex="11pt"/>
    </style:style>
    <style:style style:name="P167" style:parent-style-name="內文" style:family="paragraph">
      <style:paragraph-properties fo:line-height="0.0791in"/>
    </style:style>
    <style:style style:name="P168" style:parent-style-name="內文" style:family="paragraph">
      <style:paragraph-properties style:text-autospace="none" fo:margin-left="0.0527in">
        <style:tab-stops/>
      </style:paragraph-properties>
    </style:style>
    <style:style style:name="T169" style:parent-style-name="預設段落字型" style:family="text">
      <style:text-properties style:font-name="SimSun" style:font-name-asian="SimSun" style:font-name-complex="SimSun" fo:color="#000000" fo:letter-spacing="-0.0194in" fo:font-size="11pt" style:font-size-asian="11pt" style:font-size-complex="11pt"/>
    </style:style>
    <style:style style:name="TableCell170" style:family="table-cell">
      <style:table-cell-properties fo:border="0.0069in solid #000000" style:writing-mode="lr-tb" fo:padding-top="0in" fo:padding-left="0in" fo:padding-bottom="0in" fo:padding-right="0in"/>
    </style:style>
    <style:style style:name="TableCell171" style:family="table-cell">
      <style:table-cell-properties fo:border="0.0069in solid #000000" style:writing-mode="lr-tb" fo:padding-top="0in" fo:padding-left="0in" fo:padding-bottom="0in" fo:padding-right="0in"/>
    </style:style>
    <style:style style:name="P172" style:parent-style-name="內文" style:family="paragraph">
      <style:paragraph-properties fo:line-height="0.1583in"/>
    </style:style>
    <style:style style:name="P173" style:parent-style-name="內文" style:family="paragraph">
      <style:paragraph-properties style:text-autospace="none" fo:margin-left="0.0097in">
        <style:tab-stops/>
      </style:paragraph-properties>
    </style:style>
    <style:style style:name="T174" style:parent-style-name="預設段落字型" style:family="text">
      <style:text-properties style:font-name="SimSun" style:font-name-asian="SimSun" style:font-name-complex="SimSun" fo:color="#000000" fo:letter-spacing="-0.0062in" fo:font-size="11pt" style:font-size-asian="11pt" style:font-size-complex="11pt"/>
    </style:style>
    <style:style style:name="P175" style:parent-style-name="內文" style:family="paragraph">
      <style:paragraph-properties style:text-autospace="none" fo:margin-top="0.0229in" fo:margin-left="0.0097in">
        <style:tab-stops/>
      </style:paragraph-properties>
    </style:style>
    <style:style style:name="T176" style:parent-style-name="預設段落字型" style:family="text">
      <style:text-properties style:font-name="SimSun" style:font-name-asian="SimSun" style:font-name-complex="SimSun" fo:color="#000000" fo:letter-spacing="-0.0062in" fo:font-size="11pt" style:font-size-asian="11pt" style:font-size-complex="11pt"/>
    </style:style>
    <style:style style:name="TableCell177" style:family="table-cell">
      <style:table-cell-properties fo:border-top="0.0138in solid #000000" fo:border-left="0.0069in solid #000000" fo:border-bottom="0.0069in solid #000000" fo:border-right="0.0069in solid #000000" style:writing-mode="lr-tb" fo:padding-top="0in" fo:padding-left="0in" fo:padding-bottom="0in" fo:padding-right="0in"/>
    </style:style>
    <style:style style:name="P178" style:parent-style-name="內文" style:family="paragraph">
      <style:paragraph-properties fo:line-height="0.1451in"/>
    </style:style>
    <style:style style:name="P179" style:parent-style-name="內文" style:family="paragraph">
      <style:paragraph-properties style:text-autospace="none" fo:margin-left="0.5194in">
        <style:tab-stops/>
      </style:paragraph-properties>
    </style:style>
    <style:style style:name="T180" style:parent-style-name="預設段落字型" style:family="text">
      <style:text-properties style:font-name="SimSun" style:font-name-asian="SimSun" style:font-name-complex="SimSun" fo:color="#000000" fo:letter-spacing="-0.0159in" fo:font-size="11pt" style:font-size-asian="11pt" style:font-size-complex="11pt"/>
    </style:style>
    <style:style style:name="P181" style:parent-style-name="內文" style:family="paragraph">
      <style:paragraph-properties fo:line-height="0.0798in"/>
    </style:style>
    <style:style style:name="P182" style:parent-style-name="內文" style:family="paragraph">
      <style:paragraph-properties style:text-autospace="none" fo:margin-left="0.2145in">
        <style:tab-stops/>
      </style:paragraph-properties>
    </style:style>
    <style:style style:name="T183" style:parent-style-name="預設段落字型" style:family="text">
      <style:text-properties style:font-name="SimSun" style:font-name-asian="SimSun" style:font-name-complex="SimSun" fo:color="#000000" fo:letter-spacing="-0.0076in" fo:font-size="11pt" style:font-size-asian="11pt" style:font-size-complex="11pt"/>
    </style:style>
    <style:style style:name="T184" style:parent-style-name="預設段落字型" style:family="text">
      <style:text-properties style:font-name="SimSun" style:font-name-asian="SimSun" style:font-name-complex="SimSun" fo:letter-spacing="0.0763in" fo:font-size="11pt" style:font-size-asian="11pt" style:font-size-complex="11pt"/>
    </style:style>
    <style:style style:name="T185" style:parent-style-name="預設段落字型" style:family="text">
      <style:text-properties style:font-name="SimSun" style:font-name-asian="SimSun" style:font-name-complex="SimSun" fo:color="#000000" fo:letter-spacing="-0.0076in" fo:font-size="11pt" style:font-size-asian="11pt" style:font-size-complex="11pt"/>
    </style:style>
    <style:style style:name="TableCell186" style:family="table-cell">
      <style:table-cell-properties fo:border="0.0069in solid #000000" style:writing-mode="lr-tb" fo:padding-top="0in" fo:padding-left="0in" fo:padding-bottom="0in" fo:padding-right="0in"/>
    </style:style>
    <style:style style:name="P187" style:parent-style-name="內文" style:family="paragraph">
      <style:paragraph-properties fo:line-height="0.1583in"/>
    </style:style>
    <style:style style:name="P188" style:parent-style-name="內文" style:family="paragraph">
      <style:paragraph-properties style:text-autospace="none" fo:margin-left="0.0312in">
        <style:tab-stops/>
      </style:paragraph-properties>
    </style:style>
    <style:style style:name="T189" style:parent-style-name="預設段落字型" style:family="text">
      <style:text-properties style:font-name="SimSun" style:font-name-asian="SimSun" style:font-name-complex="SimSun" fo:color="#000000" fo:letter-spacing="-0.0076in" fo:font-size="11pt" style:font-size-asian="11pt" style:font-size-complex="11pt"/>
    </style:style>
    <style:style style:name="P190" style:parent-style-name="內文" style:family="paragraph">
      <style:paragraph-properties style:text-autospace="none" fo:margin-top="0.0229in" fo:margin-left="0.0312in">
        <style:tab-stops/>
      </style:paragraph-properties>
    </style:style>
    <style:style style:name="T191" style:parent-style-name="預設段落字型" style:family="text">
      <style:text-properties style:font-name="SimSun" style:font-name-asian="SimSun" style:font-name-complex="SimSun" fo:color="#000000" fo:letter-spacing="-0.0076in" fo:font-size="11pt" style:font-size-asian="11pt" style:font-size-complex="11pt"/>
    </style:style>
    <style:style style:name="TableCell192" style:family="table-cell">
      <style:table-cell-properties fo:border="0.0069in solid #000000" style:writing-mode="lr-tb" fo:padding-top="0in" fo:padding-left="0in" fo:padding-bottom="0in" fo:padding-right="0in"/>
    </style:style>
    <style:style style:name="P193" style:parent-style-name="內文" style:family="paragraph">
      <style:paragraph-properties fo:line-height="0.093in"/>
    </style:style>
    <style:style style:name="P194" style:parent-style-name="內文" style:family="paragraph">
      <style:paragraph-properties style:text-autospace="none" fo:margin-left="0.0333in">
        <style:tab-stops/>
      </style:paragraph-properties>
    </style:style>
    <style:style style:name="T195" style:parent-style-name="預設段落字型" style:family="text">
      <style:text-properties style:font-name="SimSun" style:font-name-asian="SimSun" style:font-name-complex="SimSun" fo:color="#000000" fo:letter-spacing="-0.0076in" fo:font-size="11pt" style:font-size-asian="11pt" style:font-size-complex="11pt"/>
    </style:style>
    <style:style style:name="TableCell196" style:family="table-cell">
      <style:table-cell-properties fo:border="0.0069in solid #000000" style:writing-mode="lr-tb" fo:padding-top="0in" fo:padding-left="0in" fo:padding-bottom="0in" fo:padding-right="0in"/>
    </style:style>
    <style:style style:name="P197" style:parent-style-name="內文" style:family="paragraph">
      <style:paragraph-properties fo:line-height="0.093in"/>
    </style:style>
    <style:style style:name="P198" style:parent-style-name="內文" style:family="paragraph">
      <style:paragraph-properties style:text-autospace="none" fo:margin-left="0.0333in">
        <style:tab-stops/>
      </style:paragraph-properties>
    </style:style>
    <style:style style:name="T199" style:parent-style-name="預設段落字型" style:family="text">
      <style:text-properties style:font-name="SimSun" style:font-name-asian="SimSun" style:font-name-complex="SimSun" fo:color="#000000" fo:letter-spacing="-0.0118in" fo:font-size="11pt" style:font-size-asian="11pt" style:font-size-complex="11pt"/>
    </style:style>
    <style:style style:name="TableCell200" style:family="table-cell">
      <style:table-cell-properties fo:border="0.0069in solid #000000" style:writing-mode="lr-tb" fo:padding-top="0in" fo:padding-left="0in" fo:padding-bottom="0in" fo:padding-right="0in"/>
    </style:style>
    <style:style style:name="P201" style:parent-style-name="內文" style:family="paragraph">
      <style:paragraph-properties fo:line-height="0.1583in"/>
    </style:style>
    <style:style style:name="P202" style:parent-style-name="內文" style:family="paragraph">
      <style:paragraph-properties style:text-autospace="none" fo:margin-left="0.0263in">
        <style:tab-stops/>
      </style:paragraph-properties>
    </style:style>
    <style:style style:name="T203" style:parent-style-name="預設段落字型" style:family="text">
      <style:text-properties style:font-name="SimSun" style:font-name-asian="SimSun" style:font-name-complex="SimSun" fo:color="#000000" fo:letter-spacing="-0.0076in" fo:font-size="11pt" style:font-size-asian="11pt" style:font-size-complex="11pt"/>
    </style:style>
    <style:style style:name="P204" style:parent-style-name="內文" style:family="paragraph">
      <style:paragraph-properties style:text-autospace="none" fo:margin-top="0.0229in" fo:margin-left="0.0263in">
        <style:tab-stops/>
      </style:paragraph-properties>
    </style:style>
    <style:style style:name="T205" style:parent-style-name="預設段落字型" style:family="text">
      <style:text-properties style:font-name="SimSun" style:font-name-asian="SimSun" style:font-name-complex="SimSun" fo:color="#000000" fo:letter-spacing="-0.0076in" fo:font-size="11pt" style:font-size-asian="11pt" style:font-size-complex="11pt"/>
    </style:style>
    <style:style style:name="TableCell206" style:family="table-cell">
      <style:table-cell-properties fo:border="0.0069in solid #000000" style:writing-mode="lr-tb" fo:padding-top="0in" fo:padding-left="0in" fo:padding-bottom="0in" fo:padding-right="0in"/>
    </style:style>
    <style:style style:name="TableCell207" style:family="table-cell">
      <style:table-cell-properties fo:border-top="0.0208in solid #000000" fo:border-left="0.0069in solid #000000" fo:border-bottom="0.0069in solid #000000" fo:border-right="0.0312in solid #000000" style:writing-mode="lr-tb" fo:padding-top="0in" fo:padding-left="0in" fo:padding-bottom="0in" fo:padding-right="0in"/>
    </style:style>
    <style:style style:name="P208" style:parent-style-name="內文" style:family="paragraph">
      <style:paragraph-properties fo:line-height="0.2645in"/>
    </style:style>
    <style:style style:name="T209" style:parent-style-name="預設段落字型" style:family="text">
      <style:text-properties style:language-asian="zh" style:country-asian="TW"/>
    </style:style>
    <style:style style:name="P210" style:parent-style-name="內文" style:family="paragraph">
      <style:paragraph-properties fo:text-align="start"/>
      <style:text-properties style:language-asian="zh" style:country-asian="TW"/>
    </style:style>
    <style:style style:name="P211" style:parent-style-name="內文" style:family="paragraph">
      <style:paragraph-properties fo:text-align="start"/>
      <style:text-properties style:language-asian="zh" style:country-asian="TW"/>
    </style:style>
    <style:style style:name="P212" style:parent-style-name="內文" style:family="paragraph">
      <style:paragraph-properties fo:text-align="start"/>
      <style:text-properties style:language-asian="zh" style:country-asian="TW"/>
    </style:style>
    <style:style style:name="P213" style:parent-style-name="內文" style:family="paragraph">
      <style:paragraph-properties style:text-autospace="none" fo:line-height="607%"/>
      <style:text-properties style:language-asian="zh" style:country-asian="TW"/>
    </style:style>
    <style:style style:name="TableCell214" style:family="table-cell">
      <style:table-cell-properties fo:border-top="0.0208in solid #000000" fo:border-left="0.0312in solid #000000" fo:border-bottom="0.0208in solid #000000" fo:border-right="none" style:writing-mode="lr-tb" fo:padding-top="0in" fo:padding-left="0in" fo:padding-bottom="0in" fo:padding-right="0in"/>
    </style:style>
    <style:style style:name="P215" style:parent-style-name="內文" style:family="paragraph">
      <style:text-properties style:language-asian="zh" style:country-asian="TW"/>
    </style:style>
    <style:style style:name="TableRow216" style:family="table-row">
      <style:table-row-properties style:row-height="0.3166in" style:use-optimal-row-height="false"/>
    </style:style>
    <style:style style:name="P217" style:parent-style-name="內文" style:family="paragraph">
      <style:text-properties style:language-asian="zh" style:country-asian="TW"/>
    </style:style>
    <style:style style:name="P218" style:parent-style-name="內文" style:family="paragraph">
      <style:text-properties style:language-asian="zh" style:country-asian="TW"/>
    </style:style>
    <style:style style:name="P219" style:parent-style-name="內文" style:family="paragraph">
      <style:text-properties style:language-asian="zh" style:country-asian="TW"/>
    </style:style>
    <style:style style:name="P220" style:parent-style-name="內文" style:family="paragraph">
      <style:text-properties style:language-asian="zh" style:country-asian="TW"/>
    </style:style>
    <style:style style:name="P221" style:parent-style-name="內文" style:family="paragraph">
      <style:text-properties style:language-asian="zh" style:country-asian="TW"/>
    </style:style>
    <style:style style:name="TableCell222" style:family="table-cell">
      <style:table-cell-properties fo:border="0.0069in solid #000000" style:writing-mode="lr-tb" fo:padding-top="0in" fo:padding-left="0in" fo:padding-bottom="0in" fo:padding-right="0in"/>
    </style:style>
    <style:style style:name="P223" style:parent-style-name="內文" style:family="paragraph">
      <style:text-properties style:language-asian="zh" style:country-asian="TW"/>
    </style:style>
    <style:style style:name="TableCell224" style:family="table-cell">
      <style:table-cell-properties fo:border="0.0069in solid #000000" style:writing-mode="lr-tb" fo:padding-top="0in" fo:padding-left="0in" fo:padding-bottom="0in" fo:padding-right="0in"/>
    </style:style>
    <style:style style:name="P225" style:parent-style-name="內文" style:family="paragraph">
      <style:text-properties style:language-asian="zh" style:country-asian="TW"/>
    </style:style>
    <style:style style:name="P226" style:parent-style-name="內文" style:family="paragraph">
      <style:text-properties style:language-asian="zh" style:country-asian="TW"/>
    </style:style>
    <style:style style:name="P227" style:parent-style-name="內文" style:family="paragraph">
      <style:text-properties style:language-asian="zh" style:country-asian="TW"/>
    </style:style>
    <style:style style:name="P228" style:parent-style-name="內文" style:family="paragraph">
      <style:text-properties style:language-asian="zh" style:country-asian="TW"/>
    </style:style>
    <style:style style:name="P229" style:parent-style-name="內文" style:family="paragraph">
      <style:text-properties style:language-asian="zh" style:country-asian="TW"/>
    </style:style>
    <style:style style:name="TableRow230" style:family="table-row">
      <style:table-row-properties style:row-height="0.4229in" style:use-optimal-row-height="false"/>
    </style:style>
    <style:style style:name="TableCell231" style:family="table-cell">
      <style:table-cell-properties fo:border-top="0.0069in solid #000000" fo:border-left="0.0312in solid #000000" fo:border-bottom="0.0069in solid #000000" fo:border-right="0.0069in solid #000000" style:writing-mode="lr-tb" fo:padding-top="0in" fo:padding-left="0in" fo:padding-bottom="0in" fo:padding-right="0in"/>
    </style:style>
    <style:style style:name="P232" style:parent-style-name="內文" style:family="paragraph">
      <style:paragraph-properties style:text-autospace="none" fo:margin-top="0.0291in" fo:margin-left="0.0527in">
        <style:tab-stops/>
      </style:paragraph-properties>
    </style:style>
    <style:style style:name="T233" style:parent-style-name="預設段落字型" style:family="text">
      <style:text-properties style:font-name="SimSun" style:font-name-asian="SimSun" style:font-name-complex="SimSun" fo:color="#000000" fo:letter-spacing="-0.0194in" fo:font-size="11pt" style:font-size-asian="11pt" style:font-size-complex="11pt"/>
    </style:style>
    <style:style style:name="P234" style:parent-style-name="內文" style:family="paragraph">
      <style:paragraph-properties style:text-autospace="none" fo:margin-top="0.0097in" fo:margin-left="0.0527in">
        <style:tab-stops/>
      </style:paragraph-properties>
    </style:style>
    <style:style style:name="T235" style:parent-style-name="預設段落字型" style:family="text">
      <style:text-properties style:font-name="SimSun" style:font-name-asian="SimSun" style:font-name-complex="SimSun" fo:color="#000000" fo:letter-spacing="-0.0194in" fo:font-size="11pt" style:font-size-asian="11pt" style:font-size-complex="11pt"/>
    </style:style>
    <style:style style:name="TableCell236" style:family="table-cell">
      <style:table-cell-properties fo:border="0.0069in solid #000000" style:writing-mode="lr-tb" fo:padding-top="0in" fo:padding-left="0in" fo:padding-bottom="0in" fo:padding-right="0in"/>
    </style:style>
    <style:style style:name="P237" style:parent-style-name="內文" style:family="paragraph">
      <style:paragraph-properties style:text-autospace="none" fo:line-height="74%" fo:margin-left="0.5298in">
        <style:tab-stops>
          <style:tab-stop style:type="left" style:position="0.4854in"/>
          <style:tab-stop style:type="left" style:position="1.25in"/>
          <style:tab-stop style:type="left" style:position="1.9305in"/>
          <style:tab-stop style:type="left" style:position="4.8041in"/>
        </style:tab-stops>
      </style:paragraph-properties>
    </style:style>
    <style:style style:name="T238" style:parent-style-name="預設段落字型" style:family="text">
      <style:text-properties style:font-name="SimSun" style:font-name-asian="SimSun" style:font-name-complex="SimSun" fo:color="#000000" fo:font-size="11pt" style:font-size-asian="11pt" style:font-size-complex="11pt" style:language-asian="zh" style:country-asian="TW"/>
    </style:style>
    <style:style style:name="T239" style:parent-style-name="預設段落字型" style:family="text">
      <style:text-properties style:language-asian="zh" style:country-asian="TW"/>
    </style:style>
    <style:style style:name="T240" style:parent-style-name="預設段落字型" style:family="text">
      <style:text-properties style:font-name="SimSun" style:font-name-asian="SimSun" style:font-name-complex="SimSun" fo:color="#000000" fo:letter-spacing="-0.0048in" fo:font-size="11pt" style:font-size-asian="11pt" style:font-size-complex="11pt" style:language-asian="zh" style:country-asian="TW"/>
    </style:style>
    <style:style style:name="T241" style:parent-style-name="預設段落字型" style:family="text">
      <style:text-properties style:language-asian="zh" style:country-asian="TW"/>
    </style:style>
    <style:style style:name="T242" style:parent-style-name="預設段落字型" style:family="text">
      <style:text-properties style:font-name="SimSun" style:font-name-asian="SimSun" style:font-name-complex="SimSun" fo:color="#000000" fo:font-size="11pt" style:font-size-asian="11pt" style:font-size-complex="11pt" style:language-asian="zh" style:country-asian="TW"/>
    </style:style>
    <style:style style:name="T243" style:parent-style-name="預設段落字型" style:family="text">
      <style:text-properties style:language-asian="zh" style:country-asian="TW"/>
    </style:style>
    <style:style style:name="T244" style:parent-style-name="預設段落字型" style:family="text">
      <style:text-properties style:font-name="SimSun" style:font-name-asian="SimSun" style:font-name-complex="SimSun" fo:color="#000000" fo:font-size="11pt" style:font-size-asian="11pt" style:font-size-complex="11pt" style:language-asian="zh" style:country-asian="TW"/>
    </style:style>
    <style:style style:name="T245" style:parent-style-name="預設段落字型" style:family="text">
      <style:text-properties style:language-asian="zh" style:country-asian="TW"/>
    </style:style>
    <style:style style:name="T246" style:parent-style-name="預設段落字型" style:family="text">
      <style:text-properties style:font-name="SimSun" style:font-name-asian="SimSun" style:font-name-complex="SimSun" fo:color="#000000" fo:font-size="11pt" style:font-size-asian="11pt" style:font-size-complex="11pt" style:language-asian="zh" style:country-asian="TW"/>
    </style:style>
    <style:style style:name="T247" style:parent-style-name="預設段落字型" style:family="text">
      <style:text-properties style:font-name="SimSun" style:font-name-asian="SimSun" style:font-name-complex="SimSun" fo:letter-spacing="0.0159in" fo:font-size="11pt" style:font-size-asian="11pt" style:font-size-complex="11pt" style:language-asian="zh" style:country-asian="TW"/>
    </style:style>
    <style:style style:name="T248" style:parent-style-name="預設段落字型" style:family="text">
      <style:text-properties style:font-name="SimSun" style:font-name-asian="SimSun" style:font-name-complex="SimSun" fo:color="#000000" fo:font-size="11pt" style:font-size-asian="11pt" style:font-size-complex="11pt" style:language-asian="zh" style:country-asian="TW"/>
    </style:style>
    <style:style style:name="P249" style:parent-style-name="內文" style:family="paragraph">
      <style:paragraph-properties style:text-autospace="none" fo:margin-top="0.0006in" fo:line-height="108%" fo:margin-left="0.5298in">
        <style:tab-stops>
          <style:tab-stop style:type="left" style:position="0.552in"/>
          <style:tab-stop style:type="left" style:position="1.2416in"/>
          <style:tab-stop style:type="left" style:position="1.8458in"/>
          <style:tab-stop style:type="left" style:position="4.8041in"/>
        </style:tab-stops>
      </style:paragraph-properties>
    </style:style>
    <style:style style:name="T250" style:parent-style-name="預設段落字型" style:family="text">
      <style:text-properties style:font-name="SimSun" style:font-name-asian="SimSun" style:font-name-complex="SimSun" fo:color="#000000" fo:font-size="11pt" style:font-size-asian="11pt" style:font-size-complex="11pt" style:language-asian="zh" style:country-asian="TW"/>
    </style:style>
    <style:style style:name="T251" style:parent-style-name="預設段落字型" style:family="text">
      <style:text-properties style:language-asian="zh" style:country-asian="TW"/>
    </style:style>
    <style:style style:name="T252" style:parent-style-name="預設段落字型" style:family="text">
      <style:text-properties style:font-name="SimSun" style:font-name-asian="SimSun" style:font-name-complex="SimSun" fo:color="#000000" fo:font-size="11pt" style:font-size-asian="11pt" style:font-size-complex="11pt" style:language-asian="zh" style:country-asian="TW"/>
    </style:style>
    <style:style style:name="T253" style:parent-style-name="預設段落字型" style:family="text">
      <style:text-properties style:language-asian="zh" style:country-asian="TW"/>
    </style:style>
    <style:style style:name="T254" style:parent-style-name="預設段落字型" style:family="text">
      <style:text-properties style:font-name="SimSun" style:font-name-asian="SimSun" style:font-name-complex="SimSun" fo:color="#000000" fo:font-size="11pt" style:font-size-asian="11pt" style:font-size-complex="11pt" style:language-asian="zh" style:country-asian="TW"/>
    </style:style>
    <style:style style:name="T255" style:parent-style-name="預設段落字型" style:family="text">
      <style:text-properties style:language-asian="zh" style:country-asian="TW"/>
    </style:style>
    <style:style style:name="T256" style:parent-style-name="預設段落字型" style:family="text">
      <style:text-properties style:font-name="SimSun" style:font-name-asian="SimSun" style:font-name-complex="SimSun" fo:color="#000000" fo:letter-spacing="0.0111in" fo:font-size="11pt" style:font-size-asian="11pt" style:font-size-complex="11pt" style:language-asian="zh" style:country-asian="TW"/>
    </style:style>
    <style:style style:name="T257" style:parent-style-name="預設段落字型" style:family="text">
      <style:text-properties style:font-name="SimSun" style:font-name-asian="SimSun" style:font-name-complex="SimSun" fo:color="#000000" fo:letter-spacing="0.0222in" fo:font-size="11pt" style:font-size-asian="11pt" style:font-size-complex="11pt" style:language-asian="zh" style:country-asian="TW"/>
    </style:style>
    <style:style style:name="T258" style:parent-style-name="預設段落字型" style:family="text">
      <style:text-properties style:font-name="SimSun" style:font-name-asian="SimSun" style:font-name-complex="SimSun" fo:color="#000000" fo:letter-spacing="0.0111in" fo:font-size="11pt" style:font-size-asian="11pt" style:font-size-complex="11pt" style:language-asian="zh" style:country-asian="TW"/>
    </style:style>
    <style:style style:name="T259" style:parent-style-name="預設段落字型" style:family="text">
      <style:text-properties style:font-name="SimSun" style:font-name-asian="SimSun" style:font-name-complex="SimSun" fo:letter-spacing="0.0111in" fo:font-size="11pt" style:font-size-asian="11pt" style:font-size-complex="11pt" style:language-asian="zh" style:country-asian="TW"/>
    </style:style>
    <style:style style:name="T260" style:parent-style-name="預設段落字型" style:family="text">
      <style:text-properties style:font-name="SimSun" style:font-name-asian="SimSun" style:font-name-complex="SimSun" fo:color="#000000" fo:letter-spacing="0.0222in" fo:font-size="11pt" style:font-size-asian="11pt" style:font-size-complex="11pt" style:language-asian="zh" style:country-asian="TW"/>
    </style:style>
    <style:style style:name="T261" style:parent-style-name="預設段落字型" style:family="text">
      <style:text-properties style:font-name="SimSun" style:font-name-asian="SimSun" style:font-name-complex="SimSun" fo:letter-spacing="0.0111in" fo:font-size="11pt" style:font-size-asian="11pt" style:font-size-complex="11pt" style:language-asian="zh" style:country-asian="TW"/>
    </style:style>
    <style:style style:name="T262" style:parent-style-name="預設段落字型" style:family="text">
      <style:text-properties style:font-name="SimSun" style:font-name-asian="SimSun" style:font-name-complex="SimSun" fo:color="#000000" fo:letter-spacing="0.0222in" fo:font-size="11pt" style:font-size-asian="11pt" style:font-size-complex="11pt" style:language-asian="zh" style:country-asian="TW"/>
    </style:style>
    <style:style style:name="T263" style:parent-style-name="預設段落字型" style:family="text">
      <style:text-properties style:font-name="SimSun" style:font-name-asian="SimSun" style:font-name-complex="SimSun" fo:letter-spacing="0.0111in" fo:font-size="11pt" style:font-size-asian="11pt" style:font-size-complex="11pt" style:language-asian="zh" style:country-asian="TW"/>
    </style:style>
    <style:style style:name="T264" style:parent-style-name="預設段落字型" style:family="text">
      <style:text-properties style:font-name="SimSun" style:font-name-asian="SimSun" style:font-name-complex="SimSun" fo:color="#000000" fo:letter-spacing="0.0222in" fo:font-size="11pt" style:font-size-asian="11pt" style:font-size-complex="11pt" style:language-asian="zh" style:country-asian="TW"/>
    </style:style>
    <style:style style:name="T265" style:parent-style-name="預設段落字型" style:family="text">
      <style:text-properties style:font-name="SimSun" style:font-name-asian="SimSun" style:font-name-complex="SimSun" fo:letter-spacing="0.0111in" fo:font-size="11pt" style:font-size-asian="11pt" style:font-size-complex="11pt" style:language-asian="zh" style:country-asian="TW"/>
    </style:style>
    <style:style style:name="T266" style:parent-style-name="預設段落字型" style:family="text">
      <style:text-properties style:font-name="SimSun" style:font-name-asian="SimSun" style:font-name-complex="SimSun" fo:color="#000000" fo:letter-spacing="0.0229in" fo:font-size="11pt" style:font-size-asian="11pt" style:font-size-complex="11pt" style:language-asian="zh" style:country-asian="TW"/>
    </style:style>
    <style:style style:name="T267" style:parent-style-name="預設段落字型" style:family="text">
      <style:text-properties style:font-name="SimSun" style:font-name-asian="SimSun" style:font-name-complex="SimSun" fo:letter-spacing="0.0111in" fo:font-size="11pt" style:font-size-asian="11pt" style:font-size-complex="11pt" style:language-asian="zh" style:country-asian="TW"/>
    </style:style>
    <style:style style:name="T268" style:parent-style-name="預設段落字型" style:family="text">
      <style:text-properties style:font-name="SimSun" style:font-name-asian="SimSun" style:font-name-complex="SimSun" fo:color="#000000" fo:letter-spacing="0.0222in" fo:font-size="11pt" style:font-size-asian="11pt" style:font-size-complex="11pt" style:language-asian="zh" style:country-asian="TW"/>
    </style:style>
    <style:style style:name="T269" style:parent-style-name="預設段落字型" style:family="text">
      <style:text-properties style:language-asian="zh" style:country-asian="TW"/>
    </style:style>
    <style:style style:name="T270" style:parent-style-name="預設段落字型" style:family="text">
      <style:text-properties style:font-name="SimSun" style:font-name-asian="SimSun" style:font-name-complex="SimSun" fo:color="#000000" fo:font-size="11pt" style:font-size-asian="11pt" style:font-size-complex="11pt" style:language-asian="zh" style:country-asian="TW"/>
    </style:style>
    <style:style style:name="T271" style:parent-style-name="預設段落字型" style:family="text">
      <style:text-properties style:font-name="SimSun" style:font-name-asian="SimSun" style:font-name-complex="SimSun" fo:letter-spacing="0.0159in" fo:font-size="11pt" style:font-size-asian="11pt" style:font-size-complex="11pt" style:language-asian="zh" style:country-asian="TW"/>
    </style:style>
    <style:style style:name="T272" style:parent-style-name="預設段落字型" style:family="text">
      <style:text-properties style:font-name="SimSun" style:font-name-asian="SimSun" style:font-name-complex="SimSun" fo:color="#000000" fo:font-size="11pt" style:font-size-asian="11pt" style:font-size-complex="11pt" style:language-asian="zh" style:country-asian="TW"/>
    </style:style>
    <style:style style:name="P273" style:parent-style-name="內文" style:family="paragraph">
      <style:text-properties style:language-asian="zh" style:country-asian="TW"/>
    </style:style>
    <style:style style:name="P274" style:parent-style-name="內文" style:family="paragraph">
      <style:text-properties style:language-asian="zh" style:country-asian="TW"/>
    </style:style>
    <style:style style:name="TableRow275" style:family="table-row">
      <style:table-row-properties style:row-height="0.1729in" style:use-optimal-row-height="false"/>
    </style:style>
    <style:style style:name="TableCell276" style:family="table-cell">
      <style:table-cell-properties fo:border-top="0.0069in solid #000000" fo:border-left="0.0312in solid #000000" fo:border-bottom="0.0208in solid #000000" fo:border-right="0.0069in solid #000000" style:writing-mode="lr-tb" fo:padding-top="0in" fo:padding-left="0in" fo:padding-bottom="0in" fo:padding-right="0in"/>
    </style:style>
    <style:style style:name="P277" style:parent-style-name="內文" style:family="paragraph">
      <style:paragraph-properties fo:line-height="0.1673in"/>
      <style:text-properties style:language-asian="zh" style:country-asian="TW"/>
    </style:style>
    <style:style style:name="P278" style:parent-style-name="內文" style:family="paragraph">
      <style:paragraph-properties style:text-autospace="none" fo:line-height="88%" fo:margin-left="0.0527in" fo:margin-right="0.0694in">
        <style:tab-stops/>
      </style:paragraph-properties>
    </style:style>
    <style:style style:name="T279" style:parent-style-name="預設段落字型" style:family="text">
      <style:text-properties style:font-name="SimSun" style:font-name-asian="SimSun" style:font-name-complex="SimSun" fo:color="#000000" fo:letter-spacing="-0.025in" fo:font-size="11pt" style:font-size-asian="11pt" style:font-size-complex="11pt"/>
    </style:style>
    <style:style style:name="T280" style:parent-style-name="預設段落字型" style:family="text">
      <style:text-properties style:font-name="SimSun" style:font-name-asian="SimSun" style:font-name-complex="SimSun" fo:color="#000000" fo:letter-spacing="-0.0277in" fo:font-size="11pt" style:font-size-asian="11pt" style:font-size-complex="11pt"/>
    </style:style>
    <style:style style:name="TableCell281" style:family="table-cell">
      <style:table-cell-properties fo:border="0.0069in solid #000000" style:writing-mode="lr-tb" fo:padding-top="0in" fo:padding-left="0in" fo:padding-bottom="0in" fo:padding-right="0in"/>
    </style:style>
    <style:style style:name="P282" style:parent-style-name="內文" style:family="paragraph">
      <style:paragraph-properties style:text-autospace="none" fo:line-height="83%" fo:margin-left="0.075in">
        <style:tab-stops>
          <style:tab-stop style:type="left" style:position="0.4597in"/>
        </style:tab-stops>
      </style:paragraph-properties>
    </style:style>
    <style:style style:name="T283" style:parent-style-name="預設段落字型" style:family="text">
      <style:text-properties style:font-name="SimSun" style:font-name-asian="SimSun" style:font-name-complex="SimSun" fo:color="#000000" fo:font-size="11pt" style:font-size-asian="11pt" style:font-size-complex="11pt"/>
    </style:style>
    <style:style style:name="T284" style:parent-style-name="預設段落字型" style:family="text">
      <style:text-properties style:font-name="SimSun" style:font-name-asian="SimSun" style:font-name-complex="SimSun" fo:color="#000000" fo:letter-spacing="-0.0055in" fo:font-size="11pt" style:font-size-asian="11pt" style:font-size-complex="11pt"/>
    </style:style>
    <style:style style:name="TableCell285" style:family="table-cell">
      <style:table-cell-properties fo:border="0.0069in solid #000000" style:writing-mode="lr-tb" fo:padding-top="0in" fo:padding-left="0in" fo:padding-bottom="0in" fo:padding-right="0in"/>
    </style:style>
    <style:style style:name="P286" style:parent-style-name="內文" style:family="paragraph">
      <style:paragraph-properties style:text-autospace="none" fo:line-height="83%" fo:margin-left="0.743in">
        <style:tab-stops/>
      </style:paragraph-properties>
    </style:style>
    <style:style style:name="T287" style:parent-style-name="預設段落字型" style:family="text">
      <style:text-properties style:font-name="SimSun" style:font-name-asian="SimSun" style:font-name-complex="SimSun" fo:color="#000000" fo:letter-spacing="-0.0062in" fo:font-size="11pt" style:font-size-asian="11pt" style:font-size-complex="11pt"/>
    </style:style>
    <style:style style:name="TableCell288" style:family="table-cell">
      <style:table-cell-properties fo:border="0.0069in solid #000000" style:writing-mode="lr-tb" fo:padding-top="0in" fo:padding-left="0in" fo:padding-bottom="0in" fo:padding-right="0in"/>
    </style:style>
    <style:style style:name="P289" style:parent-style-name="內文" style:family="paragraph">
      <style:paragraph-properties style:text-autospace="none" fo:line-height="89%" fo:margin-left="0.0784in">
        <style:tab-stops/>
      </style:paragraph-properties>
    </style:style>
    <style:style style:name="T290" style:parent-style-name="預設段落字型" style:family="text">
      <style:text-properties style:font-name="SimSun" style:font-name-asian="SimSun" style:font-name-complex="SimSun" fo:color="#000000" fo:letter-spacing="-0.002in" fo:font-size="11pt" style:font-size-asian="11pt" style:font-size-complex="11pt"/>
    </style:style>
    <style:style style:name="T291" style:parent-style-name="預設段落字型" style:family="text">
      <style:text-properties style:font-name="SimSun" style:font-name-asian="SimSun" style:font-name-complex="SimSun" fo:color="#000000" fo:letter-spacing="-0.0013in" fo:font-size="11pt" style:font-size-asian="11pt" style:font-size-complex="11pt"/>
    </style:style>
    <style:style style:name="P292" style:parent-style-name="內文" style:family="paragraph">
      <style:paragraph-properties style:text-autospace="none" fo:line-height="82%" fo:margin-left="0.0784in">
        <style:tab-stops>
          <style:tab-stop style:type="left" style:position="0.4597in"/>
        </style:tab-stops>
      </style:paragraph-properties>
    </style:style>
    <style:style style:name="T293" style:parent-style-name="預設段落字型" style:family="text">
      <style:text-properties style:font-name="SimSun" style:font-name-asian="SimSun" style:font-name-complex="SimSun" fo:color="#000000" fo:font-size="11pt" style:font-size-asian="11pt" style:font-size-complex="11pt"/>
    </style:style>
    <style:style style:name="T294" style:parent-style-name="預設段落字型" style:family="text">
      <style:text-properties style:font-name="SimSun" style:font-name-asian="SimSun" style:font-name-complex="SimSun" fo:color="#000000" fo:letter-spacing="-0.0055in" fo:font-size="11pt" style:font-size-asian="11pt" style:font-size-complex="11pt"/>
    </style:style>
    <style:style style:name="TableCell295"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TableCell296"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297" style:parent-style-name="內文" style:family="paragraph">
      <style:paragraph-properties fo:line-height="0.0819in"/>
    </style:style>
    <style:style style:name="P298" style:parent-style-name="內文" style:family="paragraph">
      <style:paragraph-properties style:text-autospace="none" fo:margin-left="0.1881in">
        <style:tab-stops/>
      </style:paragraph-properties>
    </style:style>
    <style:style style:name="T299" style:parent-style-name="預設段落字型" style:family="text">
      <style:text-properties style:font-name="SimSun" style:font-name-asian="SimSun" style:font-name-complex="SimSun" fo:color="#000000" fo:letter-spacing="0.0215in" fo:font-size="11pt" style:font-size-asian="11pt" style:font-size-complex="11pt"/>
    </style:style>
    <style:style style:name="T300" style:parent-style-name="預設段落字型" style:family="text">
      <style:text-properties style:font-name="SimSun" style:font-name-asian="SimSun" style:font-name-complex="SimSun" fo:letter-spacing="0.0111in" fo:font-size="11pt" style:font-size-asian="11pt" style:font-size-complex="11pt"/>
    </style:style>
    <style:style style:name="T301" style:parent-style-name="預設段落字型" style:family="text">
      <style:text-properties style:font-name="SimSun" style:font-name-asian="SimSun" style:font-name-complex="SimSun" fo:color="#000000" fo:letter-spacing="0.0222in" fo:font-size="11pt" style:font-size-asian="11pt" style:font-size-complex="11pt"/>
    </style:style>
    <style:style style:name="TableCell302" style:family="table-cell">
      <style:table-cell-properties fo:border="0.0069in solid #000000" style:writing-mode="lr-tb" fo:padding-top="0in" fo:padding-left="0in" fo:padding-bottom="0in" fo:padding-right="0in"/>
    </style:style>
    <style:style style:name="TableRow303" style:family="table-row">
      <style:table-row-properties style:row-height="0.175in" style:use-optimal-row-height="false"/>
    </style:style>
    <style:style style:name="TableCell304" style:family="table-cell">
      <style:table-cell-properties fo:border="0.0069in solid #000000" style:writing-mode="lr-tb" fo:padding-top="0in" fo:padding-left="0in" fo:padding-bottom="0in" fo:padding-right="0in"/>
    </style:style>
    <style:style style:name="P305" style:parent-style-name="內文" style:family="paragraph">
      <style:paragraph-properties style:text-autospace="none" fo:line-height="84%" fo:margin-left="0.075in">
        <style:tab-stops>
          <style:tab-stop style:type="left" style:position="0.4597in"/>
        </style:tab-stops>
      </style:paragraph-properties>
    </style:style>
    <style:style style:name="T306" style:parent-style-name="預設段落字型" style:family="text">
      <style:text-properties style:font-name="SimSun" style:font-name-asian="SimSun" style:font-name-complex="SimSun" fo:color="#000000" fo:font-size="11pt" style:font-size-asian="11pt" style:font-size-complex="11pt"/>
    </style:style>
    <style:style style:name="T307" style:parent-style-name="預設段落字型" style:family="text">
      <style:text-properties style:font-name="SimSun" style:font-name-asian="SimSun" style:font-name-complex="SimSun" fo:color="#000000" fo:letter-spacing="-0.0055in" fo:font-size="11pt" style:font-size-asian="11pt" style:font-size-complex="11pt"/>
    </style:style>
    <style:style style:name="TableCell308" style:family="table-cell">
      <style:table-cell-properties fo:border="0.0069in solid #000000" style:writing-mode="lr-tb" fo:padding-top="0in" fo:padding-left="0in" fo:padding-bottom="0in" fo:padding-right="0in"/>
    </style:style>
    <style:style style:name="P309" style:parent-style-name="內文" style:family="paragraph">
      <style:paragraph-properties style:text-autospace="none" fo:line-height="84%" fo:margin-left="0.743in">
        <style:tab-stops/>
      </style:paragraph-properties>
    </style:style>
    <style:style style:name="T310" style:parent-style-name="預設段落字型" style:family="text">
      <style:text-properties style:font-name="SimSun" style:font-name-asian="SimSun" style:font-name-complex="SimSun" fo:color="#000000" fo:letter-spacing="-0.0062in" fo:font-size="11pt" style:font-size-asian="11pt" style:font-size-complex="11pt"/>
    </style:style>
    <style:style style:name="TableRow311" style:family="table-row">
      <style:table-row-properties style:row-height="0.1729in" style:use-optimal-row-height="false"/>
    </style:style>
    <style:style style:name="TableCell312" style:family="table-cell">
      <style:table-cell-properties fo:border="0.0069in solid #000000" style:writing-mode="lr-tb" fo:padding-top="0in" fo:padding-left="0in" fo:padding-bottom="0in" fo:padding-right="0in"/>
    </style:style>
    <style:style style:name="P313" style:parent-style-name="內文" style:family="paragraph">
      <style:paragraph-properties style:text-autospace="none" fo:line-height="83%" fo:margin-left="0.075in">
        <style:tab-stops>
          <style:tab-stop style:type="left" style:position="0.4597in"/>
        </style:tab-stops>
      </style:paragraph-properties>
    </style:style>
    <style:style style:name="T314" style:parent-style-name="預設段落字型" style:family="text">
      <style:text-properties style:font-name="SimSun" style:font-name-asian="SimSun" style:font-name-complex="SimSun" fo:color="#000000" fo:font-size="11pt" style:font-size-asian="11pt" style:font-size-complex="11pt"/>
    </style:style>
    <style:style style:name="T315" style:parent-style-name="預設段落字型" style:family="text">
      <style:text-properties style:font-name="SimSun" style:font-name-asian="SimSun" style:font-name-complex="SimSun" fo:color="#000000" fo:letter-spacing="-0.0055in" fo:font-size="11pt" style:font-size-asian="11pt" style:font-size-complex="11pt"/>
    </style:style>
    <style:style style:name="TableCell316" style:family="table-cell">
      <style:table-cell-properties fo:border="0.0069in solid #000000" style:writing-mode="lr-tb" fo:padding-top="0in" fo:padding-left="0in" fo:padding-bottom="0in" fo:padding-right="0in"/>
    </style:style>
    <style:style style:name="P317" style:parent-style-name="內文" style:family="paragraph">
      <style:paragraph-properties style:text-autospace="none" fo:line-height="83%" fo:margin-left="0.0347in">
        <style:tab-stops>
          <style:tab-stop style:type="left" style:position="0.4597in"/>
        </style:tab-stops>
      </style:paragraph-properties>
    </style:style>
    <style:style style:name="T318" style:parent-style-name="預設段落字型" style:family="text">
      <style:text-properties style:font-name="SimSun" style:font-name-asian="SimSun" style:font-name-complex="SimSun" fo:color="#000000" fo:font-size="11pt" style:font-size-asian="11pt" style:font-size-complex="11pt"/>
    </style:style>
    <style:style style:name="T319" style:parent-style-name="預設段落字型" style:family="text">
      <style:text-properties style:font-name="SimSun" style:font-name-asian="SimSun" style:font-name-complex="SimSun" fo:color="#000000" fo:letter-spacing="-0.0055in" fo:font-size="11pt" style:font-size-asian="11pt" style:font-size-complex="11pt"/>
    </style:style>
    <style:style style:name="TableCell320" style:family="table-cell">
      <style:table-cell-properties fo:border="0.0069in solid #000000" style:writing-mode="lr-tb" fo:padding-top="0in" fo:padding-left="0in" fo:padding-bottom="0in" fo:padding-right="0in"/>
    </style:style>
    <style:style style:name="P321" style:parent-style-name="內文" style:family="paragraph">
      <style:paragraph-properties style:text-autospace="none" fo:line-height="83%" fo:margin-left="0.0784in">
        <style:tab-stops/>
      </style:paragraph-properties>
    </style:style>
    <style:style style:name="T322" style:parent-style-name="預設段落字型" style:family="text">
      <style:text-properties style:font-name="SimSun" style:font-name-asian="SimSun" style:font-name-complex="SimSun" fo:color="#000000" fo:letter-spacing="-0.002in" fo:font-size="11pt" style:font-size-asian="11pt" style:font-size-complex="11pt"/>
    </style:style>
    <style:style style:name="T323" style:parent-style-name="預設段落字型" style:family="text">
      <style:text-properties style:font-name="SimSun" style:font-name-asian="SimSun" style:font-name-complex="SimSun" fo:color="#000000" fo:letter-spacing="-0.0013in" fo:font-size="11pt" style:font-size-asian="11pt" style:font-size-complex="11pt"/>
    </style:style>
    <style:style style:name="TableCell324"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TableCell325"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326" style:parent-style-name="內文" style:family="paragraph">
      <style:paragraph-properties style:text-autospace="none" fo:line-height="83%" fo:margin-left="0.1881in">
        <style:tab-stops/>
      </style:paragraph-properties>
    </style:style>
    <style:style style:name="T327" style:parent-style-name="預設段落字型" style:family="text">
      <style:text-properties style:font-name="SimSun" style:font-name-asian="SimSun" style:font-name-complex="SimSun" fo:color="#000000" fo:letter-spacing="0.0215in" fo:font-size="11pt" style:font-size-asian="11pt" style:font-size-complex="11pt"/>
    </style:style>
    <style:style style:name="T328" style:parent-style-name="預設段落字型" style:family="text">
      <style:text-properties style:font-name="SimSun" style:font-name-asian="SimSun" style:font-name-complex="SimSun" fo:letter-spacing="0.0111in" fo:font-size="11pt" style:font-size-asian="11pt" style:font-size-complex="11pt"/>
    </style:style>
    <style:style style:name="T329" style:parent-style-name="預設段落字型" style:family="text">
      <style:text-properties style:font-name="SimSun" style:font-name-asian="SimSun" style:font-name-complex="SimSun" fo:color="#000000" fo:letter-spacing="0.0222in" fo:font-size="11pt" style:font-size-asian="11pt" style:font-size-complex="11pt"/>
    </style:style>
    <style:style style:name="TableCell330" style:family="table-cell">
      <style:table-cell-properties fo:border="0.0069in solid #000000" style:writing-mode="lr-tb" fo:padding-top="0in" fo:padding-left="0in" fo:padding-bottom="0in" fo:padding-right="0in"/>
    </style:style>
    <style:style style:name="TableRow331" style:family="table-row">
      <style:table-row-properties style:row-height="0.1729in" style:use-optimal-row-height="false"/>
    </style:style>
    <style:style style:name="TableCell332" style:family="table-cell">
      <style:table-cell-properties fo:border="0.0069in solid #000000" style:writing-mode="lr-tb" fo:padding-top="0in" fo:padding-left="0in" fo:padding-bottom="0in" fo:padding-right="0in"/>
    </style:style>
    <style:style style:name="P333" style:parent-style-name="內文" style:family="paragraph">
      <style:paragraph-properties style:text-autospace="none" fo:line-height="83%" fo:margin-left="0.075in">
        <style:tab-stops/>
      </style:paragraph-properties>
    </style:style>
    <style:style style:name="T334" style:parent-style-name="預設段落字型" style:family="text">
      <style:text-properties style:font-name="SimSun" style:font-name-asian="SimSun" style:font-name-complex="SimSun" fo:color="#000000" fo:letter-spacing="-0.002in" fo:font-size="11pt" style:font-size-asian="11pt" style:font-size-complex="11pt"/>
    </style:style>
    <style:style style:name="T335" style:parent-style-name="預設段落字型" style:family="text">
      <style:text-properties style:font-name="SimSun" style:font-name-asian="SimSun" style:font-name-complex="SimSun" fo:color="#000000" fo:letter-spacing="-0.0013in" fo:font-size="11pt" style:font-size-asian="11pt" style:font-size-complex="11pt"/>
    </style:style>
    <style:style style:name="TableCell336" style:family="table-cell">
      <style:table-cell-properties fo:border="0.0069in solid #000000" style:writing-mode="lr-tb" fo:padding-top="0in" fo:padding-left="0in" fo:padding-bottom="0in" fo:padding-right="0in"/>
    </style:style>
    <style:style style:name="TableCell337" style:family="table-cell">
      <style:table-cell-properties fo:border="0.0069in solid #000000" style:writing-mode="lr-tb" fo:padding-top="0in" fo:padding-left="0in" fo:padding-bottom="0in" fo:padding-right="0in"/>
    </style:style>
    <style:style style:name="P338" style:parent-style-name="內文" style:family="paragraph">
      <style:paragraph-properties style:text-autospace="none" fo:line-height="83%" fo:margin-left="0.0784in">
        <style:tab-stops/>
      </style:paragraph-properties>
    </style:style>
    <style:style style:name="T339" style:parent-style-name="預設段落字型" style:family="text">
      <style:text-properties style:font-name="SimSun" style:font-name-asian="SimSun" style:font-name-complex="SimSun" fo:color="#000000" fo:letter-spacing="-0.002in" fo:font-size="11pt" style:font-size-asian="11pt" style:font-size-complex="11pt"/>
    </style:style>
    <style:style style:name="T340" style:parent-style-name="預設段落字型" style:family="text">
      <style:text-properties style:font-name="SimSun" style:font-name-asian="SimSun" style:font-name-complex="SimSun" fo:color="#000000" fo:letter-spacing="-0.0013in" fo:font-size="11pt" style:font-size-asian="11pt" style:font-size-complex="11pt"/>
    </style:style>
    <style:style style:name="TableCell341"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TableCell342"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343" style:parent-style-name="內文" style:family="paragraph">
      <style:paragraph-properties style:text-autospace="none" fo:line-height="83%" fo:margin-left="0.1881in">
        <style:tab-stops/>
      </style:paragraph-properties>
    </style:style>
    <style:style style:name="T344" style:parent-style-name="預設段落字型" style:family="text">
      <style:text-properties style:font-name="SimSun" style:font-name-asian="SimSun" style:font-name-complex="SimSun" fo:color="#000000" fo:letter-spacing="0.0006in" fo:font-size="11pt" style:font-size-asian="11pt" style:font-size-complex="11pt"/>
    </style:style>
    <style:style style:name="T345" style:parent-style-name="預設段落字型" style:family="text">
      <style:text-properties style:font-name="SimSun" style:font-name-asian="SimSun" style:font-name-complex="SimSun" fo:color="#000000" fo:font-size="11pt" style:font-size-asian="11pt" style:font-size-complex="11pt"/>
    </style:style>
    <style:style style:name="TableCell346" style:family="table-cell">
      <style:table-cell-properties fo:border="0.0069in solid #000000" style:writing-mode="lr-tb" fo:padding-top="0in" fo:padding-left="0in" fo:padding-bottom="0in" fo:padding-right="0in"/>
    </style:style>
    <style:style style:name="TableRow347" style:family="table-row">
      <style:table-row-properties style:row-height="0.1729in" style:use-optimal-row-height="false"/>
    </style:style>
    <style:style style:name="TableCell348" style:family="table-cell">
      <style:table-cell-properties fo:border="0.0069in solid #000000" style:writing-mode="lr-tb" fo:padding-top="0in" fo:padding-left="0in" fo:padding-bottom="0in" fo:padding-right="0in"/>
    </style:style>
    <style:style style:name="P349" style:parent-style-name="內文" style:family="paragraph">
      <style:paragraph-properties style:text-autospace="none" fo:line-height="83%" fo:margin-left="0.075in">
        <style:tab-stops/>
      </style:paragraph-properties>
    </style:style>
    <style:style style:name="T350" style:parent-style-name="預設段落字型" style:family="text">
      <style:text-properties style:font-name="SimSun" style:font-name-asian="SimSun" style:font-name-complex="SimSun" fo:color="#000000" fo:font-size="11pt" style:font-size-asian="11pt" style:font-size-complex="11pt"/>
    </style:style>
    <style:style style:name="T351" style:parent-style-name="預設段落字型" style:family="text">
      <style:text-properties style:font-name="SimSun" style:font-name-asian="SimSun" style:font-name-complex="SimSun" fo:font-size="11pt" style:font-size-asian="11pt" style:font-size-complex="11pt"/>
    </style:style>
    <style:style style:name="T352" style:parent-style-name="預設段落字型" style:family="text">
      <style:text-properties style:font-name="SimSun" style:font-name-asian="SimSun" style:font-name-complex="SimSun" fo:color="#000000" fo:font-size="11pt" style:font-size-asian="11pt" style:font-size-complex="11pt"/>
    </style:style>
    <style:style style:name="T353" style:parent-style-name="預設段落字型" style:family="text">
      <style:text-properties style:font-name="SimSun" style:font-name-asian="SimSun" style:font-name-complex="SimSun" fo:letter-spacing="-0.0062in" fo:font-size="11pt" style:font-size-asian="11pt" style:font-size-complex="11pt"/>
    </style:style>
    <style:style style:name="T354" style:parent-style-name="預設段落字型" style:family="text">
      <style:text-properties style:font-name="SimSun" style:font-name-asian="SimSun" style:font-name-complex="SimSun" fo:color="#000000" fo:font-size="11pt" style:font-size-asian="11pt" style:font-size-complex="11pt"/>
    </style:style>
    <style:style style:name="TableCell355" style:family="table-cell">
      <style:table-cell-properties fo:border="0.0069in solid #000000" style:writing-mode="lr-tb" fo:padding-top="0in" fo:padding-left="0in" fo:padding-bottom="0in" fo:padding-right="0in"/>
    </style:style>
    <style:style style:name="TableCell356" style:family="table-cell">
      <style:table-cell-properties fo:border="0.0069in solid #000000" style:writing-mode="lr-tb" fo:padding-top="0in" fo:padding-left="0in" fo:padding-bottom="0in" fo:padding-right="0in"/>
    </style:style>
    <style:style style:name="P357" style:parent-style-name="內文" style:family="paragraph">
      <style:paragraph-properties style:text-autospace="none" fo:line-height="83%" fo:margin-left="0.0784in">
        <style:tab-stops>
          <style:tab-stop style:type="left" style:position="0.4597in"/>
        </style:tab-stops>
      </style:paragraph-properties>
    </style:style>
    <style:style style:name="T358" style:parent-style-name="預設段落字型" style:family="text">
      <style:text-properties style:font-name="SimSun" style:font-name-asian="SimSun" style:font-name-complex="SimSun" fo:color="#000000" fo:font-size="11pt" style:font-size-asian="11pt" style:font-size-complex="11pt"/>
    </style:style>
    <style:style style:name="T359" style:parent-style-name="預設段落字型" style:family="text">
      <style:text-properties style:font-name="SimSun" style:font-name-asian="SimSun" style:font-name-complex="SimSun" fo:color="#000000" fo:letter-spacing="-0.0055in" fo:font-size="11pt" style:font-size-asian="11pt" style:font-size-complex="11pt"/>
    </style:style>
    <style:style style:name="TableCell360"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361" style:parent-style-name="內文" style:family="paragraph">
      <style:paragraph-properties style:text-autospace="none" fo:line-height="83%" fo:margin-left="0.4229in">
        <style:tab-stops/>
      </style:paragraph-properties>
    </style:style>
    <style:style style:name="T362" style:parent-style-name="預設段落字型" style:family="text">
      <style:text-properties style:font-name="SimSun" style:font-name-asian="SimSun" style:font-name-complex="SimSun" fo:color="#000000" fo:font-size="11pt" style:font-size-asian="11pt" style:font-size-complex="11pt"/>
    </style:style>
    <style:style style:name="T363" style:parent-style-name="預設段落字型" style:family="text">
      <style:text-properties style:font-name="SimSun" style:font-name-asian="SimSun" style:font-name-complex="SimSun" fo:letter-spacing="0.0187in" fo:font-size="11pt" style:font-size-asian="11pt" style:font-size-complex="11pt"/>
    </style:style>
    <style:style style:name="T364" style:parent-style-name="預設段落字型" style:family="text">
      <style:text-properties style:font-name="SimSun" style:font-name-asian="SimSun" style:font-name-complex="SimSun" fo:color="#000000" fo:font-size="11pt" style:font-size-asian="11pt" style:font-size-complex="11pt"/>
    </style:style>
    <style:style style:name="TableCell365"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366" style:parent-style-name="內文" style:family="paragraph">
      <style:paragraph-properties style:text-autospace="none" fo:line-height="83%" fo:margin-left="0.1881in">
        <style:tab-stops/>
      </style:paragraph-properties>
    </style:style>
    <style:style style:name="T367" style:parent-style-name="預設段落字型" style:family="text">
      <style:text-properties style:font-name="SimSun" style:font-name-asian="SimSun" style:font-name-complex="SimSun" fo:color="#000000" fo:letter-spacing="0.0006in" fo:font-size="11pt" style:font-size-asian="11pt" style:font-size-complex="11pt"/>
    </style:style>
    <style:style style:name="T368" style:parent-style-name="預設段落字型" style:family="text">
      <style:text-properties style:font-name="SimSun" style:font-name-asian="SimSun" style:font-name-complex="SimSun" fo:color="#000000" fo:font-size="11pt" style:font-size-asian="11pt" style:font-size-complex="11pt"/>
    </style:style>
    <style:style style:name="TableCell369" style:family="table-cell">
      <style:table-cell-properties fo:border="0.0069in solid #000000" style:writing-mode="lr-tb" fo:padding-top="0in" fo:padding-left="0in" fo:padding-bottom="0in" fo:padding-right="0in"/>
    </style:style>
    <style:style style:name="TableRow370" style:family="table-row">
      <style:table-row-properties style:row-height="0.1805in" style:use-optimal-row-height="false"/>
    </style:style>
    <style:style style:name="TableCell371" style:family="table-cell">
      <style:table-cell-properties fo:border-top="0.0069in solid #000000" fo:border-left="0.0069in solid #000000" fo:border-bottom="0.0208in solid #000000" fo:border-right="0.0069in solid #000000" style:writing-mode="lr-tb" fo:padding-top="0in" fo:padding-left="0in" fo:padding-bottom="0in" fo:padding-right="0in"/>
    </style:style>
    <style:style style:name="P372" style:parent-style-name="內文" style:family="paragraph">
      <style:paragraph-properties style:text-autospace="none" fo:line-height="87%" fo:margin-left="0.075in">
        <style:tab-stops/>
      </style:paragraph-properties>
    </style:style>
    <style:style style:name="T373" style:parent-style-name="預設段落字型" style:family="text">
      <style:text-properties style:font-name="SimSun" style:font-name-asian="SimSun" style:font-name-complex="SimSun" fo:color="#000000" fo:letter-spacing="-0.002in" fo:font-size="11pt" style:font-size-asian="11pt" style:font-size-complex="11pt"/>
    </style:style>
    <style:style style:name="T374" style:parent-style-name="預設段落字型" style:family="text">
      <style:text-properties style:font-name="SimSun" style:font-name-asian="SimSun" style:font-name-complex="SimSun" fo:color="#000000" fo:letter-spacing="-0.0013in" fo:font-size="11pt" style:font-size-asian="11pt" style:font-size-complex="11pt"/>
    </style:style>
    <style:style style:name="TableCell375" style:family="table-cell">
      <style:table-cell-properties fo:border-top="0.0069in solid #000000" fo:border-left="0.0069in solid #000000" fo:border-bottom="0.0208in solid #000000" fo:border-right="0.0312in solid #000000" style:writing-mode="lr-tb" fo:padding-top="0in" fo:padding-left="0in" fo:padding-bottom="0in" fo:padding-right="0in"/>
    </style:style>
    <style:style style:name="P376" style:parent-style-name="內文" style:family="paragraph">
      <style:paragraph-properties style:text-autospace="none" fo:line-height="87%" fo:margin-left="0.0347in">
        <style:tab-stops>
          <style:tab-stop style:type="left" style:position="2.2173in"/>
        </style:tab-stops>
      </style:paragraph-properties>
    </style:style>
    <style:style style:name="T377" style:parent-style-name="預設段落字型" style:family="text">
      <style:text-properties style:font-name="SimSun" style:font-name-asian="SimSun" style:font-name-complex="SimSun" fo:color="#000000" fo:letter-spacing="-0.0006in" fo:font-size="11pt" style:font-size-asian="11pt" style:font-size-complex="11pt" style:language-asian="zh" style:country-asian="TW"/>
    </style:style>
    <style:style style:name="T378" style:parent-style-name="預設段落字型" style:family="text">
      <style:text-properties style:language-asian="zh" style:country-asian="TW"/>
    </style:style>
    <style:style style:name="T379" style:parent-style-name="預設段落字型" style:family="text">
      <style:text-properties style:font-name="SimSun" style:font-name-asian="SimSun" style:font-name-complex="SimSun" fo:color="#000000" fo:font-size="11pt" style:font-size-asian="11pt" style:font-size-complex="11pt" style:language-asian="zh" style:country-asian="TW"/>
    </style:style>
    <style:style style:name="T380" style:parent-style-name="預設段落字型" style:family="text">
      <style:text-properties style:font-name="SimSun" style:font-name-asian="SimSun" style:font-name-complex="SimSun" fo:color="#000000" fo:letter-spacing="-0.0006in" fo:font-size="11pt" style:font-size-asian="11pt" style:font-size-complex="11pt" style:language-asian="zh" style:country-asian="TW"/>
    </style:style>
    <style:style style:name="P381" style:parent-style-name="內文" style:family="paragraph">
      <style:text-properties style:language-asian="zh" style:country-asian="TW"/>
    </style:style>
    <style:style style:name="TableRow382" style:family="table-row">
      <style:table-row-properties style:row-height="0.2222in" style:use-optimal-row-height="false"/>
    </style:style>
    <style:style style:name="TableCell383" style:family="table-cell">
      <style:table-cell-properties fo:border-top="0.0208in solid #000000" fo:border-left="0.0312in solid #000000" fo:border-bottom="0.0069in solid #000000" fo:border-right="0.0069in solid #000000" style:writing-mode="lr-tb" fo:padding-top="0in" fo:padding-left="0in" fo:padding-bottom="0in" fo:padding-right="0in"/>
    </style:style>
    <style:style style:name="P384" style:parent-style-name="內文" style:family="paragraph">
      <style:paragraph-properties style:text-autospace="none" fo:margin-top="0.0229in" fo:margin-left="0.2131in">
        <style:tab-stops/>
      </style:paragraph-properties>
    </style:style>
    <style:style style:name="T385" style:parent-style-name="預設段落字型" style:family="text">
      <style:text-properties style:font-name="SimSun" style:font-name-asian="SimSun" style:font-name-complex="SimSun" fo:color="#000000" fo:letter-spacing="-0.0048in" fo:font-size="11pt" style:font-size-asian="11pt" style:font-size-complex="11pt"/>
    </style:style>
    <style:style style:name="T386" style:parent-style-name="預設段落字型" style:family="text">
      <style:text-properties style:font-name="SimSun" style:font-name-asian="SimSun" style:font-name-complex="SimSun" fo:color="#000000" fo:letter-spacing="-0.0041in" fo:font-size="11pt" style:font-size-asian="11pt" style:font-size-complex="11pt"/>
    </style:style>
    <style:style style:name="TableCell387" style:family="table-cell">
      <style:table-cell-properties fo:border-top="0.0208in solid #000000" fo:border-left="0.0069in solid #000000" fo:border-bottom="0.0069in solid #000000" fo:border-right="0.0069in solid #000000" style:writing-mode="lr-tb" fo:padding-top="0in" fo:padding-left="0in" fo:padding-bottom="0in" fo:padding-right="0in"/>
    </style:style>
    <style:style style:name="TableCell388" style:family="table-cell">
      <style:table-cell-properties fo:border-top="0.0208in solid #000000" fo:border-left="0.0069in solid #000000" fo:border-bottom="0.0208in solid #000000" fo:border-right="0.0034in solid #000000" style:writing-mode="lr-tb" fo:padding-top="0in" fo:padding-left="0in" fo:padding-bottom="0in" fo:padding-right="0in"/>
    </style:style>
    <style:style style:name="P389" style:parent-style-name="內文" style:family="paragraph">
      <style:paragraph-properties fo:line-height="0.118in"/>
    </style:style>
    <style:style style:name="P390" style:parent-style-name="內文" style:family="paragraph">
      <style:paragraph-properties style:text-autospace="none" fo:margin-left="0.0784in">
        <style:tab-stops/>
      </style:paragraph-properties>
    </style:style>
    <style:style style:name="T391" style:parent-style-name="預設段落字型" style:family="text">
      <style:text-properties style:font-name="SimSun" style:font-name-asian="SimSun" style:font-name-complex="SimSun" fo:color="#000000" fo:letter-spacing="-0.002in" fo:font-size="11pt" style:font-size-asian="11pt" style:font-size-complex="11pt"/>
    </style:style>
    <style:style style:name="T392" style:parent-style-name="預設段落字型" style:family="text">
      <style:text-properties style:font-name="SimSun" style:font-name-asian="SimSun" style:font-name-complex="SimSun" fo:color="#000000" fo:letter-spacing="-0.0006in" fo:font-size="11pt" style:font-size-asian="11pt" style:font-size-complex="11pt"/>
    </style:style>
    <style:style style:name="TableCell393" style:family="table-cell">
      <style:table-cell-properties fo:border-top="0.0208in solid #000000" fo:border-left="0.0034in solid #000000" fo:border-bottom="0.0208in solid #000000" fo:border-right="0.0208in solid #000000" style:writing-mode="lr-tb" fo:padding-top="0in" fo:padding-left="0in" fo:padding-bottom="0in" fo:padding-right="0in"/>
    </style:style>
    <style:style style:name="TableCell394" style:family="table-cell">
      <style:table-cell-properties fo:border-top="0.0069in solid #000000" fo:border-left="0.0208in solid #000000" fo:border-bottom="0.0069in solid #000000" fo:border-right="0.0069in solid #000000" style:writing-mode="lr-tb" fo:padding-top="0in" fo:padding-left="0in" fo:padding-bottom="0in" fo:padding-right="0in"/>
    </style:style>
    <style:style style:name="P395" style:parent-style-name="內文" style:family="paragraph">
      <style:paragraph-properties style:text-autospace="none" fo:margin-top="0.0479in" fo:margin-left="0.0513in">
        <style:tab-stops/>
      </style:paragraph-properties>
    </style:style>
    <style:style style:name="T396" style:parent-style-name="預設段落字型" style:family="text">
      <style:text-properties style:font-name="SimSun" style:font-name-asian="SimSun" style:font-name-complex="SimSun" fo:color="#000000" fo:letter-spacing="-0.0069in" fo:font-size="11pt" style:font-size-asian="11pt" style:font-size-complex="11pt"/>
    </style:style>
    <style:style style:name="P397" style:parent-style-name="內文" style:family="paragraph">
      <style:paragraph-properties style:text-autospace="none" fo:line-height="96%" fo:margin-left="0.0513in">
        <style:tab-stops/>
      </style:paragraph-properties>
    </style:style>
    <style:style style:name="T398" style:parent-style-name="預設段落字型" style:family="text">
      <style:text-properties style:font-name="SimSun" style:font-name-asian="SimSun" style:font-name-complex="SimSun" fo:color="#000000" fo:letter-spacing="-0.0069in" fo:font-size="11pt" style:font-size-asian="11pt" style:font-size-complex="11pt"/>
    </style:style>
    <style:style style:name="TableCell399" style:family="table-cell">
      <style:table-cell-properties fo:border="0.0069in solid #000000" style:writing-mode="lr-tb" fo:padding-top="0in" fo:padding-left="0in" fo:padding-bottom="0in" fo:padding-right="0in"/>
    </style:style>
    <style:style style:name="TableCell400" style:family="table-cell">
      <style:table-cell-properties fo:border="0.0069in solid #000000" style:writing-mode="lr-tb" fo:padding-top="0in" fo:padding-left="0in" fo:padding-bottom="0in" fo:padding-right="0in"/>
    </style:style>
    <style:style style:name="P401" style:parent-style-name="內文" style:family="paragraph">
      <style:paragraph-properties style:text-autospace="none" fo:margin-top="0.0479in" fo:margin-left="0.0611in">
        <style:tab-stops/>
      </style:paragraph-properties>
    </style:style>
    <style:style style:name="T402" style:parent-style-name="預設段落字型" style:family="text">
      <style:text-properties style:font-name="SimSun" style:font-name-asian="SimSun" style:font-name-complex="SimSun" fo:color="#000000" fo:letter-spacing="-0.0034in" fo:font-size="11pt" style:font-size-asian="11pt" style:font-size-complex="11pt"/>
    </style:style>
    <style:style style:name="P403" style:parent-style-name="內文" style:family="paragraph">
      <style:paragraph-properties style:text-autospace="none" fo:line-height="96%" fo:margin-left="0.0611in">
        <style:tab-stops/>
      </style:paragraph-properties>
    </style:style>
    <style:style style:name="T404" style:parent-style-name="預設段落字型" style:family="text">
      <style:text-properties style:font-name="SimSun" style:font-name-asian="SimSun" style:font-name-complex="SimSun" fo:color="#000000" fo:letter-spacing="-0.0034in" fo:font-size="11pt" style:font-size-asian="11pt" style:font-size-complex="11pt"/>
    </style:style>
    <style:style style:name="TableCell405" style:family="table-cell">
      <style:table-cell-properties fo:border-top="0.0069in solid #000000" fo:border-left="0.0069in solid #000000" fo:border-bottom="0.0069in solid #000000" fo:border-right="0.0312in solid #000000" style:writing-mode="lr-tb" fo:padding-top="0in" fo:padding-left="0in" fo:padding-bottom="0in" fo:padding-right="0in"/>
    </style:style>
    <style:style style:name="P406" style:parent-style-name="內文" style:family="paragraph">
      <style:paragraph-properties fo:line-height="0.1312in"/>
    </style:style>
    <style:style style:name="P407" style:parent-style-name="內文" style:family="paragraph">
      <style:paragraph-properties style:text-autospace="none" fo:margin-left="0.4548in">
        <style:tab-stops/>
      </style:paragraph-properties>
    </style:style>
    <style:style style:name="T408" style:parent-style-name="預設段落字型" style:family="text">
      <style:text-properties style:font-name="SimSun" style:font-name-asian="SimSun" style:font-name-complex="SimSun" fo:color="#000000" fo:font-size="11pt" style:font-size-asian="11pt" style:font-size-complex="11pt"/>
    </style:style>
    <style:style style:name="T409" style:parent-style-name="預設段落字型" style:family="text">
      <style:text-properties style:font-name="SimSun" style:font-name-asian="SimSun" style:font-name-complex="SimSun" fo:font-size="11pt" style:font-size-asian="11pt" style:font-size-complex="11pt"/>
    </style:style>
    <style:style style:name="T410" style:parent-style-name="預設段落字型" style:family="text">
      <style:text-properties style:font-name="SimSun" style:font-name-asian="SimSun" style:font-name-complex="SimSun" fo:color="#000000" fo:font-size="11pt" style:font-size-asian="11pt" style:font-size-complex="11pt"/>
    </style:style>
    <style:style style:name="T411" style:parent-style-name="預設段落字型" style:family="text">
      <style:text-properties style:font-name="SimSun" style:font-name-asian="SimSun" style:font-name-complex="SimSun" fo:letter-spacing="0.0125in" fo:font-size="11pt" style:font-size-asian="11pt" style:font-size-complex="11pt"/>
    </style:style>
    <style:style style:name="T412" style:parent-style-name="預設段落字型" style:family="text">
      <style:text-properties style:font-name="SimSun" style:font-name-asian="SimSun" style:font-name-complex="SimSun" fo:color="#000000" fo:font-size="11pt" style:font-size-asian="11pt" style:font-size-complex="11pt"/>
    </style:style>
    <style:style style:name="TableCell413" style:family="table-cell">
      <style:table-cell-properties fo:border-top="0.0208in solid #000000" fo:border-left="0.0312in solid #000000" fo:border-bottom="0.0208in solid #000000" fo:border-right="none" style:writing-mode="lr-tb" fo:padding-top="0in" fo:padding-left="0in" fo:padding-bottom="0in" fo:padding-right="0in"/>
    </style:style>
    <style:style style:name="TableRow414" style:family="table-row">
      <style:table-row-properties style:row-height="0.2222in" style:use-optimal-row-height="false"/>
    </style:style>
    <style:style style:name="TableCell415" style:family="table-cell">
      <style:table-cell-properties fo:border-top="0.0069in solid #000000" fo:border-left="0.0312in solid #000000" fo:border-bottom="0.0208in solid #000000" fo:border-right="0.0069in solid #000000" style:writing-mode="lr-tb" fo:padding-top="0in" fo:padding-left="0in" fo:padding-bottom="0in" fo:padding-right="0in"/>
    </style:style>
    <style:style style:name="P416" style:parent-style-name="內文" style:family="paragraph">
      <style:paragraph-properties style:text-autospace="none" fo:margin-top="0.0416in" fo:margin-left="0.0715in">
        <style:tab-stops/>
      </style:paragraph-properties>
    </style:style>
    <style:style style:name="T417" style:parent-style-name="預設段落字型" style:family="text">
      <style:text-properties style:font-name="SimSun" style:font-name-asian="SimSun" style:font-name-complex="SimSun" fo:color="#000000" fo:letter-spacing="-0.0118in" fo:font-size="10pt" style:font-size-asian="10pt" style:font-size-complex="10pt"/>
    </style:style>
    <style:style style:name="T418" style:parent-style-name="預設段落字型" style:family="text">
      <style:text-properties style:font-name="SimSun" style:font-name-asian="SimSun" style:font-name-complex="SimSun" fo:color="#000000" fo:letter-spacing="-0.0069in" fo:font-size="10pt" style:font-size-asian="10pt" style:font-size-complex="10pt"/>
    </style:style>
    <style:style style:name="T419" style:parent-style-name="預設段落字型" style:family="text">
      <style:text-properties style:font-name="SimSun" style:font-name-asian="SimSun" style:font-name-complex="SimSun" fo:color="#000000" fo:letter-spacing="-0.0118in" fo:font-size="10pt" style:font-size-asian="10pt" style:font-size-complex="10pt"/>
    </style:style>
    <style:style style:name="T420" style:parent-style-name="預設段落字型" style:family="text">
      <style:text-properties style:font-name="SimSun" style:font-name-asian="SimSun" style:font-name-complex="SimSun" fo:color="#000000" fo:letter-spacing="-0.0062in" fo:font-size="10pt" style:font-size-asian="10pt" style:font-size-complex="10pt"/>
    </style:style>
    <style:style style:name="T421" style:parent-style-name="預設段落字型" style:family="text">
      <style:text-properties style:font-name="SimSun" style:font-name-asian="SimSun" style:font-name-complex="SimSun" fo:color="#000000" fo:letter-spacing="-0.0125in" fo:font-size="10pt" style:font-size-asian="10pt" style:font-size-complex="10pt"/>
    </style:style>
    <style:style style:name="TableCell422" style:family="table-cell">
      <style:table-cell-properties fo:border-top="0.0069in solid #000000" fo:border-left="0.0069in solid #000000" fo:border-bottom="0.0208in solid #000000" fo:border-right="0.0069in solid #000000" style:writing-mode="lr-tb" fo:padding-top="0in" fo:padding-left="0in" fo:padding-bottom="0in" fo:padding-right="0in"/>
    </style:style>
    <style:style style:name="TableRow423" style:family="table-row">
      <style:table-row-properties style:row-height="0.1791in" style:use-optimal-row-height="false"/>
    </style:style>
    <style:style style:name="TableCell424" style:family="table-cell">
      <style:table-cell-properties fo:border-top="0.0208in solid #000000" fo:border-left="0.0312in solid #000000" fo:border-bottom="0.0312in solid #000000" fo:border-right="0.0069in solid #000000" style:writing-mode="lr-tb" fo:padding-top="0in" fo:padding-left="0in" fo:padding-bottom="0in" fo:padding-right="0in"/>
    </style:style>
    <style:style style:name="P425" style:parent-style-name="內文" style:family="paragraph">
      <style:paragraph-properties fo:line-height="0.1388in"/>
    </style:style>
    <style:style style:name="P426" style:parent-style-name="內文" style:family="paragraph">
      <style:paragraph-properties fo:line-height="0.1388in"/>
    </style:style>
    <style:style style:name="P427" style:parent-style-name="內文" style:family="paragraph">
      <style:paragraph-properties fo:line-height="0.1541in"/>
    </style:style>
    <style:style style:name="P428" style:parent-style-name="內文" style:family="paragraph">
      <style:paragraph-properties style:text-autospace="none" fo:line-height="88%" fo:margin-left="0.05in" fo:margin-right="0.0729in">
        <style:tab-stops/>
      </style:paragraph-properties>
    </style:style>
    <style:style style:name="T429" style:parent-style-name="預設段落字型" style:family="text">
      <style:text-properties style:font-name="SimSun" style:font-name-asian="SimSun" style:font-name-complex="SimSun" fo:color="#000000" fo:letter-spacing="-0.025in" fo:font-size="11pt" style:font-size-asian="11pt" style:font-size-complex="11pt"/>
    </style:style>
    <style:style style:name="T430" style:parent-style-name="預設段落字型" style:family="text">
      <style:text-properties style:font-name="SimSun" style:font-name-asian="SimSun" style:font-name-complex="SimSun" fo:color="#000000" fo:letter-spacing="-0.0277in" fo:font-size="11pt" style:font-size-asian="11pt" style:font-size-complex="11pt"/>
    </style:style>
    <style:style style:name="TableCell431" style:family="table-cell">
      <style:table-cell-properties fo:border-top="0.0208in solid #000000" fo:border-left="0.0069in solid #000000" fo:border-bottom="0.0069in solid #000000" fo:border-right="0.0069in solid #000000" style:writing-mode="lr-tb" fo:padding-top="0in" fo:padding-left="0in" fo:padding-bottom="0in" fo:padding-right="0in"/>
    </style:style>
    <style:style style:name="P432" style:parent-style-name="內文" style:family="paragraph">
      <style:paragraph-properties fo:line-height="0.0833in"/>
    </style:style>
    <style:style style:name="P433" style:parent-style-name="內文" style:family="paragraph">
      <style:paragraph-properties style:text-autospace="none" fo:margin-left="0.068in">
        <style:tab-stops/>
      </style:paragraph-properties>
    </style:style>
    <style:style style:name="T434" style:parent-style-name="預設段落字型" style:family="text">
      <style:text-properties style:font-name="SimSun" style:font-name-asian="SimSun" style:font-name-complex="SimSun" fo:color="#000000" fo:font-size="11pt" style:font-size-asian="11pt" style:font-size-complex="11pt"/>
    </style:style>
    <style:style style:name="T435" style:parent-style-name="預設段落字型" style:family="text">
      <style:text-properties style:font-name="SimSun" style:font-name-asian="SimSun" style:font-name-complex="SimSun" fo:letter-spacing="0.009in" fo:font-size="11pt" style:font-size-asian="11pt" style:font-size-complex="11pt"/>
    </style:style>
    <style:style style:name="T436" style:parent-style-name="預設段落字型" style:family="text">
      <style:text-properties style:font-name="SimSun" style:font-name-asian="SimSun" style:font-name-complex="SimSun" fo:color="#000000" fo:font-size="11pt" style:font-size-asian="11pt" style:font-size-complex="11pt"/>
    </style:style>
    <style:style style:name="TableCell437" style:family="table-cell">
      <style:table-cell-properties fo:border-top="0.0208in solid #000000" fo:border-left="0.0069in solid #000000" fo:border-bottom="0.0069in solid #000000" fo:border-right="0.0069in solid #000000" style:writing-mode="lr-tb" fo:padding-top="0in" fo:padding-left="0in" fo:padding-bottom="0in" fo:padding-right="0in"/>
    </style:style>
    <style:style style:name="P438" style:parent-style-name="內文" style:family="paragraph">
      <style:paragraph-properties style:text-autospace="none" fo:line-height="80%" fo:margin-left="0.368in">
        <style:tab-stops>
          <style:tab-stop style:type="left" style:position="0.6881in"/>
        </style:tab-stops>
      </style:paragraph-properties>
    </style:style>
    <style:style style:name="T439" style:parent-style-name="預設段落字型" style:family="text">
      <style:text-properties style:font-name="SimSun" style:font-name-asian="SimSun" style:font-name-complex="SimSun" fo:color="#000000" fo:font-size="11pt" style:font-size-asian="11pt" style:font-size-complex="11pt"/>
    </style:style>
    <style:style style:name="T440" style:parent-style-name="預設段落字型" style:family="text">
      <style:text-properties style:font-name="SimSun" style:font-name-asian="SimSun" style:font-name-complex="SimSun" fo:color="#000000" fo:letter-spacing="-0.0055in" fo:font-size="11pt" style:font-size-asian="11pt" style:font-size-complex="11pt"/>
    </style:style>
    <style:style style:name="TableCell441" style:family="table-cell">
      <style:table-cell-properties fo:border-top="0.0208in solid #000000" fo:border-left="0.0069in solid #000000" fo:border-bottom="0.0069in solid #000000" fo:border-right="0.0069in solid #000000" style:writing-mode="lr-tb" fo:padding-top="0in" fo:padding-left="0in" fo:padding-bottom="0in" fo:padding-right="0in"/>
    </style:style>
    <style:style style:name="P442" style:parent-style-name="內文" style:family="paragraph">
      <style:paragraph-properties style:text-autospace="none" fo:line-height="80%" fo:margin-left="0.3298in">
        <style:tab-stops>
          <style:tab-stop style:type="left" style:position="0.8416in"/>
        </style:tab-stops>
      </style:paragraph-properties>
    </style:style>
    <style:style style:name="T443" style:parent-style-name="預設段落字型" style:family="text">
      <style:text-properties style:font-name="SimSun" style:font-name-asian="SimSun" style:font-name-complex="SimSun" fo:color="#000000" fo:font-size="11pt" style:font-size-asian="11pt" style:font-size-complex="11pt"/>
    </style:style>
    <style:style style:name="T444" style:parent-style-name="預設段落字型" style:family="text">
      <style:text-properties style:font-name="SimSun" style:font-name-asian="SimSun" style:font-name-complex="SimSun" fo:color="#000000" fo:letter-spacing="-0.0055in" fo:font-size="11pt" style:font-size-asian="11pt" style:font-size-complex="11pt"/>
    </style:style>
    <style:style style:name="TableCell445" style:family="table-cell">
      <style:table-cell-properties fo:border-top="0.0069in solid #000000" fo:border-left="0.0069in solid #000000" fo:border-bottom="0.0069in solid #000000" fo:border-right="0.0312in solid #000000" style:writing-mode="lr-tb" fo:padding-top="0in" fo:padding-left="0in" fo:padding-bottom="0in" fo:padding-right="0in"/>
    </style:style>
    <style:style style:name="P446" style:parent-style-name="內文" style:family="paragraph">
      <style:paragraph-properties style:text-autospace="none" fo:margin-top="0.002in" fo:margin-left="0.9312in">
        <style:tab-stops/>
      </style:paragraph-properties>
    </style:style>
    <style:style style:name="T447" style:parent-style-name="預設段落字型" style:family="text">
      <style:text-properties style:font-name="SimSun" style:font-name-asian="SimSun" style:font-name-complex="SimSun" fo:font-weight="bold" style:font-weight-asian="bold" fo:color="#000000" fo:letter-spacing="-0.002in" fo:font-size="11pt" style:font-size-asian="11pt" style:font-size-complex="11pt"/>
    </style:style>
    <style:style style:name="T448" style:parent-style-name="預設段落字型" style:family="text">
      <style:text-properties style:font-name="SimSun" style:font-name-asian="SimSun" style:font-name-complex="SimSun" fo:color="#000000" fo:letter-spacing="-0.0027in" fo:font-size="11pt" style:font-size-asian="11pt" style:font-size-complex="11pt"/>
    </style:style>
    <style:style style:name="T449" style:parent-style-name="預設段落字型" style:family="text">
      <style:text-properties style:font-name="SimSun" style:font-name-asian="SimSun" style:font-name-complex="SimSun" fo:color="#000000" fo:letter-spacing="-0.0013in" fo:font-size="11pt" style:font-size-asian="11pt" style:font-size-complex="11pt"/>
    </style:style>
    <style:style style:name="TableCell450" style:family="table-cell">
      <style:table-cell-properties fo:border-top="0.0208in solid #000000" fo:border-left="0.0312in solid #000000" fo:border-bottom="0.0312in solid #000000" fo:border-right="none" style:writing-mode="lr-tb" fo:padding-top="0in" fo:padding-left="0in" fo:padding-bottom="0in" fo:padding-right="0in"/>
    </style:style>
    <style:style style:name="TableRow451" style:family="table-row">
      <style:table-row-properties style:row-height="0.175in" style:use-optimal-row-height="false"/>
    </style:style>
    <style:style style:name="TableCell452" style:family="table-cell">
      <style:table-cell-properties fo:border="0.0069in solid #000000" style:writing-mode="lr-tb" fo:padding-top="0in" fo:padding-left="0in" fo:padding-bottom="0in" fo:padding-right="0in"/>
    </style:style>
    <style:style style:name="P453" style:parent-style-name="內文" style:family="paragraph">
      <style:paragraph-properties style:text-autospace="none" fo:line-height="84%" fo:margin-left="0.2527in">
        <style:tab-stops/>
      </style:paragraph-properties>
    </style:style>
    <style:style style:name="T454" style:parent-style-name="預設段落字型" style:family="text">
      <style:text-properties style:font-name="SimSun" style:font-name-asian="SimSun" style:font-name-complex="SimSun" fo:color="#000000" fo:font-size="11pt" style:font-size-asian="11pt" style:font-size-complex="11pt"/>
    </style:style>
    <style:style style:name="T455" style:parent-style-name="預設段落字型" style:family="text">
      <style:text-properties style:font-name="SimSun" style:font-name-asian="SimSun" style:font-name-complex="SimSun" fo:letter-spacing="0.0138in" fo:font-size="11pt" style:font-size-asian="11pt" style:font-size-complex="11pt"/>
    </style:style>
    <style:style style:name="T456" style:parent-style-name="預設段落字型" style:family="text">
      <style:text-properties style:font-name="SimSun" style:font-name-asian="SimSun" style:font-name-complex="SimSun" fo:color="#000000" fo:font-size="11pt" style:font-size-asian="11pt" style:font-size-complex="11pt"/>
    </style:style>
    <style:style style:name="T457" style:parent-style-name="預設段落字型" style:family="text">
      <style:text-properties style:font-name="SimSun" style:font-name-asian="SimSun" style:font-name-complex="SimSun" fo:letter-spacing="0.0145in" fo:font-size="11pt" style:font-size-asian="11pt" style:font-size-complex="11pt"/>
    </style:style>
    <style:style style:name="T458" style:parent-style-name="預設段落字型" style:family="text">
      <style:text-properties style:font-name="SimSun" style:font-name-asian="SimSun" style:font-name-complex="SimSun" fo:color="#000000" fo:font-size="11pt" style:font-size-asian="11pt" style:font-size-complex="11pt"/>
    </style:style>
    <style:style style:name="T459" style:parent-style-name="預設段落字型" style:family="text">
      <style:text-properties style:font-name="SimSun" style:font-name-asian="SimSun" style:font-name-complex="SimSun" fo:letter-spacing="0.0138in" fo:font-size="11pt" style:font-size-asian="11pt" style:font-size-complex="11pt"/>
    </style:style>
    <style:style style:name="T460" style:parent-style-name="預設段落字型" style:family="text">
      <style:text-properties style:font-name="SimSun" style:font-name-asian="SimSun" style:font-name-complex="SimSun" fo:color="#000000" fo:font-size="11pt" style:font-size-asian="11pt" style:font-size-complex="11pt"/>
    </style:style>
    <style:style style:name="TableCell461" style:family="table-cell">
      <style:table-cell-properties fo:border="0.0069in solid #000000" style:writing-mode="lr-tb" fo:padding-top="0in" fo:padding-left="0in" fo:padding-bottom="0in" fo:padding-right="0in"/>
    </style:style>
    <style:style style:name="P462" style:parent-style-name="內文" style:family="paragraph">
      <style:paragraph-properties style:text-autospace="none" fo:line-height="84%" fo:margin-left="0.1798in">
        <style:tab-stops/>
      </style:paragraph-properties>
    </style:style>
    <style:style style:name="T463" style:parent-style-name="預設段落字型" style:family="text">
      <style:text-properties style:font-name="SimSun" style:font-name-asian="SimSun" style:font-name-complex="SimSun" fo:color="#000000" fo:font-size="11pt" style:font-size-asian="11pt" style:font-size-complex="11pt"/>
    </style:style>
    <style:style style:name="T464" style:parent-style-name="預設段落字型" style:family="text">
      <style:text-properties style:font-name="SimSun" style:font-name-asian="SimSun" style:font-name-complex="SimSun" fo:letter-spacing="-0.0041in" fo:font-size="11pt" style:font-size-asian="11pt" style:font-size-complex="11pt"/>
    </style:style>
    <style:style style:name="T465" style:parent-style-name="預設段落字型" style:family="text">
      <style:text-properties style:font-name="SimSun" style:font-name-asian="SimSun" style:font-name-complex="SimSun" fo:color="#000000" fo:font-size="11pt" style:font-size-asian="11pt" style:font-size-complex="11pt"/>
    </style:style>
    <style:style style:name="TableCell466" style:family="table-cell">
      <style:table-cell-properties fo:border="0.0069in solid #000000" style:writing-mode="lr-tb" fo:padding-top="0in" fo:padding-left="0in" fo:padding-bottom="0in" fo:padding-right="0in"/>
    </style:style>
    <style:style style:name="P467" style:parent-style-name="內文" style:family="paragraph">
      <style:paragraph-properties style:text-autospace="none" fo:line-height="84%" fo:margin-left="0.1027in">
        <style:tab-stops/>
      </style:paragraph-properties>
    </style:style>
    <style:style style:name="T468" style:parent-style-name="預設段落字型" style:family="text">
      <style:text-properties style:font-name="SimSun" style:font-name-asian="SimSun" style:font-name-complex="SimSun" fo:color="#000000" fo:letter-spacing="-0.002in" fo:font-size="11pt" style:font-size-asian="11pt" style:font-size-complex="11pt"/>
    </style:style>
    <style:style style:name="T469" style:parent-style-name="預設段落字型" style:family="text">
      <style:text-properties style:font-name="SimSun" style:font-name-asian="SimSun" style:font-name-complex="SimSun" fo:color="#000000" fo:letter-spacing="-0.0013in" fo:font-size="11pt" style:font-size-asian="11pt" style:font-size-complex="11pt"/>
    </style:style>
    <style:style style:name="TableRow470" style:family="table-row">
      <style:table-row-properties style:row-height="0.3395in" style:use-optimal-row-height="false"/>
    </style:style>
    <style:style style:name="TableCell471" style:family="table-cell">
      <style:table-cell-properties fo:border="0.0069in solid #000000" style:writing-mode="lr-tb" fo:padding-top="0in" fo:padding-left="0in" fo:padding-bottom="0in" fo:padding-right="0in"/>
    </style:style>
    <style:style style:name="P472" style:parent-style-name="內文" style:family="paragraph">
      <style:paragraph-properties fo:line-height="0.0791in"/>
    </style:style>
    <style:style style:name="P473" style:parent-style-name="內文" style:family="paragraph">
      <style:paragraph-properties style:text-autospace="none" fo:margin-left="0.093in">
        <style:tab-stops/>
      </style:paragraph-properties>
    </style:style>
    <style:style style:name="T474" style:parent-style-name="預設段落字型" style:family="text">
      <style:text-properties style:font-name="SimSun" style:font-name-asian="SimSun" style:font-name-complex="SimSun" fo:color="#000000" fo:font-size="11pt" style:font-size-asian="11pt" style:font-size-complex="11pt"/>
    </style:style>
    <style:style style:name="T475" style:parent-style-name="預設段落字型" style:family="text">
      <style:text-properties style:font-name="SimSun" style:font-name-asian="SimSun" style:font-name-complex="SimSun" fo:letter-spacing="0.009in" fo:font-size="11pt" style:font-size-asian="11pt" style:font-size-complex="11pt"/>
    </style:style>
    <style:style style:name="T476" style:parent-style-name="預設段落字型" style:family="text">
      <style:text-properties style:font-name="SimSun" style:font-name-asian="SimSun" style:font-name-complex="SimSun" fo:color="#000000" fo:font-size="11pt" style:font-size-asian="11pt" style:font-size-complex="11pt"/>
    </style:style>
    <style:style style:name="TableCell477" style:family="table-cell">
      <style:table-cell-properties fo:border="0.0069in solid #000000" style:writing-mode="lr-tb" fo:padding-top="0in" fo:padding-left="0in" fo:padding-bottom="0in" fo:padding-right="0in"/>
    </style:style>
    <style:style style:name="TableCell478" style:family="table-cell">
      <style:table-cell-properties fo:border="0.0069in solid #000000" style:writing-mode="lr-tb" fo:padding-top="0in" fo:padding-left="0in" fo:padding-bottom="0in" fo:padding-right="0in"/>
    </style:style>
    <style:style style:name="TableCell479" style:family="table-cell">
      <style:table-cell-properties fo:border="0.0069in solid #000000" style:writing-mode="lr-tb" fo:padding-top="0in" fo:padding-left="0in" fo:padding-bottom="0in" fo:padding-right="0in"/>
    </style:style>
    <style:style style:name="TableRow480" style:family="table-row">
      <style:table-row-properties style:row-height="0.1729in" style:use-optimal-row-height="false"/>
    </style:style>
    <style:style style:name="TableCell481" style:family="table-cell">
      <style:table-cell-properties fo:border="0.0069in solid #000000" style:writing-mode="lr-tb" fo:padding-top="0in" fo:padding-left="0in" fo:padding-bottom="0in" fo:padding-right="0in"/>
    </style:style>
    <style:style style:name="P482" style:parent-style-name="內文" style:family="paragraph">
      <style:paragraph-properties fo:line-height="0.2569in"/>
    </style:style>
    <style:style style:name="P483" style:parent-style-name="內文" style:family="paragraph">
      <style:paragraph-properties style:text-autospace="none" fo:margin-left="0.093in">
        <style:tab-stops/>
      </style:paragraph-properties>
    </style:style>
    <style:style style:name="T484" style:parent-style-name="預設段落字型" style:family="text">
      <style:text-properties style:font-name="SimSun" style:font-name-asian="SimSun" style:font-name-complex="SimSun" fo:color="#000000" fo:font-size="11pt" style:font-size-asian="11pt" style:font-size-complex="11pt"/>
    </style:style>
    <style:style style:name="T485" style:parent-style-name="預設段落字型" style:family="text">
      <style:text-properties style:font-name="SimSun" style:font-name-asian="SimSun" style:font-name-complex="SimSun" fo:letter-spacing="0.009in" fo:font-size="11pt" style:font-size-asian="11pt" style:font-size-complex="11pt"/>
    </style:style>
    <style:style style:name="T486" style:parent-style-name="預設段落字型" style:family="text">
      <style:text-properties style:font-name="SimSun" style:font-name-asian="SimSun" style:font-name-complex="SimSun" fo:color="#000000" fo:font-size="11pt" style:font-size-asian="11pt" style:font-size-complex="11pt"/>
    </style:style>
    <style:style style:name="TableCell487"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488" style:parent-style-name="內文" style:family="paragraph">
      <style:paragraph-properties style:text-autospace="none" fo:line-height="83%" fo:margin-left="0.1611in">
        <style:tab-stops/>
      </style:paragraph-properties>
    </style:style>
    <style:style style:name="T489" style:parent-style-name="預設段落字型" style:family="text">
      <style:text-properties style:font-name="SimSun" style:font-name-asian="SimSun" style:font-name-complex="SimSun" fo:color="#000000" fo:font-size="11pt" style:font-size-asian="11pt" style:font-size-complex="11pt"/>
    </style:style>
    <style:style style:name="TableCell490"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491" style:parent-style-name="內文" style:family="paragraph">
      <style:paragraph-properties style:text-autospace="none" fo:line-height="83%" fo:margin-left="0.2166in">
        <style:tab-stops/>
      </style:paragraph-properties>
    </style:style>
    <style:style style:name="T492" style:parent-style-name="預設段落字型" style:family="text">
      <style:text-properties style:font-name="SimSun" style:font-name-asian="SimSun" style:font-name-complex="SimSun" fo:color="#000000" fo:font-size="11pt" style:font-size-asian="11pt" style:font-size-complex="11pt"/>
    </style:style>
    <style:style style:name="TableCell493" style:family="table-cell">
      <style:table-cell-properties fo:border="0.0069in solid #000000" style:writing-mode="lr-tb" fo:padding-top="0in" fo:padding-left="0in" fo:padding-bottom="0in" fo:padding-right="0in"/>
    </style:style>
    <style:style style:name="P494" style:parent-style-name="內文" style:family="paragraph">
      <style:paragraph-properties style:text-autospace="none" fo:line-height="83%" fo:margin-left="0.1798in">
        <style:tab-stops/>
      </style:paragraph-properties>
    </style:style>
    <style:style style:name="T495" style:parent-style-name="預設段落字型" style:family="text">
      <style:text-properties style:font-name="SimSun" style:font-name-asian="SimSun" style:font-name-complex="SimSun" fo:color="#000000" fo:letter-spacing="-0.0027in" fo:font-size="11pt" style:font-size-asian="11pt" style:font-size-complex="11pt"/>
    </style:style>
    <style:style style:name="TableCell496" style:family="table-cell">
      <style:table-cell-properties fo:border="0.0069in solid #000000" style:writing-mode="lr-tb" fo:padding-top="0in" fo:padding-left="0in" fo:padding-bottom="0in" fo:padding-right="0in"/>
    </style:style>
    <style:style style:name="P497" style:parent-style-name="內文" style:family="paragraph">
      <style:paragraph-properties style:text-autospace="none" fo:line-height="83%" fo:margin-left="0.1798in">
        <style:tab-stops/>
      </style:paragraph-properties>
    </style:style>
    <style:style style:name="T498" style:parent-style-name="預設段落字型" style:family="text">
      <style:text-properties style:font-name="SimSun" style:font-name-asian="SimSun" style:font-name-complex="SimSun" fo:color="#000000" fo:letter-spacing="-0.0027in" fo:font-size="11pt" style:font-size-asian="11pt" style:font-size-complex="11pt"/>
    </style:style>
    <style:style style:name="TableRow499" style:family="table-row">
      <style:table-row-properties style:row-height="0.1729in" style:use-optimal-row-height="false"/>
    </style:style>
    <style:style style:name="TableCell500"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TableCell501"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TableCell502" style:family="table-cell">
      <style:table-cell-properties fo:border="0.0069in solid #000000" style:writing-mode="lr-tb" fo:padding-top="0in" fo:padding-left="0in" fo:padding-bottom="0in" fo:padding-right="0in"/>
    </style:style>
    <style:style style:name="TableCell503" style:family="table-cell">
      <style:table-cell-properties fo:border="0.0069in solid #000000" style:writing-mode="lr-tb" fo:padding-top="0in" fo:padding-left="0in" fo:padding-bottom="0in" fo:padding-right="0in"/>
    </style:style>
    <style:style style:name="TableCell504" style:family="table-cell">
      <style:table-cell-properties fo:border="0.0069in solid #000000" style:writing-mode="lr-tb" fo:padding-top="0in" fo:padding-left="0in" fo:padding-bottom="0in" fo:padding-right="0in"/>
    </style:style>
    <style:style style:name="P505" style:parent-style-name="內文" style:family="paragraph">
      <style:paragraph-properties style:text-autospace="none" fo:line-height="83%" fo:margin-left="0.1812in">
        <style:tab-stops/>
      </style:paragraph-properties>
    </style:style>
    <style:style style:name="T506" style:parent-style-name="預設段落字型" style:family="text">
      <style:text-properties style:font-name="SimSun" style:font-name-asian="SimSun" style:font-name-complex="SimSun" fo:color="#000000" fo:letter-spacing="-0.0027in" fo:font-size="11pt" style:font-size-asian="11pt" style:font-size-complex="11pt"/>
    </style:style>
    <style:style style:name="TableCell507" style:family="table-cell">
      <style:table-cell-properties fo:border="0.0069in solid #000000" style:writing-mode="lr-tb" fo:padding-top="0in" fo:padding-left="0in" fo:padding-bottom="0in" fo:padding-right="0in"/>
    </style:style>
    <style:style style:name="P508" style:parent-style-name="內文" style:family="paragraph">
      <style:paragraph-properties style:text-autospace="none" fo:line-height="83%" fo:margin-left="0.1812in">
        <style:tab-stops/>
      </style:paragraph-properties>
    </style:style>
    <style:style style:name="T509" style:parent-style-name="預設段落字型" style:family="text">
      <style:text-properties style:font-name="SimSun" style:font-name-asian="SimSun" style:font-name-complex="SimSun" fo:color="#000000" fo:letter-spacing="-0.0027in" fo:font-size="11pt" style:font-size-asian="11pt" style:font-size-complex="11pt"/>
    </style:style>
    <style:style style:name="TableCell510" style:family="table-cell">
      <style:table-cell-properties fo:border-top="0.0069in solid #000000" fo:border-left="0.0069in solid #000000" fo:border-bottom="0.0069in solid #000000" fo:border-right="0.0312in solid #000000" style:writing-mode="lr-tb" fo:padding-top="0in" fo:padding-left="0in" fo:padding-bottom="0in" fo:padding-right="0in"/>
    </style:style>
    <style:style style:name="P511" style:parent-style-name="內文" style:family="paragraph">
      <style:paragraph-properties style:text-autospace="none" fo:line-height="83%" fo:margin-left="0.4763in">
        <style:tab-stops/>
      </style:paragraph-properties>
    </style:style>
    <style:style style:name="T512" style:parent-style-name="預設段落字型" style:family="text">
      <style:text-properties style:font-name="SimSun" style:font-name-asian="SimSun" style:font-name-complex="SimSun" fo:color="#000000" fo:letter-spacing="-0.0048in" fo:font-size="11pt" style:font-size-asian="11pt" style:font-size-complex="11pt"/>
    </style:style>
    <style:style style:name="T513" style:parent-style-name="預設段落字型" style:family="text">
      <style:text-properties style:font-name="SimSun" style:font-name-asian="SimSun" style:font-name-complex="SimSun" fo:color="#000000" fo:letter-spacing="-0.0041in" fo:font-size="11pt" style:font-size-asian="11pt" style:font-size-complex="11pt"/>
    </style:style>
    <style:style style:name="TableRow514" style:family="table-row">
      <style:table-row-properties style:row-height="0.35in" style:use-optimal-row-height="false"/>
    </style:style>
    <style:style style:name="TableCell515" style:family="table-cell">
      <style:table-cell-properties fo:border-top="0.0069in solid #000000" fo:border-left="0.0069in solid #000000" fo:border-bottom="0.0312in solid #000000" fo:border-right="0.0069in solid #000000" style:writing-mode="lr-tb" fo:padding-top="0in" fo:padding-left="0in" fo:padding-bottom="0in" fo:padding-right="0in"/>
    </style:style>
    <style:style style:name="TableCell516" style:family="table-cell">
      <style:table-cell-properties fo:border-top="0.0069in solid #000000" fo:border-left="0.0069in solid #000000" fo:border-bottom="0.0312in solid #000000" fo:border-right="0.0069in solid #000000" style:writing-mode="lr-tb" fo:padding-top="0in" fo:padding-left="0in" fo:padding-bottom="0in" fo:padding-right="0in"/>
    </style:style>
    <style:style style:name="TableCell517" style:family="table-cell">
      <style:table-cell-properties fo:border-top="0.0069in solid #000000" fo:border-left="0.0069in solid #000000" fo:border-bottom="0.0312in solid #000000" fo:border-right="0.0312in solid #000000" style:writing-mode="lr-tb" fo:padding-top="0in" fo:padding-left="0in" fo:padding-bottom="0in" fo:padding-right="0in"/>
    </style:style>
    <style:style style:name="TableRow518" style:family="table-row">
      <style:table-row-properties style:row-height="0.2597in" style:use-optimal-row-height="false"/>
    </style:style>
    <style:style style:name="TableCell519" style:family="table-cell">
      <style:table-cell-properties fo:border-top="0.0069in solid #000000" fo:border-left="0.0069in solid #000000" fo:border-bottom="0.0312in solid #000000" fo:border-right="0.0069in solid #000000" style:writing-mode="lr-tb" fo:padding-top="0in" fo:padding-left="0in" fo:padding-bottom="0in" fo:padding-right="0in"/>
    </style:style>
    <style:style style:name="P520" style:parent-style-name="內文" style:family="paragraph">
      <style:paragraph-properties style:text-autospace="none" fo:margin-top="0.0187in" fo:margin-left="0.1083in">
        <style:tab-stops/>
      </style:paragraph-properties>
    </style:style>
    <style:style style:name="T521" style:parent-style-name="預設段落字型" style:family="text">
      <style:text-properties style:font-name="SimSun" style:font-name-asian="SimSun" style:font-name-complex="SimSun" fo:color="#000000" fo:letter-spacing="-0.0145in" fo:font-size="11pt" style:font-size-asian="11pt" style:font-size-complex="11pt"/>
    </style:style>
    <style:style style:name="T522" style:parent-style-name="預設段落字型" style:family="text">
      <style:text-properties style:font-name="SimSun" style:font-name-asian="SimSun" style:font-name-complex="SimSun" fo:color="#000000" fo:letter-spacing="-0.0138in" fo:font-size="11pt" style:font-size-asian="11pt" style:font-size-complex="11pt"/>
    </style:style>
    <style:style style:name="TableCell523" style:family="table-cell">
      <style:table-cell-properties fo:border-top="0.0069in solid #000000" fo:border-left="0.0069in solid #000000" fo:border-bottom="0.0312in solid #000000" fo:border-right="0.0069in solid #000000" style:writing-mode="lr-tb" fo:padding-top="0in" fo:padding-left="0in" fo:padding-bottom="0in" fo:padding-right="0in"/>
    </style:style>
    <style:style style:name="TableCell524" style:family="table-cell">
      <style:table-cell-properties fo:border-top="0.0069in solid #000000" fo:border-left="0.0069in solid #000000" fo:border-bottom="0.0312in solid #000000" fo:border-right="0.0069in solid #000000" style:writing-mode="lr-tb" fo:padding-top="0in" fo:padding-left="0in" fo:padding-bottom="0in" fo:padding-right="0in"/>
    </style:style>
    <style:style style:name="TableCell525" style:family="table-cell">
      <style:table-cell-properties fo:border-top="0.0069in solid #000000" fo:border-left="0.0069in solid #000000" fo:border-bottom="0.0312in solid #000000" fo:border-right="0.0069in solid #000000" style:writing-mode="lr-tb" fo:padding-top="0in" fo:padding-left="0in" fo:padding-bottom="0in" fo:padding-right="0in"/>
    </style:style>
    <style:style style:name="P526" style:parent-style-name="內文" style:family="paragraph">
      <style:paragraph-properties style:text-autospace="none" fo:margin-top="0.0194in" fo:margin-left="0.3548in">
        <style:tab-stops>
          <style:tab-stop style:type="left" style:position="3.2187in"/>
        </style:tab-stops>
      </style:paragraph-properties>
    </style:style>
    <style:style style:name="T527" style:parent-style-name="預設段落字型" style:family="text">
      <style:text-properties style:font-name="SimSun" style:font-name-asian="SimSun" style:font-name-complex="SimSun" fo:color="#000000" fo:letter-spacing="-0.0159in" fo:font-size="11pt" style:font-size-asian="11pt" style:font-size-complex="11pt" style:language-asian="zh" style:country-asian="TW"/>
    </style:style>
    <style:style style:name="T528" style:parent-style-name="預設段落字型" style:family="text">
      <style:text-properties style:font-name="SimSun" style:font-name-asian="SimSun" style:font-name-complex="SimSun" fo:color="#000000" fo:letter-spacing="-0.0083in" fo:font-size="11pt" style:font-size-asian="11pt" style:font-size-complex="11pt" style:language-asian="zh" style:country-asian="TW"/>
    </style:style>
    <style:style style:name="T529" style:parent-style-name="預設段落字型" style:family="text">
      <style:text-properties style:font-name="SimSun" style:font-name-asian="SimSun" style:font-name-complex="SimSun" fo:color="#000000" fo:letter-spacing="-0.0159in" fo:font-size="11pt" style:font-size-asian="11pt" style:font-size-complex="11pt" style:language-asian="zh" style:country-asian="TW"/>
    </style:style>
    <style:style style:name="T530" style:parent-style-name="預設段落字型" style:family="text">
      <style:text-properties style:font-name="SimSun" style:font-name-asian="SimSun" style:font-name-complex="SimSun" fo:letter-spacing="-0.0083in" fo:font-size="11pt" style:font-size-asian="11pt" style:font-size-complex="11pt" style:language-asian="zh" style:country-asian="TW"/>
    </style:style>
    <style:style style:name="T531" style:parent-style-name="預設段落字型" style:family="text">
      <style:text-properties style:font-name="SimSun" style:font-name-asian="SimSun" style:font-name-complex="SimSun" fo:color="#000000" fo:letter-spacing="-0.0187in" fo:font-size="11pt" style:font-size-asian="11pt" style:font-size-complex="11pt" style:language-asian="zh" style:country-asian="TW"/>
    </style:style>
    <style:style style:name="T532" style:parent-style-name="預設段落字型" style:family="text">
      <style:text-properties style:language-asian="zh" style:country-asian="TW"/>
    </style:style>
    <style:style style:name="T533" style:parent-style-name="預設段落字型" style:family="text">
      <style:text-properties style:font-name="SimSun" style:font-name-asian="SimSun" style:font-name-complex="SimSun" fo:color="#000000" fo:letter-spacing="-0.0076in" fo:font-size="11pt" style:font-size-asian="11pt" style:font-size-complex="11pt" style:language-asian="zh" style:country-asian="TW"/>
    </style:style>
    <style:style style:name="T534" style:parent-style-name="預設段落字型" style:family="text">
      <style:text-properties style:font-name="SimSun" style:font-name-asian="SimSun" style:font-name-complex="SimSun" fo:color="#000000" fo:letter-spacing="-0.0166in" fo:font-size="11pt" style:font-size-asian="11pt" style:font-size-complex="11pt" style:language-asian="zh" style:country-asian="TW"/>
    </style:style>
    <style:style style:name="S4" style:family="section">
      <style:section-properties fo:margin-left="0in" fo:margin-right="0in" style:writing-mode="lr-tb"/>
    </style:style>
    <style:style style:name="P535" style:parent-style-name="內文" style:family="paragraph">
      <style:paragraph-properties fo:line-height="0.1388in"/>
      <style:text-properties style:language-asian="zh" style:country-asian="TW"/>
    </style:style>
    <style:style style:name="S5" style:family="section">
      <style:section-properties fo:margin-left="0in" fo:margin-right="0in" style:writing-mode="lr-tb"/>
    </style:style>
    <style:style style:name="P536" style:parent-style-name="內文" style:family="paragraph">
      <style:paragraph-properties fo:line-height="0.1388in"/>
      <style:text-properties style:language-asian="zh" style:country-asian="TW"/>
    </style:style>
    <style:style style:name="S6" style:family="section">
      <style:section-properties fo:margin-left="0in" fo:margin-right="0in" style:writing-mode="lr-tb"/>
    </style:style>
    <style:style style:name="P537" style:parent-style-name="內文" style:family="paragraph">
      <style:paragraph-properties fo:line-height="0.1902in"/>
      <style:text-properties style:language-asian="zh" style:country-asian="TW"/>
    </style:style>
    <style:style style:name="S7" style:family="section">
      <style:section-properties fo:margin-left="0in" fo:margin-right="0in" style:writing-mode="lr-tb">
        <style:columns fo:column-count="2">
          <style:column style:rel-width="7683*" fo:start-indent="0in" fo:end-indent="0in"/>
          <style:column style:rel-width="4222*" fo:start-indent="0in" fo:end-indent="0in"/>
        </style:columns>
      </style:section-properties>
    </style:style>
    <style:style style:name="P538" style:parent-style-name="內文" style:family="paragraph">
      <style:paragraph-properties style:text-autospace="none" fo:margin-left="0.4298in">
        <style:tab-stops/>
      </style:paragraph-properties>
    </style:style>
    <style:style style:name="T539" style:parent-style-name="預設段落字型" style:family="text">
      <style:text-properties style:font-name="SimSun" style:font-name-asian="SimSun" style:font-name-complex="SimSun" fo:color="#000000" fo:letter-spacing="-0.0152in" style:text-underline-type="single" style:text-underline-style="solid" style:text-underline-width="auto" style:text-underline-mode="continuous" style:text-underline-color="#000000" style:language-asian="zh" style:country-asian="TW"/>
    </style:style>
    <style:style style:name="T540" style:parent-style-name="預設段落字型" style:family="text">
      <style:text-properties style:font-name="SimSun" style:font-name-asian="SimSun" style:font-name-complex="SimSun" fo:color="#000000" fo:letter-spacing="-0.0138in" style:text-underline-type="single" style:text-underline-style="solid" style:text-underline-width="auto" style:text-underline-mode="continuous" style:text-underline-color="#000000" style:language-asian="zh" style:country-asian="TW"/>
    </style:style>
    <style:style style:name="P541" style:parent-style-name="內文" style:family="paragraph">
      <style:paragraph-properties fo:line-height="65%" fo:margin-left="0.4298in">
        <style:tab-stops/>
      </style:paragraph-properties>
    </style:style>
    <style:style style:name="T542" style:parent-style-name="預設段落字型" style:family="text">
      <style:text-properties style:font-name="Calibri" style:font-name-asian="Calibri" style:font-name-complex="Calibri" fo:color="#000000" fo:letter-spacing="-0.0006in" style:language-asian="zh" style:country-asian="TW"/>
    </style:style>
    <style:style style:name="T543" style:parent-style-name="預設段落字型" style:family="text">
      <style:text-properties style:font-name="Calibri" style:font-name-asian="Calibri" style:font-name-complex="Calibri" fo:color="#000000" fo:letter-spacing="-0.0006in" fo:font-size="8pt" style:font-size-asian="8pt" style:font-size-complex="8pt" style:language-asian="zh" style:country-asian="TW"/>
    </style:style>
    <style:style style:name="P544" style:parent-style-name="內文" style:family="paragraph">
      <style:paragraph-properties style:text-autospace="none" fo:line-height="88%" fo:margin-left="0.6777in" fo:margin-right="0.3243in">
        <style:tab-stops/>
      </style:paragraph-properties>
    </style:style>
    <style:style style:name="T545" style:parent-style-name="預設段落字型" style:family="text">
      <style:text-properties style:font-name="SimSun" style:font-name-asian="SimSun" style:font-name-complex="SimSun" fo:font-weight="bold" style:font-weight-asian="bold" fo:color="#000000" fo:letter-spacing="-0.0006in" style:language-asian="zh" style:country-asian="TW"/>
    </style:style>
    <style:style style:name="T546" style:parent-style-name="預設段落字型" style:family="text">
      <style:text-properties style:font-name="SimSun" style:font-name-asian="SimSun" style:font-name-complex="SimSun" fo:font-weight="bold" style:font-weight-asian="bold" fo:color="#000000" style:language-asian="zh" style:country-asian="TW"/>
    </style:style>
    <style:style style:name="T547" style:parent-style-name="預設段落字型" style:family="text">
      <style:text-properties style:font-name="SimSun" style:font-name-asian="SimSun" style:font-name-complex="SimSun" fo:color="#000000" fo:letter-spacing="-0.0013in" style:language-asian="zh" style:country-asian="TW"/>
    </style:style>
    <style:style style:name="T548" style:parent-style-name="預設段落字型" style:family="text">
      <style:text-properties style:font-name="SimSun" style:font-name-asian="SimSun" style:font-name-complex="SimSun" fo:color="#000000" style:language-asian="zh" style:country-asian="TW"/>
    </style:style>
    <style:style style:name="T549" style:parent-style-name="預設段落字型" style:family="text">
      <style:text-properties style:font-name="SimSun" style:font-name-asian="SimSun" style:font-name-complex="SimSun" fo:color="#000000" fo:letter-spacing="-0.0006in" style:language-asian="zh" style:country-asian="TW"/>
    </style:style>
    <style:style style:name="T550" style:parent-style-name="預設段落字型" style:family="text">
      <style:text-properties style:font-name="SimSun" style:font-name-asian="SimSun" style:font-name-complex="SimSun" fo:color="#000000" style:language-asian="zh" style:country-asian="TW"/>
    </style:style>
    <style:style style:name="T551" style:parent-style-name="預設段落字型" style:family="text">
      <style:text-properties style:font-name="SimSun" style:font-name-asian="SimSun" style:font-name-complex="SimSun" fo:color="#000000" fo:letter-spacing="-0.0006in" style:language-asian="zh" style:country-asian="TW"/>
    </style:style>
    <style:style style:name="T552" style:parent-style-name="預設段落字型" style:family="text">
      <style:text-properties style:font-name="SimSun" style:font-name-asian="SimSun" style:font-name-complex="SimSun" fo:color="#000000" style:language-asian="zh" style:country-asian="TW"/>
    </style:style>
    <style:style style:name="T553" style:parent-style-name="預設段落字型" style:family="text">
      <style:text-properties style:font-name="SimSun" style:font-name-asian="SimSun" style:font-name-complex="SimSun" style:language-asian="zh" style:country-asian="TW"/>
    </style:style>
    <style:style style:name="T554" style:parent-style-name="預設段落字型" style:family="text">
      <style:text-properties style:font-name="SimSun" style:font-name-asian="SimSun" style:font-name-complex="SimSun" fo:color="#000000" style:language-asian="zh" style:country-asian="TW"/>
    </style:style>
    <style:style style:name="T555" style:parent-style-name="預設段落字型" style:family="text">
      <style:text-properties style:font-name="SimSun" style:font-name-asian="SimSun" style:font-name-complex="SimSun" fo:letter-spacing="-0.0013in" style:language-asian="zh" style:country-asian="TW"/>
    </style:style>
    <style:style style:name="T556" style:parent-style-name="預設段落字型" style:family="text">
      <style:text-properties style:font-name="SimSun" style:font-name-asian="SimSun" style:font-name-complex="SimSun" fo:color="#000000" style:language-asian="zh" style:country-asian="TW"/>
    </style:style>
    <style:style style:name="P557" style:parent-style-name="內文" style:family="paragraph">
      <style:paragraph-properties style:text-autospace="none" fo:margin-top="0.0034in" fo:margin-left="0.6777in">
        <style:tab-stops/>
      </style:paragraph-properties>
    </style:style>
    <style:style style:name="T558" style:parent-style-name="預設段落字型" style:family="text">
      <style:text-properties style:font-name="SimSun" style:font-name-asian="SimSun" style:font-name-complex="SimSun" fo:color="#000000" style:language-asian="zh" style:country-asian="TW"/>
    </style:style>
    <style:style style:name="T559" style:parent-style-name="預設段落字型" style:family="text">
      <style:text-properties style:font-name="SimSun" style:font-name-asian="SimSun" style:font-name-complex="SimSun" fo:letter-spacing="0.0125in" style:language-asian="zh" style:country-asian="TW"/>
    </style:style>
    <style:style style:name="T560" style:parent-style-name="預設段落字型" style:family="text">
      <style:text-properties style:font-name="SimSun" style:font-name-asian="SimSun" style:font-name-complex="SimSun" fo:color="#000000" style:language-asian="zh" style:country-asian="TW"/>
    </style:style>
    <style:style style:name="T561" style:parent-style-name="預設段落字型" style:family="text">
      <style:text-properties style:font-name="SimSun" style:font-name-asian="SimSun" style:font-name-complex="SimSun" fo:letter-spacing="0.0125in" style:language-asian="zh" style:country-asian="TW"/>
    </style:style>
    <style:style style:name="T562" style:parent-style-name="預設段落字型" style:family="text">
      <style:text-properties style:font-name="SimSun" style:font-name-asian="SimSun" style:font-name-complex="SimSun" fo:color="#000000" style:language-asian="zh" style:country-asian="TW"/>
    </style:style>
    <style:style style:name="P563" style:parent-style-name="內文" style:family="paragraph">
      <style:paragraph-properties style:text-autospace="none" fo:margin-left="1.8451in">
        <style:tab-stops/>
      </style:paragraph-properties>
    </style:style>
    <style:style style:name="T564" style:parent-style-name="預設段落字型" style:family="text">
      <style:text-properties style:font-name="SimSun" style:font-name-asian="SimSun" style:font-name-complex="SimSun" fo:color="#000000" fo:letter-spacing="-0.0006in" style:language-asian="zh" style:country-asian="TW"/>
    </style:style>
    <style:style style:name="T565" style:parent-style-name="預設段落字型" style:family="text">
      <style:text-properties style:font-name="SimSun" style:font-name-asian="SimSun" style:font-name-complex="SimSun" fo:color="#000000" style:language-asian="zh" style:country-asian="TW"/>
    </style:style>
    <style:style style:name="P566" style:parent-style-name="內文" style:family="paragraph">
      <style:paragraph-properties style:text-autospace="none" fo:line-height="94%" fo:margin-left="0.6777in">
        <style:tab-stops/>
      </style:paragraph-properties>
    </style:style>
    <style:style style:name="T567" style:parent-style-name="預設段落字型" style:family="text">
      <style:text-properties style:font-name="SimSun" style:font-name-asian="SimSun" style:font-name-complex="SimSun" fo:color="#000000" fo:letter-spacing="0.0013in" style:language-asian="zh" style:country-asian="TW"/>
    </style:style>
    <style:style style:name="T568" style:parent-style-name="預設段落字型" style:family="text">
      <style:text-properties style:font-name="SimSun" style:font-name-asian="SimSun" style:font-name-complex="SimSun" fo:color="#000000" fo:letter-spacing="0.0034in" style:language-asian="zh" style:country-asian="TW"/>
    </style:style>
    <style:style style:name="T569" style:parent-style-name="預設段落字型" style:family="text">
      <style:text-properties style:font-name="SimSun" style:font-name-asian="SimSun" style:font-name-complex="SimSun" fo:letter-spacing="0.002in" style:language-asian="zh" style:country-asian="TW"/>
    </style:style>
    <style:style style:name="T570" style:parent-style-name="預設段落字型" style:family="text">
      <style:text-properties style:font-name="SimSun" style:font-name-asian="SimSun" style:font-name-complex="SimSun" fo:color="#000000" fo:letter-spacing="0.0027in" style:language-asian="zh" style:country-asian="TW"/>
    </style:style>
    <style:style style:name="T571" style:parent-style-name="預設段落字型" style:family="text">
      <style:text-properties style:font-name="SimSun" style:font-name-asian="SimSun" style:font-name-complex="SimSun" fo:letter-spacing="0.002in" style:language-asian="zh" style:country-asian="TW"/>
    </style:style>
    <style:style style:name="T572" style:parent-style-name="預設段落字型" style:family="text">
      <style:text-properties style:font-name="SimSun" style:font-name-asian="SimSun" style:font-name-complex="SimSun" fo:color="#000000" fo:letter-spacing="0.0027in" style:language-asian="zh" style:country-asian="TW"/>
    </style:style>
    <style:style style:name="T573" style:parent-style-name="預設段落字型" style:family="text">
      <style:text-properties style:font-name="SimSun" style:font-name-asian="SimSun" style:font-name-complex="SimSun" fo:color="#000000" fo:letter-spacing="0.0104in" style:language-asian="zh" style:country-asian="TW"/>
    </style:style>
    <style:style style:name="T574" style:parent-style-name="預設段落字型" style:family="text">
      <style:text-properties style:font-name="SimSun" style:font-name-asian="SimSun" style:font-name-complex="SimSun" fo:color="#000000" fo:letter-spacing="0.0027in" style:language-asian="zh" style:country-asian="TW"/>
    </style:style>
    <style:style style:name="P575" style:parent-style-name="內文" style:family="paragraph">
      <style:paragraph-properties style:text-autospace="none" fo:line-height="89%" fo:margin-left="1.8451in">
        <style:tab-stops/>
      </style:paragraph-properties>
    </style:style>
    <style:style style:name="T576" style:parent-style-name="預設段落字型" style:family="text">
      <style:text-properties style:font-name="SimSun" style:font-name-asian="SimSun" style:font-name-complex="SimSun" fo:color="#000000" fo:letter-spacing="-0.0006in" style:language-asian="zh" style:country-asian="TW"/>
    </style:style>
    <style:style style:name="P577" style:parent-style-name="內文" style:family="paragraph">
      <style:paragraph-properties style:text-autospace="none" fo:margin-left="0.6777in">
        <style:tab-stops/>
      </style:paragraph-properties>
    </style:style>
    <style:style style:name="T578" style:parent-style-name="預設段落字型" style:family="text">
      <style:text-properties style:font-name="SimSun" style:font-name-asian="SimSun" style:font-name-complex="SimSun" fo:color="#000000" fo:letter-spacing="0.002in" style:language-asian="zh" style:country-asian="TW"/>
    </style:style>
    <style:style style:name="T579" style:parent-style-name="預設段落字型" style:family="text">
      <style:text-properties style:font-name="SimSun" style:font-name-asian="SimSun" style:font-name-complex="SimSun" fo:color="#000000" fo:letter-spacing="0.0041in" style:language-asian="zh" style:country-asian="TW"/>
    </style:style>
    <style:style style:name="T580" style:parent-style-name="預設段落字型" style:family="text">
      <style:text-properties style:font-name="SimSun" style:font-name-asian="SimSun" style:font-name-complex="SimSun" fo:letter-spacing="0.002in" style:language-asian="zh" style:country-asian="TW"/>
    </style:style>
    <style:style style:name="T581" style:parent-style-name="預設段落字型" style:family="text">
      <style:text-properties style:font-name="SimSun" style:font-name-asian="SimSun" style:font-name-complex="SimSun" fo:color="#000000" fo:letter-spacing="0.0041in" style:language-asian="zh" style:country-asian="TW"/>
    </style:style>
    <style:style style:name="T582" style:parent-style-name="預設段落字型" style:family="text">
      <style:text-properties style:font-name="SimSun" style:font-name-asian="SimSun" style:font-name-complex="SimSun" fo:letter-spacing="0.0027in" style:language-asian="zh" style:country-asian="TW"/>
    </style:style>
    <style:style style:name="T583" style:parent-style-name="預設段落字型" style:family="text">
      <style:text-properties style:font-name="SimSun" style:font-name-asian="SimSun" style:font-name-complex="SimSun" fo:color="#000000" fo:letter-spacing="0.0041in" style:language-asian="zh" style:country-asian="TW"/>
    </style:style>
    <style:style style:name="P584" style:parent-style-name="內文" style:family="paragraph">
      <style:paragraph-properties fo:break-before="column" fo:line-height="0.1388in"/>
      <style:text-properties style:language-asian="zh" style:country-asian="TW"/>
    </style:style>
    <style:style style:name="P585" style:parent-style-name="內文" style:family="paragraph">
      <style:paragraph-properties fo:line-height="0.1388in"/>
      <style:text-properties style:language-asian="zh" style:country-asian="TW"/>
    </style:style>
    <style:style style:name="P586" style:parent-style-name="內文" style:family="paragraph">
      <style:paragraph-properties fo:line-height="0.1388in"/>
      <style:text-properties style:language-asian="zh" style:country-asian="TW"/>
    </style:style>
    <style:style style:name="P587" style:parent-style-name="內文" style:family="paragraph">
      <style:paragraph-properties fo:line-height="0.1388in"/>
      <style:text-properties style:language-asian="zh" style:country-asian="TW"/>
    </style:style>
    <style:style style:name="P588" style:parent-style-name="內文" style:family="paragraph">
      <style:paragraph-properties fo:line-height="0.1388in"/>
      <style:text-properties style:language-asian="zh" style:country-asian="TW"/>
    </style:style>
    <style:style style:name="P589" style:parent-style-name="內文" style:family="paragraph">
      <style:paragraph-properties fo:line-height="0.1388in"/>
      <style:text-properties style:language-asian="zh" style:country-asian="TW"/>
    </style:style>
    <style:style style:name="P590" style:parent-style-name="內文" style:family="paragraph">
      <style:paragraph-properties fo:line-height="0.1388in"/>
      <style:text-properties style:language-asian="zh" style:country-asian="TW"/>
    </style:style>
    <style:style style:name="P591" style:parent-style-name="內文" style:family="paragraph">
      <style:paragraph-properties fo:line-height="0.2645in"/>
      <style:text-properties style:language-asian="zh" style:country-asian="TW"/>
    </style:style>
    <style:style style:name="P592" style:parent-style-name="內文" style:family="paragraph">
      <style:paragraph-properties style:text-autospace="none"/>
    </style:style>
    <style:style style:name="T593" style:parent-style-name="預設段落字型" style:family="text">
      <style:text-properties style:font-name="SimSun" style:font-name-asian="SimSun" style:font-name-complex="SimSun" fo:font-weight="bold" style:font-weight-asian="bold" fo:color="#000000" fo:letter-spacing="-0.0013in" style:language-asian="zh" style:country-asian="TW"/>
    </style:style>
    <style:style style:name="T594" style:parent-style-name="預設段落字型" style:family="text">
      <style:text-properties style:font-name="SimSun" style:font-name-asian="SimSun" style:font-name-complex="SimSun" fo:font-weight="bold" style:font-weight-asian="bold" fo:color="#000000" style:language-asian="zh" style:country-asian="TW"/>
    </style:style>
    <style:style style:name="P595" style:parent-style-name="內文" style:family="paragraph">
      <style:paragraph-properties style:text-autospace="none" fo:margin-top="0.0333in"/>
    </style:style>
    <style:style style:name="T596" style:parent-style-name="預設段落字型" style:family="text">
      <style:text-properties style:font-name="SimSun" style:font-name-asian="SimSun" style:font-name-complex="SimSun" fo:font-weight="bold" style:font-weight-asian="bold" fo:color="#000000" fo:letter-spacing="-0.0013in"/>
    </style:style>
    <style:style style:name="T597" style:parent-style-name="預設段落字型" style:family="text">
      <style:text-properties style:font-name="SimSun" style:font-name-asian="SimSun" style:font-name-complex="SimSun" fo:font-weight="bold" style:font-weight-asian="bold" fo:color="#000000" fo:letter-spacing="-0.0006in"/>
    </style:style>
    <style:style style:name="P598" style:parent-style-name="內文" style:family="paragraph">
      <style:paragraph-properties fo:line-height="0.1388in"/>
    </style:style>
    <style:style style:name="P599" style:parent-style-name="內文" style:family="paragraph">
      <style:paragraph-properties fo:line-height="0.1604in"/>
    </style:style>
    <style:style style:name="P600" style:parent-style-name="內文" style:family="paragraph">
      <style:paragraph-properties style:text-autospace="none" fo:margin-left="1.6798in">
        <style:tab-stops/>
      </style:paragraph-properties>
    </style:style>
    <style:style style:name="T601" style:parent-style-name="預設段落字型" style:family="text">
      <style:text-properties style:font-name="SimSun" style:font-name-asian="SimSun" style:font-name-complex="SimSun" fo:color="#000000" fo:font-size="10pt" style:font-size-asian="10pt" style:font-size-complex="10pt"/>
    </style:style>
    <style:style style:name="T602" style:parent-style-name="預設段落字型" style:family="text">
      <style:text-properties style:font-name="SimSun" style:font-name-asian="SimSun" style:font-name-complex="SimSun" fo:color="#000000" fo:letter-spacing="-0.0006in" fo:font-size="10pt" style:font-size-asian="10pt" style:font-size-complex="10pt"/>
    </style:style>
    <style:style style:family="graphic" style:name="a50">
      <style:graphic-properties draw:fill="none" draw:stroke="solid" svg:stroke-width="0.02999in" svg:stroke-color="#000000" svg:stroke-opacity="100%" draw:stroke-linejoin="round"/>
    </style:style>
    <style:style style:family="graphic" style:name="a51">
      <style:graphic-properties draw:fill="none" draw:stroke="solid" svg:stroke-width="0.02999in" svg:stroke-color="#000000" svg:stroke-opacity="100%" draw:stroke-linejoin="round"/>
    </style:style>
    <style:style style:family="graphic" style:name="a52">
      <style:graphic-properties draw:fill="none" draw:stroke="solid" svg:stroke-width="0.03in" svg:stroke-color="#000000" svg:stroke-opacity="100%" draw:stroke-linejoin="round"/>
    </style:style>
    <style:style style:family="graphic" style:name="a53">
      <style:graphic-properties draw:fill="none" draw:stroke="solid" svg:stroke-width="0.02999in" svg:stroke-color="#000000" svg:stroke-opacity="100%" draw:stroke-linejoin="round"/>
    </style:style>
    <style:style style:family="graphic" style:name="a54">
      <style:graphic-properties draw:fill="none" draw:stroke="solid" svg:stroke-width="0.02999in" svg:stroke-color="#000000" svg:stroke-opacity="100%" draw:stroke-linejoin="round"/>
    </style:style>
    <style:style style:family="graphic" style:name="a55">
      <style:graphic-properties draw:fill="none" draw:stroke="solid" svg:stroke-width="0.02999in" svg:stroke-color="#000000" svg:stroke-opacity="100%" draw:stroke-linejoin="round"/>
    </style:style>
    <style:style style:family="graphic" style:name="a30">
      <style:graphic-properties draw:fill="none" draw:stroke="solid" svg:stroke-width="0.00665in" svg:stroke-color="#000000" svg:stroke-opacity="100%" draw:stroke-linejoin="round"/>
    </style:style>
    <style:style style:family="graphic" style:name="a56">
      <style:graphic-properties draw:fill="solid" draw:fill-color="#fefefe" draw:opacity="100%" draw:stroke="none"/>
    </style:style>
    <style:style style:family="graphic" style:name="a31">
      <style:graphic-properties draw:fill="none" draw:stroke="solid" svg:stroke-width="0.00665in" svg:stroke-color="#000000" svg:stroke-opacity="100%" draw:stroke-linejoin="round"/>
    </style:style>
    <style:style style:family="graphic" style:name="a57">
      <style:graphic-properties draw:fill="none" draw:stroke="solid" svg:stroke-width="0.01042in" svg:stroke-color="#000000" svg:stroke-opacity="100%" draw:stroke-linejoin="round"/>
    </style:style>
    <style:style style:family="graphic" style:name="a32">
      <style:graphic-properties draw:fill="none" draw:stroke="solid" svg:stroke-width="0.00665in" svg:stroke-color="#000000" svg:stroke-opacity="100%" draw:stroke-linejoin="round"/>
    </style:style>
    <style:style style:family="graphic" style:name="a33">
      <style:graphic-properties draw:fill="none" draw:stroke="solid" svg:stroke-width="0.00665in" svg:stroke-color="#000000" svg:stroke-opacity="100%" draw:stroke-linejoin="round"/>
    </style:style>
    <style:style style:family="graphic" style:name="a58" style:parent-style-name="Graphics">
      <style:graphic-properties fo:border="none" fo:background-color="transparent" style:wrap="run-through" style:run-through="background" fo:clip="rect(0in, 0in, 0in, 0in)" style:horizontal-rel="page" style:vertical-rel="page" style:horizontal-pos="from-left" style:vertical-pos="from-top"/>
    </style:style>
    <style:style style:family="graphic" style:name="a34">
      <style:graphic-properties draw:fill="none" draw:stroke="solid" svg:stroke-width="0.00665in" svg:stroke-color="#000000" svg:stroke-opacity="100%" draw:stroke-linejoin="round"/>
    </style:style>
    <style:style style:family="graphic" style:name="a59" style:parent-style-name="Graphics">
      <style:graphic-properties fo:border="none" fo:background-color="transparent" style:wrap="run-through" style:run-through="background" fo:clip="rect(0in, 0in, 0in, 0in)" style:horizontal-rel="page" style:vertical-rel="page" style:horizontal-pos="from-left" style:vertical-pos="from-top"/>
    </style:style>
    <style:style style:family="graphic" style:name="a10">
      <style:graphic-properties draw:fill="none" draw:stroke="solid" svg:stroke-width="0.00665in" svg:stroke-color="#000000" svg:stroke-opacity="100%" draw:stroke-linejoin="round"/>
    </style:style>
    <style:style style:family="graphic" style:name="a35">
      <style:graphic-properties draw:fill="none" draw:stroke="solid" svg:stroke-width="0.00665in" svg:stroke-color="#000000" svg:stroke-opacity="100%" draw:stroke-linejoin="round"/>
    </style:style>
    <style:style style:family="graphic" style:name="a11">
      <style:graphic-properties draw:fill="none" draw:stroke="solid" svg:stroke-width="0.00665in" svg:stroke-color="#000000" svg:stroke-opacity="100%" draw:stroke-linejoin="round"/>
    </style:style>
    <style:style style:family="graphic" style:name="a36">
      <style:graphic-properties draw:fill="none" draw:stroke="solid" svg:stroke-width="0.00667in" svg:stroke-color="#000000" svg:stroke-opacity="100%" draw:stroke-linejoin="round"/>
    </style:style>
    <style:style style:family="graphic" style:name="a37">
      <style:graphic-properties draw:fill="none" draw:stroke="solid" svg:stroke-width="0.00667in" svg:stroke-color="#000000" svg:stroke-opacity="100%" draw:stroke-linejoin="round"/>
    </style:style>
    <style:style style:family="graphic" style:name="a12">
      <style:graphic-properties draw:fill="none" draw:stroke="solid" svg:stroke-width="0.00665in" svg:stroke-color="#000000" svg:stroke-opacity="100%" draw:stroke-linejoin="round"/>
    </style:style>
    <style:style style:family="graphic" style:name="a38">
      <style:graphic-properties draw:fill="none" draw:stroke="solid" svg:stroke-width="0.00667in" svg:stroke-color="#000000" svg:stroke-opacity="100%" draw:stroke-linejoin="round"/>
    </style:style>
    <style:style style:family="graphic" style:name="a13">
      <style:graphic-properties draw:fill="none" draw:stroke="solid" svg:stroke-width="0.00665in" svg:stroke-color="#000000" svg:stroke-opacity="100%" draw:stroke-linejoin="round"/>
    </style:style>
    <style:style style:family="graphic" style:name="a39">
      <style:graphic-properties draw:fill="none" draw:stroke="solid" svg:stroke-width="0.00667in" svg:stroke-color="#000000" svg:stroke-opacity="100%" draw:stroke-linejoin="round"/>
    </style:style>
    <style:style style:family="graphic" style:name="a14">
      <style:graphic-properties draw:fill="none" draw:stroke="solid" svg:stroke-width="0.00665in" svg:stroke-color="#000000" svg:stroke-opacity="100%" draw:stroke-linejoin="round"/>
    </style:style>
    <style:style style:family="graphic" style:name="a15">
      <style:graphic-properties draw:fill="none" draw:stroke="solid" svg:stroke-width="0.00665in" svg:stroke-color="#000000" svg:stroke-opacity="100%" draw:stroke-linejoin="round"/>
    </style:style>
    <style:style style:family="graphic" style:name="a16">
      <style:graphic-properties draw:fill="none" draw:stroke="solid" svg:stroke-width="0.00665in" svg:stroke-color="#000000" svg:stroke-opacity="100%" draw:stroke-linejoin="round"/>
    </style:style>
    <style:style style:family="graphic" style:name="a17">
      <style:graphic-properties draw:fill="none" draw:stroke="solid" svg:stroke-width="0.00665in" svg:stroke-color="#000000" svg:stroke-opacity="100%" draw:stroke-linejoin="round"/>
    </style:style>
    <style:style style:family="graphic" style:name="a18">
      <style:graphic-properties draw:fill="none" draw:stroke="solid" svg:stroke-width="0.00665in" svg:stroke-color="#000000" svg:stroke-opacity="100%" draw:stroke-linejoin="round"/>
    </style:style>
    <style:style style:family="graphic" style:name="a19">
      <style:graphic-properties draw:fill="none" draw:stroke="solid" svg:stroke-width="0.00665in" svg:stroke-color="#000000" svg:stroke-opacity="100%" draw:stroke-linejoin="round"/>
    </style:style>
    <style:style style:family="graphic" style:name="a60" style:parent-style-name="Graphics">
      <style:graphic-properties fo:wrap-option="wrap" fo:border="0.01042in none" fo:padding-top="0.05in" fo:padding-bottom="0.05in" fo:padding-left="0.1in" fo:padding-right="0.1in" fo:background-color="#ffffff" draw:textarea-vertical-align="top" draw:textarea-horizontal-align="right" style:wrap="parallel" style:wrap-contour="false" draw:opacity="100%" style:horizontal-rel="paragraph" style:vertical-rel="paragraph" style:horizontal-pos="from-left" style:vertical-pos="from-top" draw:auto-grow-width="true" draw:auto-grow-height="false"/>
      <style:paragraph-properties style:font-independent-line-spacing="false" style:writing-mode="tb-rl"/>
    </style:style>
    <style:style style:family="graphic" style:name="a40">
      <style:graphic-properties draw:fill="none" draw:stroke="solid" svg:stroke-width="0.00667in" svg:stroke-color="#000000" svg:stroke-opacity="100%" draw:stroke-linejoin="round"/>
    </style:style>
    <style:style style:family="graphic" style:name="a41">
      <style:graphic-properties draw:fill="none" draw:stroke="solid" svg:stroke-width="0.00667in" svg:stroke-color="#000000" svg:stroke-opacity="100%" draw:stroke-linejoin="round"/>
    </style:style>
    <style:style style:family="graphic" style:name="a42">
      <style:graphic-properties draw:fill="none" draw:stroke="solid" svg:stroke-width="0.01in" svg:stroke-color="#000000" svg:stroke-opacity="100%" draw:stroke-linejoin="round"/>
    </style:style>
    <style:style style:family="graphic" style:name="a43">
      <style:graphic-properties draw:fill="none" draw:stroke="solid" svg:stroke-width="0.00332in" svg:stroke-color="#000000" svg:stroke-opacity="100%" draw:stroke-linejoin="round"/>
    </style:style>
    <style:style style:family="graphic" style:name="a44">
      <style:graphic-properties draw:fill="none" draw:stroke="solid" svg:stroke-width="0.02999in" svg:stroke-color="#000000" svg:stroke-opacity="100%" draw:stroke-linejoin="round"/>
    </style:style>
    <style:style style:family="graphic" style:name="a20">
      <style:graphic-properties draw:fill="none" draw:stroke="solid" svg:stroke-width="0.00665in" svg:stroke-color="#000000" svg:stroke-opacity="100%" draw:stroke-linejoin="round"/>
    </style:style>
    <style:style style:family="graphic" style:name="a45">
      <style:graphic-properties draw:fill="none" draw:stroke="solid" svg:stroke-width="0.02999in" svg:stroke-color="#000000" svg:stroke-opacity="100%" draw:stroke-linejoin="round"/>
    </style:style>
    <style:style style:family="graphic" style:name="a21">
      <style:graphic-properties draw:fill="none" draw:stroke="solid" svg:stroke-width="0.00665in" svg:stroke-color="#000000" svg:stroke-opacity="100%" draw:stroke-linejoin="round"/>
    </style:style>
    <style:style style:family="graphic" style:name="a46">
      <style:graphic-properties draw:fill="none" draw:stroke="solid" svg:stroke-width="0.03in" svg:stroke-color="#000000" svg:stroke-opacity="100%" draw:stroke-linejoin="round"/>
    </style:style>
    <style:style style:family="graphic" style:name="a22">
      <style:graphic-properties draw:fill="none" draw:stroke="solid" svg:stroke-width="0.00665in" svg:stroke-color="#000000" svg:stroke-opacity="100%" draw:stroke-linejoin="round"/>
    </style:style>
    <style:style style:family="graphic" style:name="a47">
      <style:graphic-properties draw:fill="none" draw:stroke="solid" svg:stroke-width="0.02999in" svg:stroke-color="#000000" svg:stroke-opacity="100%" draw:stroke-linejoin="round"/>
    </style:style>
    <style:style style:family="graphic" style:name="a23">
      <style:graphic-properties draw:fill="none" draw:stroke="solid" svg:stroke-width="0.00665in" svg:stroke-color="#000000" svg:stroke-opacity="100%" draw:stroke-linejoin="round"/>
    </style:style>
    <style:style style:family="graphic" style:name="a48">
      <style:graphic-properties draw:fill="none" draw:stroke="solid" svg:stroke-width="0.02999in" svg:stroke-color="#000000" svg:stroke-opacity="100%" draw:stroke-linejoin="round"/>
    </style:style>
    <style:style style:family="graphic" style:name="a24">
      <style:graphic-properties draw:fill="none" draw:stroke="solid" svg:stroke-width="0.00665in" svg:stroke-color="#000000" svg:stroke-opacity="100%" draw:stroke-linejoin="round"/>
    </style:style>
    <style:style style:family="graphic" style:name="a49">
      <style:graphic-properties draw:fill="none" draw:stroke="solid" svg:stroke-width="0.02999in" svg:stroke-color="#000000" svg:stroke-opacity="100%" draw:stroke-linejoin="round"/>
    </style:style>
    <style:style style:family="graphic" style:name="a0">
      <style:graphic-properties draw:fill="none" draw:stroke="solid" svg:stroke-width="0.00665in" svg:stroke-color="#000000" svg:stroke-opacity="100%" draw:stroke-linejoin="round"/>
    </style:style>
    <style:style style:family="graphic" style:name="a25">
      <style:graphic-properties draw:fill="none" draw:stroke="solid" svg:stroke-width="0.00665in" svg:stroke-color="#000000" svg:stroke-opacity="100%" draw:stroke-linejoin="round"/>
    </style:style>
    <style:style style:family="graphic" style:name="a1">
      <style:graphic-properties draw:fill="none" draw:stroke="solid" svg:stroke-width="0.00665in" svg:stroke-color="#000000" svg:stroke-opacity="100%" draw:stroke-linejoin="round"/>
    </style:style>
    <style:style style:family="graphic" style:name="a26">
      <style:graphic-properties draw:fill="none" draw:stroke="solid" svg:stroke-width="0.00665in" svg:stroke-color="#000000" svg:stroke-opacity="100%" draw:stroke-linejoin="round"/>
    </style:style>
    <style:style style:family="graphic" style:name="a2">
      <style:graphic-properties draw:fill="none" draw:stroke="solid" svg:stroke-width="0.00665in" svg:stroke-color="#000000" svg:stroke-opacity="100%" draw:stroke-linejoin="round"/>
    </style:style>
    <style:style style:family="graphic" style:name="a27">
      <style:graphic-properties draw:fill="none" draw:stroke="solid" svg:stroke-width="0.00665in" svg:stroke-color="#000000" svg:stroke-opacity="100%" draw:stroke-linejoin="round"/>
    </style:style>
    <style:style style:family="graphic" style:name="a3">
      <style:graphic-properties draw:fill="none" draw:stroke="solid" svg:stroke-width="0.00665in" svg:stroke-color="#000000" svg:stroke-opacity="100%" draw:stroke-linejoin="round"/>
    </style:style>
    <style:style style:family="graphic" style:name="a28">
      <style:graphic-properties draw:fill="none" draw:stroke="solid" svg:stroke-width="0.00665in" svg:stroke-color="#000000" svg:stroke-opacity="100%" draw:stroke-linejoin="round"/>
    </style:style>
    <style:style style:family="graphic" style:name="a4">
      <style:graphic-properties draw:fill="none" draw:stroke="solid" svg:stroke-width="0.00665in" svg:stroke-color="#000000" svg:stroke-opacity="100%" draw:stroke-linejoin="round"/>
    </style:style>
    <style:style style:family="graphic" style:name="a29">
      <style:graphic-properties draw:fill="none" draw:stroke="solid" svg:stroke-width="0.00665in" svg:stroke-color="#000000" svg:stroke-opacity="100%" draw:stroke-linejoin="round"/>
    </style:style>
    <style:style style:family="graphic" style:name="a5">
      <style:graphic-properties draw:fill="none" draw:stroke="solid" svg:stroke-width="0.00665in" svg:stroke-color="#000000" svg:stroke-opacity="100%" draw:stroke-linejoin="round"/>
    </style:style>
    <style:style style:family="graphic" style:name="a6">
      <style:graphic-properties draw:fill="none" draw:stroke="solid" svg:stroke-width="0.00665in" svg:stroke-color="#000000" svg:stroke-opacity="100%" draw:stroke-linejoin="round"/>
    </style:style>
    <style:style style:family="graphic" style:name="a7">
      <style:graphic-properties draw:fill="none" draw:stroke="solid" svg:stroke-width="0.00665in" svg:stroke-color="#000000" svg:stroke-opacity="100%" draw:stroke-linejoin="round"/>
    </style:style>
    <style:style style:family="graphic" style:name="a8">
      <style:graphic-properties draw:fill="none" draw:stroke="solid" svg:stroke-width="0.00665in" svg:stroke-color="#000000" svg:stroke-opacity="100%" draw:stroke-linejoin="round"/>
    </style:style>
    <style:style style:family="graphic" style:name="a9">
      <style:graphic-properties draw:fill="none" draw:stroke="solid" svg:stroke-width="0.00665in" svg:stroke-color="#000000" svg:stroke-opacity="100%" draw:stroke-linejoin="round"/>
    </style:style>
  </office:automatic-styles>
  <office:body>
    <office:text text:use-soft-page-breaks="true">
      <text:p text:style-name="P1"><text:span text:style-name="T2"><draw:custom-shape svg:x="0.31806in" svg:y="0.99861in" svg:width="0.05278in" svg:height="0.03889in" draw:id="id0" draw:style-name="a0" draw:name="Group 118"><svg:title/><svg:desc/><draw:enhanced-geometry draw:type="non-primitive" svg:viewBox="0 0 61 41" draw:enhanced-path="M 31 40 L 31 40 32 40 33 40 34 40 35 40 36 40 37 40 38 40 39 40 40 40 41 40 42 40 43 40 44 40 45 40 46 40 47 40 48 40 49 40 50 40 51 40 52 40 53 40 54 40 55 40 56 40 57 40 58 40 59 40 60 40 61 40 62 40 63 40 64 40 65 40 66 40 67 40 68 40 69 40 70 40 71 40 72 40 73 40 74 40 N" draw:text-areas="?f109 ?f111 ?f110 ?f112" draw:glue-points="?f75 ?f76 ?f75 ?f76 ?f75 ?f76 ?f75 ?f76 ?f75 ?f76 ?f75 ?f76 ?f75 ?f76 ?f75 ?f76 ?f75 ?f76 ?f75 ?f76 ?f75 ?f76 ?f75 ?f76 ?f75 ?f76 ?f77 ?f76 ?f77 ?f76 ?f77 ?f76 ?f77 ?f76 ?f77 ?f76 ?f77 ?f76 ?f78 ?f76 ?f78 ?f76 ?f78 ?f76 ?f78 ?f76 ?f79 ?f76 ?f79 ?f76 ?f79 ?f76 ?f80 ?f76 ?f80 ?f76 ?f81 ?f76 ?f81 ?f76 ?f82 ?f76 ?f82 ?f76 ?f83 ?f76 ?f83 ?f76 ?f84 ?f76 ?f85 ?f76 ?f86 ?f76 ?f86 ?f76 ?f87 ?f76 ?f88 ?f76 ?f89 ?f76 ?f90 ?f76 ?f91 ?f76 ?f92 ?f76 ?f93 ?f76 ?f94 ?f76 ?f95 ?f76 ?f96 ?f76 ?f97 ?f76 ?f98 ?f76 ?f99 ?f76 ?f100 ?f76 ?f101 ?f76 ?f102 ?f76 ?f103 ?f76 ?f104 ?f76 ?f105 ?f76 ?f106 ?f76 ?f107 ?f76 ?f108 ?f76" draw:glue-point-leaving-directions="-90, -90, -90, -90, -90, -90, -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1"/><draw:equation draw:name="f7" draw:formula="?f4 / 41"/><draw:equation draw:name="f8" draw:formula="0 + 489 - 458"/><draw:equation draw:name="f9" draw:formula="?f8 * ?f5 / 61"/><draw:equation draw:name="f10" draw:formula="1478 * ?f4 / 41"/><draw:equation draw:name="f11" draw:formula="0 + 490 - 458"/><draw:equation draw:name="f12" draw:formula="?f11 * ?f5 / 61"/><draw:equation draw:name="f13" draw:formula="0 + 491 - 458"/><draw:equation draw:name="f14" draw:formula="?f13 * ?f5 / 61"/><draw:equation draw:name="f15" draw:formula="0 + 492 - 458"/><draw:equation draw:name="f16" draw:formula="?f15 * ?f5 / 61"/><draw:equation draw:name="f17" draw:formula="0 + 493 - 458"/><draw:equation draw:name="f18" draw:formula="?f17 * ?f5 / 61"/><draw:equation draw:name="f19" draw:formula="0 + 494 - 458"/><draw:equation draw:name="f20" draw:formula="?f19 * ?f5 / 61"/><draw:equation draw:name="f21" draw:formula="0 + 495 - 458"/><draw:equation draw:name="f22" draw:formula="?f21 * ?f5 / 61"/><draw:equation draw:name="f23" draw:formula="0 + 496 - 458"/><draw:equation draw:name="f24" draw:formula="?f23 * ?f5 / 61"/><draw:equation draw:name="f25" draw:formula="0 + 497 - 458"/><draw:equation draw:name="f26" draw:formula="?f25 * ?f5 / 61"/><draw:equation draw:name="f27" draw:formula="0 + 498 - 458"/><draw:equation draw:name="f28" draw:formula="?f27 * ?f5 / 61"/><draw:equation draw:name="f29" draw:formula="0 + 499 - 458"/><draw:equation draw:name="f30" draw:formula="?f29 * ?f5 / 61"/><draw:equation draw:name="f31" draw:formula="0 + 500 - 458"/><draw:equation draw:name="f32" draw:formula="?f31 * ?f5 / 61"/><draw:equation draw:name="f33" draw:formula="0 + 501 - 458"/><draw:equation draw:name="f34" draw:formula="?f33 * ?f5 / 61"/><draw:equation draw:name="f35" draw:formula="0 + 502 - 458"/><draw:equation draw:name="f36" draw:formula="?f35 * ?f5 / 61"/><draw:equation draw:name="f37" draw:formula="0 + 503 - 458"/><draw:equation draw:name="f38" draw:formula="?f37 * ?f5 / 61"/><draw:equation draw:name="f39" draw:formula="0 + 504 - 458"/><draw:equation draw:name="f40" draw:formula="?f39 * ?f5 / 61"/><draw:equation draw:name="f41" draw:formula="0 + 505 - 458"/><draw:equation draw:name="f42" draw:formula="?f41 * ?f5 / 61"/><draw:equation draw:name="f43" draw:formula="0 + 507 - 458"/><draw:equation draw:name="f44" draw:formula="?f43 * ?f5 / 61"/><draw:equation draw:name="f45" draw:formula="0 + 508 - 458"/><draw:equation draw:name="f46" draw:formula="?f45 * ?f5 / 61"/><draw:equation draw:name="f47" draw:formula="0 + 509 - 458"/><draw:equation draw:name="f48" draw:formula="?f47 * ?f5 / 61"/><draw:equation draw:name="f49" draw:formula="0 + 510 - 458"/><draw:equation draw:name="f50" draw:formula="?f49 * ?f5 / 61"/><draw:equation draw:name="f51" draw:formula="0 + 512 - 458"/><draw:equation draw:name="f52" draw:formula="?f51 * ?f5 / 61"/><draw:equation draw:name="f53" draw:formula="0 + 513 - 458"/><draw:equation draw:name="f54" draw:formula="?f53 * ?f5 / 61"/><draw:equation draw:name="f55" draw:formula="0 + 515 - 458"/><draw:equation draw:name="f56" draw:formula="?f55 * ?f5 / 61"/><draw:equation draw:name="f57" draw:formula="0 + 516 - 458"/><draw:equation draw:name="f58" draw:formula="?f57 * ?f5 / 61"/><draw:equation draw:name="f59" draw:formula="0 + 518 - 458"/><draw:equation draw:name="f60" draw:formula="?f59 * ?f5 / 61"/><draw:equation draw:name="f61" draw:formula="0 + 520 - 458"/><draw:equation draw:name="f62" draw:formula="?f61 * ?f5 / 61"/><draw:equation draw:name="f63" draw:formula="0 + 521 - 458"/><draw:equation draw:name="f64" draw:formula="?f63 * ?f5 / 61"/><draw:equation draw:name="f65" draw:formula="0 + 523 - 458"/><draw:equation draw:name="f66" draw:formula="?f65 * ?f5 / 61"/><draw:equation draw:name="f67" draw:formula="0 + 525 - 458"/><draw:equation draw:name="f68" draw:formula="?f67 * ?f5 / 61"/><draw:equation draw:name="f69" draw:formula="0 + 527 - 458"/><draw:equation draw:name="f70" draw:formula="?f69 * ?f5 / 61"/><draw:equation draw:name="f71" draw:formula="0 + 529 - 458"/><draw:equation draw:name="f72" draw:formula="?f71 * ?f5 / 61"/><draw:equation draw:name="f73" draw:formula="0 + 531 - 458"/><draw:equation draw:name="f74" draw:formula="?f73 * ?f5 / 61"/><draw:equation draw:name="f75" draw:formula="?f9 / ?f6"/><draw:equation draw:name="f76" draw:formula="?f10 / ?f7"/><draw:equation draw:name="f77" draw:formula="?f12 / ?f6"/><draw:equation draw:name="f78" draw:formula="?f14 / ?f6"/><draw:equation draw:name="f79" draw:formula="?f16 / ?f6"/><draw:equation draw:name="f80" draw:formula="?f18 / ?f6"/><draw:equation draw:name="f81" draw:formula="?f20 / ?f6"/><draw:equation draw:name="f82" draw:formula="?f22 / ?f6"/><draw:equation draw:name="f83" draw:formula="?f24 / ?f6"/><draw:equation draw:name="f84" draw:formula="?f26 / ?f6"/><draw:equation draw:name="f85" draw:formula="?f28 / ?f6"/><draw:equation draw:name="f86" draw:formula="?f30 / ?f6"/><draw:equation draw:name="f87" draw:formula="?f32 / ?f6"/><draw:equation draw:name="f88" draw:formula="?f34 / ?f6"/><draw:equation draw:name="f89" draw:formula="?f36 / ?f6"/><draw:equation draw:name="f90" draw:formula="?f38 / ?f6"/><draw:equation draw:name="f91" draw:formula="?f40 / ?f6"/><draw:equation draw:name="f92" draw:formula="?f42 / ?f6"/><draw:equation draw:name="f93" draw:formula="?f44 / ?f6"/><draw:equation draw:name="f94" draw:formula="?f46 / ?f6"/><draw:equation draw:name="f95" draw:formula="?f48 / ?f6"/><draw:equation draw:name="f96" draw:formula="?f50 / ?f6"/><draw:equation draw:name="f97" draw:formula="?f52 / ?f6"/><draw:equation draw:name="f98" draw:formula="?f54 / ?f6"/><draw:equation draw:name="f99" draw:formula="?f56 / ?f6"/><draw:equation draw:name="f100" draw:formula="?f58 / ?f6"/><draw:equation draw:name="f101" draw:formula="?f60 / ?f6"/><draw:equation draw:name="f102" draw:formula="?f62 / ?f6"/><draw:equation draw:name="f103" draw:formula="?f64 / ?f6"/><draw:equation draw:name="f104" draw:formula="?f66 / ?f6"/><draw:equation draw:name="f105" draw:formula="?f68 / ?f6"/><draw:equation draw:name="f106" draw:formula="?f70 / ?f6"/><draw:equation draw:name="f107" draw:formula="?f72 / ?f6"/><draw:equation draw:name="f108" draw:formula="?f74 / ?f6"/><draw:equation draw:name="f109" draw:formula="0 / ?f6"/><draw:equation draw:name="f110" draw:formula="?f1 / ?f6"/><draw:equation draw:name="f111" draw:formula="0 / ?f7"/><draw:equation draw:name="f112" draw:formula="?f3 / ?f7"/></draw:enhanced-geometry></draw:custom-shape></text:span><text:span text:style-name="T3"><draw:custom-shape svg:x="1.40139in" svg:y="0.99861in" svg:width="0.025in" svg:height="0.03889in" draw:id="id1" draw:style-name="a1" draw:name="Group 116"><svg:title/><svg:desc/><draw:enhanced-geometry draw:type="non-primitive" svg:viewBox="0 0 21 41" draw:enhanced-path="M 27 40 L 27 40 28 40 29 40 30 40 31 40 32 40 33 40 34 40 35 40 36 40 N" draw:text-areas="?f40 ?f42 ?f41 ?f43" draw:glue-points="?f29 ?f30 ?f29 ?f30 ?f29 ?f30 ?f29 ?f30 ?f29 ?f30 ?f29 ?f30 ?f29 ?f30 ?f29 ?f30 ?f29 ?f30 ?f29 ?f30 ?f29 ?f30 ?f29 ?f30 ?f29 ?f30 ?f29 ?f30 ?f29 ?f30 ?f29 ?f30 ?f29 ?f30 ?f29 ?f30 ?f29 ?f30 ?f29 ?f30 ?f29 ?f30 ?f29 ?f30 ?f29 ?f30 ?f29 ?f30 ?f29 ?f30 ?f29 ?f30 ?f31 ?f30 ?f31 ?f30 ?f31 ?f30 ?f31 ?f30 ?f31 ?f30 ?f31 ?f30 ?f31 ?f30 ?f31 ?f30 ?f31 ?f30 ?f32 ?f30 ?f32 ?f30 ?f32 ?f30 ?f32 ?f30 ?f32 ?f30 ?f33 ?f30 ?f33 ?f30 ?f33 ?f30 ?f33 ?f30 ?f34 ?f30 ?f34 ?f30 ?f34 ?f30 ?f34 ?f30 ?f35 ?f30 ?f35 ?f30 ?f35 ?f30 ?f36 ?f30 ?f36 ?f30 ?f36 ?f30 ?f37 ?f30 ?f37 ?f30 ?f38 ?f30 ?f38 ?f30 ?f39 ?f30 ?f39 ?f30" draw:glue-point-leaving-directions="-90, -90, -90, -90, -90, -90, -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draw:equation draw:name="f7" draw:formula="?f4 / 41"/><draw:equation draw:name="f8" draw:formula="0 + 2045 - 2018"/><draw:equation draw:name="f9" draw:formula="?f8 * ?f5 / 21"/><draw:equation draw:name="f10" draw:formula="1478 * ?f4 / 41"/><draw:equation draw:name="f11" draw:formula="0 + 2046 - 2018"/><draw:equation draw:name="f12" draw:formula="?f11 * ?f5 / 21"/><draw:equation draw:name="f13" draw:formula="0 + 2047 - 2018"/><draw:equation draw:name="f14" draw:formula="?f13 * ?f5 / 21"/><draw:equation draw:name="f15" draw:formula="0 + 2048 - 2018"/><draw:equation draw:name="f16" draw:formula="?f15 * ?f5 / 21"/><draw:equation draw:name="f17" draw:formula="0 + 2049 - 2018"/><draw:equation draw:name="f18" draw:formula="?f17 * ?f5 / 21"/><draw:equation draw:name="f19" draw:formula="0 + 2050 - 2018"/><draw:equation draw:name="f20" draw:formula="?f19 * ?f5 / 21"/><draw:equation draw:name="f21" draw:formula="0 + 2051 - 2018"/><draw:equation draw:name="f22" draw:formula="?f21 * ?f5 / 21"/><draw:equation draw:name="f23" draw:formula="0 + 2052 - 2018"/><draw:equation draw:name="f24" draw:formula="?f23 * ?f5 / 21"/><draw:equation draw:name="f25" draw:formula="0 + 2053 - 2018"/><draw:equation draw:name="f26" draw:formula="?f25 * ?f5 / 21"/><draw:equation draw:name="f27" draw:formula="0 + 2054 - 2018"/><draw:equation draw:name="f28" draw:formula="?f27 * ?f5 / 21"/><draw:equation draw:name="f29" draw:formula="?f9 / ?f6"/><draw:equation draw:name="f30" draw:formula="?f10 / ?f7"/><draw:equation draw:name="f31" draw:formula="?f12 / ?f6"/><draw:equation draw:name="f32" draw:formula="?f14 / ?f6"/><draw:equation draw:name="f33" draw:formula="?f16 / ?f6"/><draw:equation draw:name="f34" draw:formula="?f18 / ?f6"/><draw:equation draw:name="f35" draw:formula="?f20 / ?f6"/><draw:equation draw:name="f36" draw:formula="?f22 / ?f6"/><draw:equation draw:name="f37" draw:formula="?f24 / ?f6"/><draw:equation draw:name="f38" draw:formula="?f26 / ?f6"/><draw:equation draw:name="f39" draw:formula="?f28 / ?f6"/><draw:equation draw:name="f40" draw:formula="0 / ?f6"/><draw:equation draw:name="f41" draw:formula="?f1 / ?f6"/><draw:equation draw:name="f42" draw:formula="0 / ?f7"/><draw:equation draw:name="f43" draw:formula="?f3 / ?f7"/></draw:enhanced-geometry></draw:custom-shape></text:span><text:span text:style-name="T4"><draw:custom-shape svg:x="3.8875in" svg:y="0.99861in" svg:width="0.025in" svg:height="0.03889in" draw:id="id2" draw:style-name="a2" draw:name="Group 114"><svg:title/><svg:desc/><draw:enhanced-geometry draw:type="non-primitive" svg:viewBox="0 0 21 41" draw:enhanced-path="M 19 40 L 19 40 20 40 21 40 22 40 23 40 24 40 25 40 26 40 27 40 28 40 N" draw:text-areas="?f40 ?f42 ?f41 ?f43" draw:glue-points="?f29 ?f30 ?f29 ?f30 ?f29 ?f30 ?f29 ?f30 ?f29 ?f30 ?f29 ?f30 ?f29 ?f30 ?f29 ?f30 ?f29 ?f30 ?f29 ?f30 ?f29 ?f30 ?f29 ?f30 ?f29 ?f30 ?f29 ?f30 ?f29 ?f30 ?f29 ?f30 ?f29 ?f30 ?f29 ?f30 ?f29 ?f30 ?f29 ?f30 ?f29 ?f30 ?f29 ?f30 ?f29 ?f30 ?f29 ?f30 ?f29 ?f30 ?f29 ?f30 ?f29 ?f30 ?f29 ?f30 ?f31 ?f30 ?f31 ?f30 ?f31 ?f30 ?f31 ?f30 ?f31 ?f30 ?f31 ?f30 ?f31 ?f30 ?f31 ?f30 ?f32 ?f30 ?f32 ?f30 ?f32 ?f30 ?f32 ?f30 ?f32 ?f30 ?f33 ?f30 ?f33 ?f30 ?f33 ?f30 ?f33 ?f30 ?f34 ?f30 ?f34 ?f30 ?f34 ?f30 ?f35 ?f30 ?f35 ?f30 ?f35 ?f30 ?f36 ?f30 ?f36 ?f30 ?f36 ?f30 ?f37 ?f30 ?f37 ?f30 ?f38 ?f30 ?f38 ?f30 ?f38 ?f30 ?f39 ?f30" draw:glue-point-leaving-directions="-90, -90, -90, -90, -90, -90, -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draw:equation draw:name="f7" draw:formula="?f4 / 41"/><draw:equation draw:name="f8" draw:formula="0 + 5617 - 5598"/><draw:equation draw:name="f9" draw:formula="?f8 * ?f5 / 21"/><draw:equation draw:name="f10" draw:formula="1478 * ?f4 / 41"/><draw:equation draw:name="f11" draw:formula="0 + 5618 - 5598"/><draw:equation draw:name="f12" draw:formula="?f11 * ?f5 / 21"/><draw:equation draw:name="f13" draw:formula="0 + 5619 - 5598"/><draw:equation draw:name="f14" draw:formula="?f13 * ?f5 / 21"/><draw:equation draw:name="f15" draw:formula="0 + 5620 - 5598"/><draw:equation draw:name="f16" draw:formula="?f15 * ?f5 / 21"/><draw:equation draw:name="f17" draw:formula="0 + 5621 - 5598"/><draw:equation draw:name="f18" draw:formula="?f17 * ?f5 / 21"/><draw:equation draw:name="f19" draw:formula="0 + 5622 - 5598"/><draw:equation draw:name="f20" draw:formula="?f19 * ?f5 / 21"/><draw:equation draw:name="f21" draw:formula="0 + 5623 - 5598"/><draw:equation draw:name="f22" draw:formula="?f21 * ?f5 / 21"/><draw:equation draw:name="f23" draw:formula="0 + 5624 - 5598"/><draw:equation draw:name="f24" draw:formula="?f23 * ?f5 / 21"/><draw:equation draw:name="f25" draw:formula="0 + 5625 - 5598"/><draw:equation draw:name="f26" draw:formula="?f25 * ?f5 / 21"/><draw:equation draw:name="f27" draw:formula="0 + 5626 - 5598"/><draw:equation draw:name="f28" draw:formula="?f27 * ?f5 / 21"/><draw:equation draw:name="f29" draw:formula="?f9 / ?f6"/><draw:equation draw:name="f30" draw:formula="?f10 / ?f7"/><draw:equation draw:name="f31" draw:formula="?f12 / ?f6"/><draw:equation draw:name="f32" draw:formula="?f14 / ?f6"/><draw:equation draw:name="f33" draw:formula="?f16 / ?f6"/><draw:equation draw:name="f34" draw:formula="?f18 / ?f6"/><draw:equation draw:name="f35" draw:formula="?f20 / ?f6"/><draw:equation draw:name="f36" draw:formula="?f22 / ?f6"/><draw:equation draw:name="f37" draw:formula="?f24 / ?f6"/><draw:equation draw:name="f38" draw:formula="?f26 / ?f6"/><draw:equation draw:name="f39" draw:formula="?f28 / ?f6"/><draw:equation draw:name="f40" draw:formula="0 / ?f6"/><draw:equation draw:name="f41" draw:formula="?f1 / ?f6"/><draw:equation draw:name="f42" draw:formula="0 / ?f7"/><draw:equation draw:name="f43" draw:formula="?f3 / ?f7"/></draw:enhanced-geometry></draw:custom-shape></text:span><text:span text:style-name="T5"><draw:custom-shape svg:x="4.31806in" svg:y="0.99861in" svg:width="0.025in" svg:height="0.03889in" draw:id="id3" draw:style-name="a3" draw:name="Group 112"><svg:title/><svg:desc/><draw:enhanced-geometry draw:type="non-primitive" svg:viewBox="0 0 21 41" draw:enhanced-path="M 23 40 L 23 40 24 40 25 40 26 40 27 40 28 40 29 40 30 40 31 40 32 40 33 40 N" draw:text-areas="?f40 ?f42 ?f41 ?f43" draw:glue-points="?f29 ?f30 ?f29 ?f30 ?f29 ?f30 ?f29 ?f30 ?f29 ?f30 ?f29 ?f30 ?f29 ?f30 ?f29 ?f30 ?f29 ?f30 ?f29 ?f30 ?f29 ?f30 ?f29 ?f30 ?f29 ?f30 ?f29 ?f30 ?f29 ?f30 ?f29 ?f30 ?f29 ?f30 ?f29 ?f30 ?f29 ?f30 ?f29 ?f30 ?f29 ?f30 ?f29 ?f30 ?f29 ?f30 ?f29 ?f30 ?f31 ?f30 ?f31 ?f30 ?f31 ?f30 ?f31 ?f30 ?f31 ?f30 ?f31 ?f30 ?f31 ?f30 ?f31 ?f30 ?f31 ?f30 ?f32 ?f30 ?f32 ?f30 ?f32 ?f30 ?f32 ?f30 ?f32 ?f30 ?f32 ?f30 ?f33 ?f30 ?f33 ?f30 ?f33 ?f30 ?f33 ?f30 ?f34 ?f30 ?f34 ?f30 ?f34 ?f30 ?f34 ?f30 ?f35 ?f30 ?f35 ?f30 ?f35 ?f30 ?f36 ?f30 ?f36 ?f30 ?f36 ?f30 ?f37 ?f30 ?f37 ?f30 ?f37 ?f30 ?f38 ?f30 ?f38 ?f30 ?f39 ?f30 ?f39 ?f30" draw:glue-point-leaving-directions="-90, -90, -90, -90, -90, -90, -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draw:equation draw:name="f7" draw:formula="?f4 / 41"/><draw:equation draw:name="f8" draw:formula="0 + 6241 - 6218"/><draw:equation draw:name="f9" draw:formula="?f8 * ?f5 / 21"/><draw:equation draw:name="f10" draw:formula="1478 * ?f4 / 41"/><draw:equation draw:name="f11" draw:formula="0 + 6242 - 6218"/><draw:equation draw:name="f12" draw:formula="?f11 * ?f5 / 21"/><draw:equation draw:name="f13" draw:formula="0 + 6243 - 6218"/><draw:equation draw:name="f14" draw:formula="?f13 * ?f5 / 21"/><draw:equation draw:name="f15" draw:formula="0 + 6244 - 6218"/><draw:equation draw:name="f16" draw:formula="?f15 * ?f5 / 21"/><draw:equation draw:name="f17" draw:formula="0 + 6245 - 6218"/><draw:equation draw:name="f18" draw:formula="?f17 * ?f5 / 21"/><draw:equation draw:name="f19" draw:formula="0 + 6246 - 6218"/><draw:equation draw:name="f20" draw:formula="?f19 * ?f5 / 21"/><draw:equation draw:name="f21" draw:formula="0 + 6247 - 6218"/><draw:equation draw:name="f22" draw:formula="?f21 * ?f5 / 21"/><draw:equation draw:name="f23" draw:formula="0 + 6248 - 6218"/><draw:equation draw:name="f24" draw:formula="?f23 * ?f5 / 21"/><draw:equation draw:name="f25" draw:formula="0 + 6249 - 6218"/><draw:equation draw:name="f26" draw:formula="?f25 * ?f5 / 21"/><draw:equation draw:name="f27" draw:formula="0 + 6250 - 6218"/><draw:equation draw:name="f28" draw:formula="?f27 * ?f5 / 21"/><draw:equation draw:name="f29" draw:formula="?f9 / ?f6"/><draw:equation draw:name="f30" draw:formula="?f10 / ?f7"/><draw:equation draw:name="f31" draw:formula="?f12 / ?f6"/><draw:equation draw:name="f32" draw:formula="?f14 / ?f6"/><draw:equation draw:name="f33" draw:formula="?f16 / ?f6"/><draw:equation draw:name="f34" draw:formula="?f18 / ?f6"/><draw:equation draw:name="f35" draw:formula="?f20 / ?f6"/><draw:equation draw:name="f36" draw:formula="?f22 / ?f6"/><draw:equation draw:name="f37" draw:formula="?f24 / ?f6"/><draw:equation draw:name="f38" draw:formula="?f26 / ?f6"/><draw:equation draw:name="f39" draw:formula="?f28 / ?f6"/><draw:equation draw:name="f40" draw:formula="0 / ?f6"/><draw:equation draw:name="f41" draw:formula="?f1 / ?f6"/><draw:equation draw:name="f42" draw:formula="0 / ?f7"/><draw:equation draw:name="f43" draw:formula="?f3 / ?f7"/></draw:enhanced-geometry></draw:custom-shape></text:span><text:span text:style-name="T6"><draw:custom-shape svg:x="5.24861in" svg:y="0.99861in" svg:width="0.03889in" svg:height="0.03889in" draw:id="id4" draw:style-name="a4" draw:name="Group 110"><svg:title/><svg:desc/><draw:enhanced-geometry draw:type="non-primitive" svg:viewBox="0 0 41 41" draw:enhanced-path="M 37 40 L 37 40 38 40 39 40 40 40 41 40 42 40 43 40 44 40 45 40 46 40 N" draw:text-areas="?f40 ?f42 ?f41 ?f43" draw:glue-points="?f29 ?f30 ?f29 ?f30 ?f29 ?f30 ?f29 ?f30 ?f29 ?f30 ?f29 ?f30 ?f29 ?f30 ?f29 ?f30 ?f29 ?f30 ?f29 ?f30 ?f29 ?f30 ?f29 ?f30 ?f29 ?f30 ?f29 ?f30 ?f29 ?f30 ?f29 ?f30 ?f29 ?f30 ?f29 ?f30 ?f29 ?f30 ?f29 ?f30 ?f29 ?f30 ?f29 ?f30 ?f29 ?f30 ?f29 ?f30 ?f29 ?f30 ?f29 ?f30 ?f29 ?f30 ?f29 ?f30 ?f31 ?f30 ?f31 ?f30 ?f31 ?f30 ?f31 ?f30 ?f31 ?f30 ?f31 ?f30 ?f31 ?f30 ?f31 ?f30 ?f32 ?f30 ?f32 ?f30 ?f32 ?f30 ?f32 ?f30 ?f32 ?f30 ?f33 ?f30 ?f33 ?f30 ?f33 ?f30 ?f33 ?f30 ?f34 ?f30 ?f34 ?f30 ?f34 ?f30 ?f35 ?f30 ?f35 ?f30 ?f35 ?f30 ?f36 ?f30 ?f36 ?f30 ?f36 ?f30 ?f37 ?f30 ?f37 ?f30 ?f38 ?f30 ?f38 ?f30 ?f38 ?f30 ?f39 ?f30" draw:glue-point-leaving-directions="-90, -90, -90, -90, -90, -90, -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draw:equation draw:name="f7" draw:formula="?f4 / 41"/><draw:equation draw:name="f8" draw:formula="0 + 7595 - 7558"/><draw:equation draw:name="f9" draw:formula="?f8 * ?f5 / 41"/><draw:equation draw:name="f10" draw:formula="1478 * ?f4 / 41"/><draw:equation draw:name="f11" draw:formula="0 + 7596 - 7558"/><draw:equation draw:name="f12" draw:formula="?f11 * ?f5 / 41"/><draw:equation draw:name="f13" draw:formula="0 + 7597 - 7558"/><draw:equation draw:name="f14" draw:formula="?f13 * ?f5 / 41"/><draw:equation draw:name="f15" draw:formula="0 + 7598 - 7558"/><draw:equation draw:name="f16" draw:formula="?f15 * ?f5 / 41"/><draw:equation draw:name="f17" draw:formula="0 + 7599 - 7558"/><draw:equation draw:name="f18" draw:formula="?f17 * ?f5 / 41"/><draw:equation draw:name="f19" draw:formula="0 + 7600 - 7558"/><draw:equation draw:name="f20" draw:formula="?f19 * ?f5 / 41"/><draw:equation draw:name="f21" draw:formula="0 + 7601 - 7558"/><draw:equation draw:name="f22" draw:formula="?f21 * ?f5 / 41"/><draw:equation draw:name="f23" draw:formula="0 + 7602 - 7558"/><draw:equation draw:name="f24" draw:formula="?f23 * ?f5 / 41"/><draw:equation draw:name="f25" draw:formula="0 + 7603 - 7558"/><draw:equation draw:name="f26" draw:formula="?f25 * ?f5 / 41"/><draw:equation draw:name="f27" draw:formula="0 + 7604 - 7558"/><draw:equation draw:name="f28" draw:formula="?f27 * ?f5 / 41"/><draw:equation draw:name="f29" draw:formula="?f9 / ?f6"/><draw:equation draw:name="f30" draw:formula="?f10 / ?f7"/><draw:equation draw:name="f31" draw:formula="?f12 / ?f6"/><draw:equation draw:name="f32" draw:formula="?f14 / ?f6"/><draw:equation draw:name="f33" draw:formula="?f16 / ?f6"/><draw:equation draw:name="f34" draw:formula="?f18 / ?f6"/><draw:equation draw:name="f35" draw:formula="?f20 / ?f6"/><draw:equation draw:name="f36" draw:formula="?f22 / ?f6"/><draw:equation draw:name="f37" draw:formula="?f24 / ?f6"/><draw:equation draw:name="f38" draw:formula="?f26 / ?f6"/><draw:equation draw:name="f39" draw:formula="?f28 / ?f6"/><draw:equation draw:name="f40" draw:formula="0 / ?f6"/><draw:equation draw:name="f41" draw:formula="?f1 / ?f6"/><draw:equation draw:name="f42" draw:formula="0 / ?f7"/><draw:equation draw:name="f43" draw:formula="?f3 / ?f7"/></draw:enhanced-geometry></draw:custom-shape></text:span><text:span text:style-name="T7"><draw:custom-shape svg:x="0.31806in" svg:y="1.58194in" svg:width="0.05278in" svg:height="0.025in" draw:id="id5" draw:style-name="a5" draw:name="Group 108"><svg:title/><svg:desc/><draw:enhanced-geometry draw:type="non-primitive" svg:viewBox="0 0 61 21" draw:enhanced-path="M 31 24 L 31 24 32 24 33 24 34 24 35 24 36 24 37 24 38 24 39 24 40 24 41 24 42 24 43 24 44 24 45 24 46 24 47 24 48 24 49 24 50 24 51 24 52 24 53 24 54 24 55 24 56 24 57 24 58 24 59 24 60 24 61 24 62 24 63 24 64 24 65 24 66 24 67 24 68 24 69 24 70 24 71 24 72 24 73 24 74 24 N" draw:text-areas="?f109 ?f111 ?f110 ?f112" draw:glue-points="?f75 ?f76 ?f75 ?f76 ?f75 ?f76 ?f75 ?f76 ?f75 ?f76 ?f75 ?f76 ?f75 ?f76 ?f75 ?f76 ?f75 ?f76 ?f75 ?f76 ?f75 ?f76 ?f75 ?f76 ?f75 ?f76 ?f77 ?f76 ?f77 ?f76 ?f77 ?f76 ?f77 ?f76 ?f77 ?f76 ?f77 ?f76 ?f78 ?f76 ?f78 ?f76 ?f78 ?f76 ?f78 ?f76 ?f79 ?f76 ?f79 ?f76 ?f79 ?f76 ?f80 ?f76 ?f80 ?f76 ?f81 ?f76 ?f81 ?f76 ?f82 ?f76 ?f82 ?f76 ?f83 ?f76 ?f83 ?f76 ?f84 ?f76 ?f85 ?f76 ?f86 ?f76 ?f86 ?f76 ?f87 ?f76 ?f88 ?f76 ?f89 ?f76 ?f90 ?f76 ?f91 ?f76 ?f92 ?f76 ?f93 ?f76 ?f94 ?f76 ?f95 ?f76 ?f96 ?f76 ?f97 ?f76 ?f98 ?f76 ?f99 ?f76 ?f100 ?f76 ?f101 ?f76 ?f102 ?f76 ?f103 ?f76 ?f104 ?f76 ?f105 ?f76 ?f106 ?f76 ?f107 ?f76 ?f108 ?f76" draw:glue-point-leaving-directions="-90, -90, -90, -90, -90, -90, -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1"/><draw:equation draw:name="f7" draw:formula="?f4 / 21"/><draw:equation draw:name="f8" draw:formula="0 + 489 - 458"/><draw:equation draw:name="f9" draw:formula="?f8 * ?f5 / 61"/><draw:equation draw:name="f10" draw:formula="2302 * ?f4 / 21"/><draw:equation draw:name="f11" draw:formula="0 + 490 - 458"/><draw:equation draw:name="f12" draw:formula="?f11 * ?f5 / 61"/><draw:equation draw:name="f13" draw:formula="0 + 491 - 458"/><draw:equation draw:name="f14" draw:formula="?f13 * ?f5 / 61"/><draw:equation draw:name="f15" draw:formula="0 + 492 - 458"/><draw:equation draw:name="f16" draw:formula="?f15 * ?f5 / 61"/><draw:equation draw:name="f17" draw:formula="0 + 493 - 458"/><draw:equation draw:name="f18" draw:formula="?f17 * ?f5 / 61"/><draw:equation draw:name="f19" draw:formula="0 + 494 - 458"/><draw:equation draw:name="f20" draw:formula="?f19 * ?f5 / 61"/><draw:equation draw:name="f21" draw:formula="0 + 495 - 458"/><draw:equation draw:name="f22" draw:formula="?f21 * ?f5 / 61"/><draw:equation draw:name="f23" draw:formula="0 + 496 - 458"/><draw:equation draw:name="f24" draw:formula="?f23 * ?f5 / 61"/><draw:equation draw:name="f25" draw:formula="0 + 497 - 458"/><draw:equation draw:name="f26" draw:formula="?f25 * ?f5 / 61"/><draw:equation draw:name="f27" draw:formula="0 + 498 - 458"/><draw:equation draw:name="f28" draw:formula="?f27 * ?f5 / 61"/><draw:equation draw:name="f29" draw:formula="0 + 499 - 458"/><draw:equation draw:name="f30" draw:formula="?f29 * ?f5 / 61"/><draw:equation draw:name="f31" draw:formula="0 + 500 - 458"/><draw:equation draw:name="f32" draw:formula="?f31 * ?f5 / 61"/><draw:equation draw:name="f33" draw:formula="0 + 501 - 458"/><draw:equation draw:name="f34" draw:formula="?f33 * ?f5 / 61"/><draw:equation draw:name="f35" draw:formula="0 + 502 - 458"/><draw:equation draw:name="f36" draw:formula="?f35 * ?f5 / 61"/><draw:equation draw:name="f37" draw:formula="0 + 503 - 458"/><draw:equation draw:name="f38" draw:formula="?f37 * ?f5 / 61"/><draw:equation draw:name="f39" draw:formula="0 + 504 - 458"/><draw:equation draw:name="f40" draw:formula="?f39 * ?f5 / 61"/><draw:equation draw:name="f41" draw:formula="0 + 505 - 458"/><draw:equation draw:name="f42" draw:formula="?f41 * ?f5 / 61"/><draw:equation draw:name="f43" draw:formula="0 + 507 - 458"/><draw:equation draw:name="f44" draw:formula="?f43 * ?f5 / 61"/><draw:equation draw:name="f45" draw:formula="0 + 508 - 458"/><draw:equation draw:name="f46" draw:formula="?f45 * ?f5 / 61"/><draw:equation draw:name="f47" draw:formula="0 + 509 - 458"/><draw:equation draw:name="f48" draw:formula="?f47 * ?f5 / 61"/><draw:equation draw:name="f49" draw:formula="0 + 510 - 458"/><draw:equation draw:name="f50" draw:formula="?f49 * ?f5 / 61"/><draw:equation draw:name="f51" draw:formula="0 + 512 - 458"/><draw:equation draw:name="f52" draw:formula="?f51 * ?f5 / 61"/><draw:equation draw:name="f53" draw:formula="0 + 513 - 458"/><draw:equation draw:name="f54" draw:formula="?f53 * ?f5 / 61"/><draw:equation draw:name="f55" draw:formula="0 + 515 - 458"/><draw:equation draw:name="f56" draw:formula="?f55 * ?f5 / 61"/><draw:equation draw:name="f57" draw:formula="0 + 516 - 458"/><draw:equation draw:name="f58" draw:formula="?f57 * ?f5 / 61"/><draw:equation draw:name="f59" draw:formula="0 + 518 - 458"/><draw:equation draw:name="f60" draw:formula="?f59 * ?f5 / 61"/><draw:equation draw:name="f61" draw:formula="0 + 520 - 458"/><draw:equation draw:name="f62" draw:formula="?f61 * ?f5 / 61"/><draw:equation draw:name="f63" draw:formula="0 + 521 - 458"/><draw:equation draw:name="f64" draw:formula="?f63 * ?f5 / 61"/><draw:equation draw:name="f65" draw:formula="0 + 523 - 458"/><draw:equation draw:name="f66" draw:formula="?f65 * ?f5 / 61"/><draw:equation draw:name="f67" draw:formula="0 + 525 - 458"/><draw:equation draw:name="f68" draw:formula="?f67 * ?f5 / 61"/><draw:equation draw:name="f69" draw:formula="0 + 527 - 458"/><draw:equation draw:name="f70" draw:formula="?f69 * ?f5 / 61"/><draw:equation draw:name="f71" draw:formula="0 + 529 - 458"/><draw:equation draw:name="f72" draw:formula="?f71 * ?f5 / 61"/><draw:equation draw:name="f73" draw:formula="0 + 531 - 458"/><draw:equation draw:name="f74" draw:formula="?f73 * ?f5 / 61"/><draw:equation draw:name="f75" draw:formula="?f9 / ?f6"/><draw:equation draw:name="f76" draw:formula="?f10 / ?f7"/><draw:equation draw:name="f77" draw:formula="?f12 / ?f6"/><draw:equation draw:name="f78" draw:formula="?f14 / ?f6"/><draw:equation draw:name="f79" draw:formula="?f16 / ?f6"/><draw:equation draw:name="f80" draw:formula="?f18 / ?f6"/><draw:equation draw:name="f81" draw:formula="?f20 / ?f6"/><draw:equation draw:name="f82" draw:formula="?f22 / ?f6"/><draw:equation draw:name="f83" draw:formula="?f24 / ?f6"/><draw:equation draw:name="f84" draw:formula="?f26 / ?f6"/><draw:equation draw:name="f85" draw:formula="?f28 / ?f6"/><draw:equation draw:name="f86" draw:formula="?f30 / ?f6"/><draw:equation draw:name="f87" draw:formula="?f32 / ?f6"/><draw:equation draw:name="f88" draw:formula="?f34 / ?f6"/><draw:equation draw:name="f89" draw:formula="?f36 / ?f6"/><draw:equation draw:name="f90" draw:formula="?f38 / ?f6"/><draw:equation draw:name="f91" draw:formula="?f40 / ?f6"/><draw:equation draw:name="f92" draw:formula="?f42 / ?f6"/><draw:equation draw:name="f93" draw:formula="?f44 / ?f6"/><draw:equation draw:name="f94" draw:formula="?f46 / ?f6"/><draw:equation draw:name="f95" draw:formula="?f48 / ?f6"/><draw:equation draw:name="f96" draw:formula="?f50 / ?f6"/><draw:equation draw:name="f97" draw:formula="?f52 / ?f6"/><draw:equation draw:name="f98" draw:formula="?f54 / ?f6"/><draw:equation draw:name="f99" draw:formula="?f56 / ?f6"/><draw:equation draw:name="f100" draw:formula="?f58 / ?f6"/><draw:equation draw:name="f101" draw:formula="?f60 / ?f6"/><draw:equation draw:name="f102" draw:formula="?f62 / ?f6"/><draw:equation draw:name="f103" draw:formula="?f64 / ?f6"/><draw:equation draw:name="f104" draw:formula="?f66 / ?f6"/><draw:equation draw:name="f105" draw:formula="?f68 / ?f6"/><draw:equation draw:name="f106" draw:formula="?f70 / ?f6"/><draw:equation draw:name="f107" draw:formula="?f72 / ?f6"/><draw:equation draw:name="f108" draw:formula="?f74 / ?f6"/><draw:equation draw:name="f109" draw:formula="0 / ?f6"/><draw:equation draw:name="f110" draw:formula="?f1 / ?f6"/><draw:equation draw:name="f111" draw:formula="0 / ?f7"/><draw:equation draw:name="f112" draw:formula="?f3 / ?f7"/></draw:enhanced-geometry></draw:custom-shape></text:span><text:span text:style-name="T8"><draw:custom-shape svg:x="0.62361in" svg:y="1.58194in" svg:width="0.03889in" svg:height="0.025in" draw:id="id6" draw:style-name="a6" draw:name="Group 106"><svg:title/><svg:desc/><draw:enhanced-geometry draw:type="non-primitive" svg:viewBox="0 0 41 21" draw:enhanced-path="M 28 24 L 28 24 29 24 30 24 31 24 32 24 33 24 34 24 35 24 36 24 37 24 38 24 N" draw:text-areas="?f40 ?f42 ?f41 ?f43" draw:glue-points="?f29 ?f30 ?f29 ?f30 ?f29 ?f30 ?f29 ?f30 ?f29 ?f30 ?f29 ?f30 ?f29 ?f30 ?f29 ?f30 ?f29 ?f30 ?f29 ?f30 ?f29 ?f30 ?f29 ?f30 ?f29 ?f30 ?f29 ?f30 ?f29 ?f30 ?f29 ?f30 ?f29 ?f30 ?f29 ?f30 ?f29 ?f30 ?f29 ?f30 ?f29 ?f30 ?f29 ?f30 ?f29 ?f30 ?f29 ?f30 ?f31 ?f30 ?f31 ?f30 ?f31 ?f30 ?f31 ?f30 ?f31 ?f30 ?f31 ?f30 ?f31 ?f30 ?f31 ?f30 ?f31 ?f30 ?f32 ?f30 ?f32 ?f30 ?f32 ?f30 ?f32 ?f30 ?f32 ?f30 ?f32 ?f30 ?f33 ?f30 ?f33 ?f30 ?f33 ?f30 ?f33 ?f30 ?f34 ?f30 ?f34 ?f30 ?f34 ?f30 ?f34 ?f30 ?f35 ?f30 ?f35 ?f30 ?f35 ?f30 ?f36 ?f30 ?f36 ?f30 ?f36 ?f30 ?f37 ?f30 ?f37 ?f30 ?f37 ?f30 ?f38 ?f30 ?f38 ?f30 ?f39 ?f30 ?f39 ?f30" draw:glue-point-leaving-directions="-90, -90, -90, -90, -90, -90, -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draw:equation draw:name="f7" draw:formula="?f4 / 21"/><draw:equation draw:name="f8" draw:formula="0 + 926 - 898"/><draw:equation draw:name="f9" draw:formula="?f8 * ?f5 / 41"/><draw:equation draw:name="f10" draw:formula="2302 * ?f4 / 21"/><draw:equation draw:name="f11" draw:formula="0 + 927 - 898"/><draw:equation draw:name="f12" draw:formula="?f11 * ?f5 / 41"/><draw:equation draw:name="f13" draw:formula="0 + 928 - 898"/><draw:equation draw:name="f14" draw:formula="?f13 * ?f5 / 41"/><draw:equation draw:name="f15" draw:formula="0 + 929 - 898"/><draw:equation draw:name="f16" draw:formula="?f15 * ?f5 / 41"/><draw:equation draw:name="f17" draw:formula="0 + 930 - 898"/><draw:equation draw:name="f18" draw:formula="?f17 * ?f5 / 41"/><draw:equation draw:name="f19" draw:formula="0 + 931 - 898"/><draw:equation draw:name="f20" draw:formula="?f19 * ?f5 / 41"/><draw:equation draw:name="f21" draw:formula="0 + 932 - 898"/><draw:equation draw:name="f22" draw:formula="?f21 * ?f5 / 41"/><draw:equation draw:name="f23" draw:formula="0 + 933 - 898"/><draw:equation draw:name="f24" draw:formula="?f23 * ?f5 / 41"/><draw:equation draw:name="f25" draw:formula="0 + 934 - 898"/><draw:equation draw:name="f26" draw:formula="?f25 * ?f5 / 41"/><draw:equation draw:name="f27" draw:formula="0 + 935 - 898"/><draw:equation draw:name="f28" draw:formula="?f27 * ?f5 / 41"/><draw:equation draw:name="f29" draw:formula="?f9 / ?f6"/><draw:equation draw:name="f30" draw:formula="?f10 / ?f7"/><draw:equation draw:name="f31" draw:formula="?f12 / ?f6"/><draw:equation draw:name="f32" draw:formula="?f14 / ?f6"/><draw:equation draw:name="f33" draw:formula="?f16 / ?f6"/><draw:equation draw:name="f34" draw:formula="?f18 / ?f6"/><draw:equation draw:name="f35" draw:formula="?f20 / ?f6"/><draw:equation draw:name="f36" draw:formula="?f22 / ?f6"/><draw:equation draw:name="f37" draw:formula="?f24 / ?f6"/><draw:equation draw:name="f38" draw:formula="?f26 / ?f6"/><draw:equation draw:name="f39" draw:formula="?f28 / ?f6"/><draw:equation draw:name="f40" draw:formula="0 / ?f6"/><draw:equation draw:name="f41" draw:formula="?f1 / ?f6"/><draw:equation draw:name="f42" draw:formula="0 / ?f7"/><draw:equation draw:name="f43" draw:formula="?f3 / ?f7"/></draw:enhanced-geometry></draw:custom-shape></text:span><text:span text:style-name="T9"><draw:custom-shape svg:x="5.24861in" svg:y="1.58194in" svg:width="0.03889in" svg:height="0.025in" draw:id="id7" draw:style-name="a7" draw:name="Group 104"><svg:title/><svg:desc/><draw:enhanced-geometry draw:type="non-primitive" svg:viewBox="0 0 41 21" draw:enhanced-path="M 37 24 L 37 24 38 24 39 24 40 24 41 24 42 24 43 24 44 24 45 24 46 24 N" draw:text-areas="?f40 ?f42 ?f41 ?f43" draw:glue-points="?f29 ?f30 ?f29 ?f30 ?f29 ?f30 ?f29 ?f30 ?f29 ?f30 ?f29 ?f30 ?f29 ?f30 ?f29 ?f30 ?f29 ?f30 ?f29 ?f30 ?f29 ?f30 ?f29 ?f30 ?f29 ?f30 ?f29 ?f30 ?f29 ?f30 ?f29 ?f30 ?f29 ?f30 ?f29 ?f30 ?f29 ?f30 ?f29 ?f30 ?f29 ?f30 ?f29 ?f30 ?f29 ?f30 ?f29 ?f30 ?f29 ?f30 ?f29 ?f30 ?f29 ?f30 ?f29 ?f30 ?f31 ?f30 ?f31 ?f30 ?f31 ?f30 ?f31 ?f30 ?f31 ?f30 ?f31 ?f30 ?f31 ?f30 ?f31 ?f30 ?f32 ?f30 ?f32 ?f30 ?f32 ?f30 ?f32 ?f30 ?f32 ?f30 ?f33 ?f30 ?f33 ?f30 ?f33 ?f30 ?f33 ?f30 ?f34 ?f30 ?f34 ?f30 ?f34 ?f30 ?f35 ?f30 ?f35 ?f30 ?f35 ?f30 ?f36 ?f30 ?f36 ?f30 ?f36 ?f30 ?f37 ?f30 ?f37 ?f30 ?f38 ?f30 ?f38 ?f30 ?f38 ?f30 ?f39 ?f30" draw:glue-point-leaving-directions="-90, -90, -90, -90, -90, -90, -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draw:equation draw:name="f7" draw:formula="?f4 / 21"/><draw:equation draw:name="f8" draw:formula="0 + 7595 - 7558"/><draw:equation draw:name="f9" draw:formula="?f8 * ?f5 / 41"/><draw:equation draw:name="f10" draw:formula="2302 * ?f4 / 21"/><draw:equation draw:name="f11" draw:formula="0 + 7596 - 7558"/><draw:equation draw:name="f12" draw:formula="?f11 * ?f5 / 41"/><draw:equation draw:name="f13" draw:formula="0 + 7597 - 7558"/><draw:equation draw:name="f14" draw:formula="?f13 * ?f5 / 41"/><draw:equation draw:name="f15" draw:formula="0 + 7598 - 7558"/><draw:equation draw:name="f16" draw:formula="?f15 * ?f5 / 41"/><draw:equation draw:name="f17" draw:formula="0 + 7599 - 7558"/><draw:equation draw:name="f18" draw:formula="?f17 * ?f5 / 41"/><draw:equation draw:name="f19" draw:formula="0 + 7600 - 7558"/><draw:equation draw:name="f20" draw:formula="?f19 * ?f5 / 41"/><draw:equation draw:name="f21" draw:formula="0 + 7601 - 7558"/><draw:equation draw:name="f22" draw:formula="?f21 * ?f5 / 41"/><draw:equation draw:name="f23" draw:formula="0 + 7602 - 7558"/><draw:equation draw:name="f24" draw:formula="?f23 * ?f5 / 41"/><draw:equation draw:name="f25" draw:formula="0 + 7603 - 7558"/><draw:equation draw:name="f26" draw:formula="?f25 * ?f5 / 41"/><draw:equation draw:name="f27" draw:formula="0 + 7604 - 7558"/><draw:equation draw:name="f28" draw:formula="?f27 * ?f5 / 41"/><draw:equation draw:name="f29" draw:formula="?f9 / ?f6"/><draw:equation draw:name="f30" draw:formula="?f10 / ?f7"/><draw:equation draw:name="f31" draw:formula="?f12 / ?f6"/><draw:equation draw:name="f32" draw:formula="?f14 / ?f6"/><draw:equation draw:name="f33" draw:formula="?f16 / ?f6"/><draw:equation draw:name="f34" draw:formula="?f18 / ?f6"/><draw:equation draw:name="f35" draw:formula="?f20 / ?f6"/><draw:equation draw:name="f36" draw:formula="?f22 / ?f6"/><draw:equation draw:name="f37" draw:formula="?f24 / ?f6"/><draw:equation draw:name="f38" draw:formula="?f26 / ?f6"/><draw:equation draw:name="f39" draw:formula="?f28 / ?f6"/><draw:equation draw:name="f40" draw:formula="0 / ?f6"/><draw:equation draw:name="f41" draw:formula="?f1 / ?f6"/><draw:equation draw:name="f42" draw:formula="0 / ?f7"/><draw:equation draw:name="f43" draw:formula="?f3 / ?f7"/></draw:enhanced-geometry></draw:custom-shape></text:span><text:span text:style-name="T10"><draw:custom-shape svg:x="7.90139in" svg:y="1.58194in" svg:width="0.05278in" svg:height="0.025in" draw:id="id8" draw:style-name="a8" draw:name="Group 102"><svg:title/><svg:desc/><draw:enhanced-geometry draw:type="non-primitive" svg:viewBox="0 0 61 21" draw:enhanced-path="M 29 24 L 29 24 30 24 31 24 32 24 33 24 34 24 35 24 36 24 37 24 38 24 39 24 40 24 41 24 42 24 43 24 44 24 45 24 46 24 47 24 48 24 49 24 50 24 51 24 52 24 53 24 54 24 55 24 56 24 57 24 58 24 59 24 60 24 61 24 62 24 63 24 64 24 65 24 66 24 67 24 68 24 69 24 70 24 71 24 72 24 N" draw:text-areas="?f109 ?f111 ?f110 ?f112" draw:glue-points="?f75 ?f76 ?f75 ?f76 ?f75 ?f76 ?f75 ?f76 ?f75 ?f76 ?f75 ?f76 ?f75 ?f76 ?f75 ?f76 ?f75 ?f76 ?f75 ?f76 ?f75 ?f76 ?f75 ?f76 ?f75 ?f76 ?f75 ?f76 ?f75 ?f76 ?f75 ?f76 ?f77 ?f76 ?f77 ?f76 ?f77 ?f76 ?f77 ?f76 ?f77 ?f76 ?f78 ?f76 ?f78 ?f76 ?f78 ?f76 ?f79 ?f76 ?f79 ?f76 ?f79 ?f76 ?f80 ?f76 ?f80 ?f76 ?f81 ?f76 ?f81 ?f76 ?f82 ?f76 ?f82 ?f76 ?f83 ?f76 ?f84 ?f76 ?f84 ?f76 ?f85 ?f76 ?f86 ?f76 ?f87 ?f76 ?f88 ?f76 ?f89 ?f76 ?f90 ?f76 ?f91 ?f76 ?f92 ?f76 ?f93 ?f76 ?f94 ?f76 ?f95 ?f76 ?f96 ?f76 ?f97 ?f76 ?f98 ?f76 ?f99 ?f76 ?f100 ?f76 ?f101 ?f76 ?f102 ?f76 ?f103 ?f76 ?f104 ?f76 ?f105 ?f76 ?f106 ?f76 ?f107 ?f76 ?f108 ?f76" draw:glue-point-leaving-directions="-90, -90, -90, -90, -90, -90, -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1"/><draw:equation draw:name="f7" draw:formula="?f4 / 21"/><draw:equation draw:name="f8" draw:formula="0 + 11407 - 11378"/><draw:equation draw:name="f9" draw:formula="?f8 * ?f5 / 61"/><draw:equation draw:name="f10" draw:formula="2302 * ?f4 / 21"/><draw:equation draw:name="f11" draw:formula="0 + 11408 - 11378"/><draw:equation draw:name="f12" draw:formula="?f11 * ?f5 / 61"/><draw:equation draw:name="f13" draw:formula="0 + 11409 - 11378"/><draw:equation draw:name="f14" draw:formula="?f13 * ?f5 / 61"/><draw:equation draw:name="f15" draw:formula="0 + 11410 - 11378"/><draw:equation draw:name="f16" draw:formula="?f15 * ?f5 / 61"/><draw:equation draw:name="f17" draw:formula="0 + 11411 - 11378"/><draw:equation draw:name="f18" draw:formula="?f17 * ?f5 / 61"/><draw:equation draw:name="f19" draw:formula="0 + 11412 - 11378"/><draw:equation draw:name="f20" draw:formula="?f19 * ?f5 / 61"/><draw:equation draw:name="f21" draw:formula="0 + 11413 - 11378"/><draw:equation draw:name="f22" draw:formula="?f21 * ?f5 / 61"/><draw:equation draw:name="f23" draw:formula="0 + 11414 - 11378"/><draw:equation draw:name="f24" draw:formula="?f23 * ?f5 / 61"/><draw:equation draw:name="f25" draw:formula="0 + 11415 - 11378"/><draw:equation draw:name="f26" draw:formula="?f25 * ?f5 / 61"/><draw:equation draw:name="f27" draw:formula="0 + 11416 - 11378"/><draw:equation draw:name="f28" draw:formula="?f27 * ?f5 / 61"/><draw:equation draw:name="f29" draw:formula="0 + 11417 - 11378"/><draw:equation draw:name="f30" draw:formula="?f29 * ?f5 / 61"/><draw:equation draw:name="f31" draw:formula="0 + 11418 - 11378"/><draw:equation draw:name="f32" draw:formula="?f31 * ?f5 / 61"/><draw:equation draw:name="f33" draw:formula="0 + 11419 - 11378"/><draw:equation draw:name="f34" draw:formula="?f33 * ?f5 / 61"/><draw:equation draw:name="f35" draw:formula="0 + 11420 - 11378"/><draw:equation draw:name="f36" draw:formula="?f35 * ?f5 / 61"/><draw:equation draw:name="f37" draw:formula="0 + 11421 - 11378"/><draw:equation draw:name="f38" draw:formula="?f37 * ?f5 / 61"/><draw:equation draw:name="f39" draw:formula="0 + 11422 - 11378"/><draw:equation draw:name="f40" draw:formula="?f39 * ?f5 / 61"/><draw:equation draw:name="f41" draw:formula="0 + 11423 - 11378"/><draw:equation draw:name="f42" draw:formula="?f41 * ?f5 / 61"/><draw:equation draw:name="f43" draw:formula="0 + 11424 - 11378"/><draw:equation draw:name="f44" draw:formula="?f43 * ?f5 / 61"/><draw:equation draw:name="f45" draw:formula="0 + 11425 - 11378"/><draw:equation draw:name="f46" draw:formula="?f45 * ?f5 / 61"/><draw:equation draw:name="f47" draw:formula="0 + 11427 - 11378"/><draw:equation draw:name="f48" draw:formula="?f47 * ?f5 / 61"/><draw:equation draw:name="f49" draw:formula="0 + 11428 - 11378"/><draw:equation draw:name="f50" draw:formula="?f49 * ?f5 / 61"/><draw:equation draw:name="f51" draw:formula="0 + 11429 - 11378"/><draw:equation draw:name="f52" draw:formula="?f51 * ?f5 / 61"/><draw:equation draw:name="f53" draw:formula="0 + 11431 - 11378"/><draw:equation draw:name="f54" draw:formula="?f53 * ?f5 / 61"/><draw:equation draw:name="f55" draw:formula="0 + 11432 - 11378"/><draw:equation draw:name="f56" draw:formula="?f55 * ?f5 / 61"/><draw:equation draw:name="f57" draw:formula="0 + 11434 - 11378"/><draw:equation draw:name="f58" draw:formula="?f57 * ?f5 / 61"/><draw:equation draw:name="f59" draw:formula="0 + 11436 - 11378"/><draw:equation draw:name="f60" draw:formula="?f59 * ?f5 / 61"/><draw:equation draw:name="f61" draw:formula="0 + 11437 - 11378"/><draw:equation draw:name="f62" draw:formula="?f61 * ?f5 / 61"/><draw:equation draw:name="f63" draw:formula="0 + 11439 - 11378"/><draw:equation draw:name="f64" draw:formula="?f63 * ?f5 / 61"/><draw:equation draw:name="f65" draw:formula="0 + 11441 - 11378"/><draw:equation draw:name="f66" draw:formula="?f65 * ?f5 / 61"/><draw:equation draw:name="f67" draw:formula="0 + 11443 - 11378"/><draw:equation draw:name="f68" draw:formula="?f67 * ?f5 / 61"/><draw:equation draw:name="f69" draw:formula="0 + 11445 - 11378"/><draw:equation draw:name="f70" draw:formula="?f69 * ?f5 / 61"/><draw:equation draw:name="f71" draw:formula="0 + 11447 - 11378"/><draw:equation draw:name="f72" draw:formula="?f71 * ?f5 / 61"/><draw:equation draw:name="f73" draw:formula="0 + 11449 - 11378"/><draw:equation draw:name="f74" draw:formula="?f73 * ?f5 / 61"/><draw:equation draw:name="f75" draw:formula="?f9 / ?f6"/><draw:equation draw:name="f76" draw:formula="?f10 / ?f7"/><draw:equation draw:name="f77" draw:formula="?f12 / ?f6"/><draw:equation draw:name="f78" draw:formula="?f14 / ?f6"/><draw:equation draw:name="f79" draw:formula="?f16 / ?f6"/><draw:equation draw:name="f80" draw:formula="?f18 / ?f6"/><draw:equation draw:name="f81" draw:formula="?f20 / ?f6"/><draw:equation draw:name="f82" draw:formula="?f22 / ?f6"/><draw:equation draw:name="f83" draw:formula="?f24 / ?f6"/><draw:equation draw:name="f84" draw:formula="?f26 / ?f6"/><draw:equation draw:name="f85" draw:formula="?f28 / ?f6"/><draw:equation draw:name="f86" draw:formula="?f30 / ?f6"/><draw:equation draw:name="f87" draw:formula="?f32 / ?f6"/><draw:equation draw:name="f88" draw:formula="?f34 / ?f6"/><draw:equation draw:name="f89" draw:formula="?f36 / ?f6"/><draw:equation draw:name="f90" draw:formula="?f38 / ?f6"/><draw:equation draw:name="f91" draw:formula="?f40 / ?f6"/><draw:equation draw:name="f92" draw:formula="?f42 / ?f6"/><draw:equation draw:name="f93" draw:formula="?f44 / ?f6"/><draw:equation draw:name="f94" draw:formula="?f46 / ?f6"/><draw:equation draw:name="f95" draw:formula="?f48 / ?f6"/><draw:equation draw:name="f96" draw:formula="?f50 / ?f6"/><draw:equation draw:name="f97" draw:formula="?f52 / ?f6"/><draw:equation draw:name="f98" draw:formula="?f54 / ?f6"/><draw:equation draw:name="f99" draw:formula="?f56 / ?f6"/><draw:equation draw:name="f100" draw:formula="?f58 / ?f6"/><draw:equation draw:name="f101" draw:formula="?f60 / ?f6"/><draw:equation draw:name="f102" draw:formula="?f62 / ?f6"/><draw:equation draw:name="f103" draw:formula="?f64 / ?f6"/><draw:equation draw:name="f104" draw:formula="?f66 / ?f6"/><draw:equation draw:name="f105" draw:formula="?f68 / ?f6"/><draw:equation draw:name="f106" draw:formula="?f70 / ?f6"/><draw:equation draw:name="f107" draw:formula="?f72 / ?f6"/><draw:equation draw:name="f108" draw:formula="?f74 / ?f6"/><draw:equation draw:name="f109" draw:formula="0 / ?f6"/><draw:equation draw:name="f110" draw:formula="?f1 / ?f6"/><draw:equation draw:name="f111" draw:formula="0 / ?f7"/><draw:equation draw:name="f112" draw:formula="?f3 / ?f7"/></draw:enhanced-geometry></draw:custom-shape></text:span><text:span text:style-name="T11"><draw:custom-shape svg:x="7.90139in" svg:y="1.8875in" svg:width="0.05278in" svg:height="0.03889in" draw:id="id9" draw:style-name="a9" draw:name="Group 100"><svg:title/><svg:desc/><draw:enhanced-geometry draw:type="non-primitive" svg:viewBox="0 0 61 41" draw:enhanced-path="M 29 40 L 29 40 30 40 31 40 32 40 33 40 34 40 35 40 36 40 37 40 38 40 39 40 40 40 41 40 42 40 43 40 44 40 45 40 46 40 47 40 48 40 49 40 50 40 51 40 52 40 53 40 54 40 55 40 56 40 57 40 58 40 59 40 60 40 61 40 62 40 63 40 64 40 65 40 66 40 67 40 68 40 69 40 70 40 71 40 72 40 N" draw:text-areas="?f109 ?f111 ?f110 ?f112" draw:glue-points="?f75 ?f76 ?f75 ?f76 ?f75 ?f76 ?f75 ?f76 ?f75 ?f76 ?f75 ?f76 ?f75 ?f76 ?f75 ?f76 ?f75 ?f76 ?f75 ?f76 ?f75 ?f76 ?f75 ?f76 ?f75 ?f76 ?f75 ?f76 ?f75 ?f76 ?f75 ?f76 ?f77 ?f76 ?f77 ?f76 ?f77 ?f76 ?f77 ?f76 ?f77 ?f76 ?f78 ?f76 ?f78 ?f76 ?f78 ?f76 ?f79 ?f76 ?f79 ?f76 ?f79 ?f76 ?f80 ?f76 ?f80 ?f76 ?f81 ?f76 ?f81 ?f76 ?f82 ?f76 ?f82 ?f76 ?f83 ?f76 ?f84 ?f76 ?f84 ?f76 ?f85 ?f76 ?f86 ?f76 ?f87 ?f76 ?f88 ?f76 ?f89 ?f76 ?f90 ?f76 ?f91 ?f76 ?f92 ?f76 ?f93 ?f76 ?f94 ?f76 ?f95 ?f76 ?f96 ?f76 ?f97 ?f76 ?f98 ?f76 ?f99 ?f76 ?f100 ?f76 ?f101 ?f76 ?f102 ?f76 ?f103 ?f76 ?f104 ?f76 ?f105 ?f76 ?f106 ?f76 ?f107 ?f76 ?f108 ?f76" draw:glue-point-leaving-directions="-90, -90, -90, -90, -90, -90, -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1"/><draw:equation draw:name="f7" draw:formula="?f4 / 41"/><draw:equation draw:name="f8" draw:formula="0 + 11407 - 11378"/><draw:equation draw:name="f9" draw:formula="?f8 * ?f5 / 61"/><draw:equation draw:name="f10" draw:formula="2758 * ?f4 / 41"/><draw:equation draw:name="f11" draw:formula="0 + 11408 - 11378"/><draw:equation draw:name="f12" draw:formula="?f11 * ?f5 / 61"/><draw:equation draw:name="f13" draw:formula="0 + 11409 - 11378"/><draw:equation draw:name="f14" draw:formula="?f13 * ?f5 / 61"/><draw:equation draw:name="f15" draw:formula="0 + 11410 - 11378"/><draw:equation draw:name="f16" draw:formula="?f15 * ?f5 / 61"/><draw:equation draw:name="f17" draw:formula="0 + 11411 - 11378"/><draw:equation draw:name="f18" draw:formula="?f17 * ?f5 / 61"/><draw:equation draw:name="f19" draw:formula="0 + 11412 - 11378"/><draw:equation draw:name="f20" draw:formula="?f19 * ?f5 / 61"/><draw:equation draw:name="f21" draw:formula="0 + 11413 - 11378"/><draw:equation draw:name="f22" draw:formula="?f21 * ?f5 / 61"/><draw:equation draw:name="f23" draw:formula="0 + 11414 - 11378"/><draw:equation draw:name="f24" draw:formula="?f23 * ?f5 / 61"/><draw:equation draw:name="f25" draw:formula="0 + 11415 - 11378"/><draw:equation draw:name="f26" draw:formula="?f25 * ?f5 / 61"/><draw:equation draw:name="f27" draw:formula="0 + 11416 - 11378"/><draw:equation draw:name="f28" draw:formula="?f27 * ?f5 / 61"/><draw:equation draw:name="f29" draw:formula="0 + 11417 - 11378"/><draw:equation draw:name="f30" draw:formula="?f29 * ?f5 / 61"/><draw:equation draw:name="f31" draw:formula="0 + 11418 - 11378"/><draw:equation draw:name="f32" draw:formula="?f31 * ?f5 / 61"/><draw:equation draw:name="f33" draw:formula="0 + 11419 - 11378"/><draw:equation draw:name="f34" draw:formula="?f33 * ?f5 / 61"/><draw:equation draw:name="f35" draw:formula="0 + 11420 - 11378"/><draw:equation draw:name="f36" draw:formula="?f35 * ?f5 / 61"/><draw:equation draw:name="f37" draw:formula="0 + 11421 - 11378"/><draw:equation draw:name="f38" draw:formula="?f37 * ?f5 / 61"/><draw:equation draw:name="f39" draw:formula="0 + 11422 - 11378"/><draw:equation draw:name="f40" draw:formula="?f39 * ?f5 / 61"/><draw:equation draw:name="f41" draw:formula="0 + 11423 - 11378"/><draw:equation draw:name="f42" draw:formula="?f41 * ?f5 / 61"/><draw:equation draw:name="f43" draw:formula="0 + 11424 - 11378"/><draw:equation draw:name="f44" draw:formula="?f43 * ?f5 / 61"/><draw:equation draw:name="f45" draw:formula="0 + 11425 - 11378"/><draw:equation draw:name="f46" draw:formula="?f45 * ?f5 / 61"/><draw:equation draw:name="f47" draw:formula="0 + 11427 - 11378"/><draw:equation draw:name="f48" draw:formula="?f47 * ?f5 / 61"/><draw:equation draw:name="f49" draw:formula="0 + 11428 - 11378"/><draw:equation draw:name="f50" draw:formula="?f49 * ?f5 / 61"/><draw:equation draw:name="f51" draw:formula="0 + 11429 - 11378"/><draw:equation draw:name="f52" draw:formula="?f51 * ?f5 / 61"/><draw:equation draw:name="f53" draw:formula="0 + 11431 - 11378"/><draw:equation draw:name="f54" draw:formula="?f53 * ?f5 / 61"/><draw:equation draw:name="f55" draw:formula="0 + 11432 - 11378"/><draw:equation draw:name="f56" draw:formula="?f55 * ?f5 / 61"/><draw:equation draw:name="f57" draw:formula="0 + 11434 - 11378"/><draw:equation draw:name="f58" draw:formula="?f57 * ?f5 / 61"/><draw:equation draw:name="f59" draw:formula="0 + 11436 - 11378"/><draw:equation draw:name="f60" draw:formula="?f59 * ?f5 / 61"/><draw:equation draw:name="f61" draw:formula="0 + 11437 - 11378"/><draw:equation draw:name="f62" draw:formula="?f61 * ?f5 / 61"/><draw:equation draw:name="f63" draw:formula="0 + 11439 - 11378"/><draw:equation draw:name="f64" draw:formula="?f63 * ?f5 / 61"/><draw:equation draw:name="f65" draw:formula="0 + 11441 - 11378"/><draw:equation draw:name="f66" draw:formula="?f65 * ?f5 / 61"/><draw:equation draw:name="f67" draw:formula="0 + 11443 - 11378"/><draw:equation draw:name="f68" draw:formula="?f67 * ?f5 / 61"/><draw:equation draw:name="f69" draw:formula="0 + 11445 - 11378"/><draw:equation draw:name="f70" draw:formula="?f69 * ?f5 / 61"/><draw:equation draw:name="f71" draw:formula="0 + 11447 - 11378"/><draw:equation draw:name="f72" draw:formula="?f71 * ?f5 / 61"/><draw:equation draw:name="f73" draw:formula="0 + 11449 - 11378"/><draw:equation draw:name="f74" draw:formula="?f73 * ?f5 / 61"/><draw:equation draw:name="f75" draw:formula="?f9 / ?f6"/><draw:equation draw:name="f76" draw:formula="?f10 / ?f7"/><draw:equation draw:name="f77" draw:formula="?f12 / ?f6"/><draw:equation draw:name="f78" draw:formula="?f14 / ?f6"/><draw:equation draw:name="f79" draw:formula="?f16 / ?f6"/><draw:equation draw:name="f80" draw:formula="?f18 / ?f6"/><draw:equation draw:name="f81" draw:formula="?f20 / ?f6"/><draw:equation draw:name="f82" draw:formula="?f22 / ?f6"/><draw:equation draw:name="f83" draw:formula="?f24 / ?f6"/><draw:equation draw:name="f84" draw:formula="?f26 / ?f6"/><draw:equation draw:name="f85" draw:formula="?f28 / ?f6"/><draw:equation draw:name="f86" draw:formula="?f30 / ?f6"/><draw:equation draw:name="f87" draw:formula="?f32 / ?f6"/><draw:equation draw:name="f88" draw:formula="?f34 / ?f6"/><draw:equation draw:name="f89" draw:formula="?f36 / ?f6"/><draw:equation draw:name="f90" draw:formula="?f38 / ?f6"/><draw:equation draw:name="f91" draw:formula="?f40 / ?f6"/><draw:equation draw:name="f92" draw:formula="?f42 / ?f6"/><draw:equation draw:name="f93" draw:formula="?f44 / ?f6"/><draw:equation draw:name="f94" draw:formula="?f46 / ?f6"/><draw:equation draw:name="f95" draw:formula="?f48 / ?f6"/><draw:equation draw:name="f96" draw:formula="?f50 / ?f6"/><draw:equation draw:name="f97" draw:formula="?f52 / ?f6"/><draw:equation draw:name="f98" draw:formula="?f54 / ?f6"/><draw:equation draw:name="f99" draw:formula="?f56 / ?f6"/><draw:equation draw:name="f100" draw:formula="?f58 / ?f6"/><draw:equation draw:name="f101" draw:formula="?f60 / ?f6"/><draw:equation draw:name="f102" draw:formula="?f62 / ?f6"/><draw:equation draw:name="f103" draw:formula="?f64 / ?f6"/><draw:equation draw:name="f104" draw:formula="?f66 / ?f6"/><draw:equation draw:name="f105" draw:formula="?f68 / ?f6"/><draw:equation draw:name="f106" draw:formula="?f70 / ?f6"/><draw:equation draw:name="f107" draw:formula="?f72 / ?f6"/><draw:equation draw:name="f108" draw:formula="?f74 / ?f6"/><draw:equation draw:name="f109" draw:formula="0 / ?f6"/><draw:equation draw:name="f110" draw:formula="?f1 / ?f6"/><draw:equation draw:name="f111" draw:formula="0 / ?f7"/><draw:equation draw:name="f112" draw:formula="?f3 / ?f7"/></draw:enhanced-geometry></draw:custom-shape></text:span><text:span text:style-name="T12"><draw:custom-shape svg:x="7.90139in" svg:y="2.31806in" svg:width="0.05278in" svg:height="0.025in" draw:id="id10" draw:style-name="a10" draw:name="Group 98"><svg:title/><svg:desc/><draw:enhanced-geometry draw:type="non-primitive" svg:viewBox="0 0 61 21" draw:enhanced-path="M 29 29 L 29 29 30 29 31 29 32 29 33 29 34 29 35 29 36 29 37 29 38 29 39 29 40 29 41 29 42 29 43 29 44 29 45 29 46 29 47 29 48 29 49 29 50 29 51 29 52 29 53 29 54 29 55 29 56 29 57 29 58 29 59 29 60 29 61 29 62 29 63 29 64 29 65 29 66 29 67 29 68 29 69 29 70 29 71 29 72 29 N" draw:text-areas="?f109 ?f111 ?f110 ?f112" draw:glue-points="?f75 ?f76 ?f75 ?f76 ?f75 ?f76 ?f75 ?f76 ?f75 ?f76 ?f75 ?f76 ?f75 ?f76 ?f75 ?f76 ?f75 ?f76 ?f75 ?f76 ?f75 ?f76 ?f75 ?f76 ?f75 ?f76 ?f75 ?f76 ?f75 ?f76 ?f75 ?f76 ?f77 ?f76 ?f77 ?f76 ?f77 ?f76 ?f77 ?f76 ?f77 ?f76 ?f78 ?f76 ?f78 ?f76 ?f78 ?f76 ?f79 ?f76 ?f79 ?f76 ?f79 ?f76 ?f80 ?f76 ?f80 ?f76 ?f81 ?f76 ?f81 ?f76 ?f82 ?f76 ?f82 ?f76 ?f83 ?f76 ?f84 ?f76 ?f84 ?f76 ?f85 ?f76 ?f86 ?f76 ?f87 ?f76 ?f88 ?f76 ?f89 ?f76 ?f90 ?f76 ?f91 ?f76 ?f92 ?f76 ?f93 ?f76 ?f94 ?f76 ?f95 ?f76 ?f96 ?f76 ?f97 ?f76 ?f98 ?f76 ?f99 ?f76 ?f100 ?f76 ?f101 ?f76 ?f102 ?f76 ?f103 ?f76 ?f104 ?f76 ?f105 ?f76 ?f106 ?f76 ?f107 ?f76 ?f108 ?f76" draw:glue-point-leaving-directions="-90, -90, -90, -90, -90, -90, -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1"/><draw:equation draw:name="f7" draw:formula="?f4 / 21"/><draw:equation draw:name="f8" draw:formula="0 + 11407 - 11378"/><draw:equation draw:name="f9" draw:formula="?f8 * ?f5 / 61"/><draw:equation draw:name="f10" draw:formula="3367 * ?f4 / 21"/><draw:equation draw:name="f11" draw:formula="0 + 11408 - 11378"/><draw:equation draw:name="f12" draw:formula="?f11 * ?f5 / 61"/><draw:equation draw:name="f13" draw:formula="0 + 11409 - 11378"/><draw:equation draw:name="f14" draw:formula="?f13 * ?f5 / 61"/><draw:equation draw:name="f15" draw:formula="0 + 11410 - 11378"/><draw:equation draw:name="f16" draw:formula="?f15 * ?f5 / 61"/><draw:equation draw:name="f17" draw:formula="0 + 11411 - 11378"/><draw:equation draw:name="f18" draw:formula="?f17 * ?f5 / 61"/><draw:equation draw:name="f19" draw:formula="0 + 11412 - 11378"/><draw:equation draw:name="f20" draw:formula="?f19 * ?f5 / 61"/><draw:equation draw:name="f21" draw:formula="0 + 11413 - 11378"/><draw:equation draw:name="f22" draw:formula="?f21 * ?f5 / 61"/><draw:equation draw:name="f23" draw:formula="0 + 11414 - 11378"/><draw:equation draw:name="f24" draw:formula="?f23 * ?f5 / 61"/><draw:equation draw:name="f25" draw:formula="0 + 11415 - 11378"/><draw:equation draw:name="f26" draw:formula="?f25 * ?f5 / 61"/><draw:equation draw:name="f27" draw:formula="0 + 11416 - 11378"/><draw:equation draw:name="f28" draw:formula="?f27 * ?f5 / 61"/><draw:equation draw:name="f29" draw:formula="0 + 11417 - 11378"/><draw:equation draw:name="f30" draw:formula="?f29 * ?f5 / 61"/><draw:equation draw:name="f31" draw:formula="0 + 11418 - 11378"/><draw:equation draw:name="f32" draw:formula="?f31 * ?f5 / 61"/><draw:equation draw:name="f33" draw:formula="0 + 11419 - 11378"/><draw:equation draw:name="f34" draw:formula="?f33 * ?f5 / 61"/><draw:equation draw:name="f35" draw:formula="0 + 11420 - 11378"/><draw:equation draw:name="f36" draw:formula="?f35 * ?f5 / 61"/><draw:equation draw:name="f37" draw:formula="0 + 11421 - 11378"/><draw:equation draw:name="f38" draw:formula="?f37 * ?f5 / 61"/><draw:equation draw:name="f39" draw:formula="0 + 11422 - 11378"/><draw:equation draw:name="f40" draw:formula="?f39 * ?f5 / 61"/><draw:equation draw:name="f41" draw:formula="0 + 11423 - 11378"/><draw:equation draw:name="f42" draw:formula="?f41 * ?f5 / 61"/><draw:equation draw:name="f43" draw:formula="0 + 11424 - 11378"/><draw:equation draw:name="f44" draw:formula="?f43 * ?f5 / 61"/><draw:equation draw:name="f45" draw:formula="0 + 11425 - 11378"/><draw:equation draw:name="f46" draw:formula="?f45 * ?f5 / 61"/><draw:equation draw:name="f47" draw:formula="0 + 11427 - 11378"/><draw:equation draw:name="f48" draw:formula="?f47 * ?f5 / 61"/><draw:equation draw:name="f49" draw:formula="0 + 11428 - 11378"/><draw:equation draw:name="f50" draw:formula="?f49 * ?f5 / 61"/><draw:equation draw:name="f51" draw:formula="0 + 11429 - 11378"/><draw:equation draw:name="f52" draw:formula="?f51 * ?f5 / 61"/><draw:equation draw:name="f53" draw:formula="0 + 11431 - 11378"/><draw:equation draw:name="f54" draw:formula="?f53 * ?f5 / 61"/><draw:equation draw:name="f55" draw:formula="0 + 11432 - 11378"/><draw:equation draw:name="f56" draw:formula="?f55 * ?f5 / 61"/><draw:equation draw:name="f57" draw:formula="0 + 11434 - 11378"/><draw:equation draw:name="f58" draw:formula="?f57 * ?f5 / 61"/><draw:equation draw:name="f59" draw:formula="0 + 11436 - 11378"/><draw:equation draw:name="f60" draw:formula="?f59 * ?f5 / 61"/><draw:equation draw:name="f61" draw:formula="0 + 11437 - 11378"/><draw:equation draw:name="f62" draw:formula="?f61 * ?f5 / 61"/><draw:equation draw:name="f63" draw:formula="0 + 11439 - 11378"/><draw:equation draw:name="f64" draw:formula="?f63 * ?f5 / 61"/><draw:equation draw:name="f65" draw:formula="0 + 11441 - 11378"/><draw:equation draw:name="f66" draw:formula="?f65 * ?f5 / 61"/><draw:equation draw:name="f67" draw:formula="0 + 11443 - 11378"/><draw:equation draw:name="f68" draw:formula="?f67 * ?f5 / 61"/><draw:equation draw:name="f69" draw:formula="0 + 11445 - 11378"/><draw:equation draw:name="f70" draw:formula="?f69 * ?f5 / 61"/><draw:equation draw:name="f71" draw:formula="0 + 11447 - 11378"/><draw:equation draw:name="f72" draw:formula="?f71 * ?f5 / 61"/><draw:equation draw:name="f73" draw:formula="0 + 11449 - 11378"/><draw:equation draw:name="f74" draw:formula="?f73 * ?f5 / 61"/><draw:equation draw:name="f75" draw:formula="?f9 / ?f6"/><draw:equation draw:name="f76" draw:formula="?f10 / ?f7"/><draw:equation draw:name="f77" draw:formula="?f12 / ?f6"/><draw:equation draw:name="f78" draw:formula="?f14 / ?f6"/><draw:equation draw:name="f79" draw:formula="?f16 / ?f6"/><draw:equation draw:name="f80" draw:formula="?f18 / ?f6"/><draw:equation draw:name="f81" draw:formula="?f20 / ?f6"/><draw:equation draw:name="f82" draw:formula="?f22 / ?f6"/><draw:equation draw:name="f83" draw:formula="?f24 / ?f6"/><draw:equation draw:name="f84" draw:formula="?f26 / ?f6"/><draw:equation draw:name="f85" draw:formula="?f28 / ?f6"/><draw:equation draw:name="f86" draw:formula="?f30 / ?f6"/><draw:equation draw:name="f87" draw:formula="?f32 / ?f6"/><draw:equation draw:name="f88" draw:formula="?f34 / ?f6"/><draw:equation draw:name="f89" draw:formula="?f36 / ?f6"/><draw:equation draw:name="f90" draw:formula="?f38 / ?f6"/><draw:equation draw:name="f91" draw:formula="?f40 / ?f6"/><draw:equation draw:name="f92" draw:formula="?f42 / ?f6"/><draw:equation draw:name="f93" draw:formula="?f44 / ?f6"/><draw:equation draw:name="f94" draw:formula="?f46 / ?f6"/><draw:equation draw:name="f95" draw:formula="?f48 / ?f6"/><draw:equation draw:name="f96" draw:formula="?f50 / ?f6"/><draw:equation draw:name="f97" draw:formula="?f52 / ?f6"/><draw:equation draw:name="f98" draw:formula="?f54 / ?f6"/><draw:equation draw:name="f99" draw:formula="?f56 / ?f6"/><draw:equation draw:name="f100" draw:formula="?f58 / ?f6"/><draw:equation draw:name="f101" draw:formula="?f60 / ?f6"/><draw:equation draw:name="f102" draw:formula="?f62 / ?f6"/><draw:equation draw:name="f103" draw:formula="?f64 / ?f6"/><draw:equation draw:name="f104" draw:formula="?f66 / ?f6"/><draw:equation draw:name="f105" draw:formula="?f68 / ?f6"/><draw:equation draw:name="f106" draw:formula="?f70 / ?f6"/><draw:equation draw:name="f107" draw:formula="?f72 / ?f6"/><draw:equation draw:name="f108" draw:formula="?f74 / ?f6"/><draw:equation draw:name="f109" draw:formula="0 / ?f6"/><draw:equation draw:name="f110" draw:formula="?f1 / ?f6"/><draw:equation draw:name="f111" draw:formula="0 / ?f7"/><draw:equation draw:name="f112" draw:formula="?f3 / ?f7"/></draw:enhanced-geometry></draw:custom-shape></text:span><text:span text:style-name="T13"><draw:custom-shape svg:x="0.31806in" svg:y="2.48472in" svg:width="0.05278in" svg:height="0.03889in" draw:id="id11" draw:style-name="a11" draw:name="Group 96"><svg:title/><svg:desc/><draw:enhanced-geometry draw:type="non-primitive" svg:viewBox="0 0 61 41" draw:enhanced-path="M 31 39 L 31 39 32 39 33 39 34 39 35 39 36 39 37 39 38 39 39 39 40 39 41 39 42 39 43 39 44 39 45 39 46 39 47 39 48 39 49 39 50 39 51 39 52 39 53 39 54 39 55 39 56 39 57 39 58 39 59 39 60 39 61 39 62 39 63 39 64 39 65 39 66 39 67 39 68 39 69 39 70 39 71 39 72 39 73 39 74 39 N" draw:text-areas="?f109 ?f111 ?f110 ?f112" draw:glue-points="?f75 ?f76 ?f75 ?f76 ?f75 ?f76 ?f75 ?f76 ?f75 ?f76 ?f75 ?f76 ?f75 ?f76 ?f75 ?f76 ?f75 ?f76 ?f75 ?f76 ?f75 ?f76 ?f75 ?f76 ?f75 ?f76 ?f77 ?f76 ?f77 ?f76 ?f77 ?f76 ?f77 ?f76 ?f77 ?f76 ?f77 ?f76 ?f78 ?f76 ?f78 ?f76 ?f78 ?f76 ?f78 ?f76 ?f79 ?f76 ?f79 ?f76 ?f79 ?f76 ?f80 ?f76 ?f80 ?f76 ?f81 ?f76 ?f81 ?f76 ?f82 ?f76 ?f82 ?f76 ?f83 ?f76 ?f83 ?f76 ?f84 ?f76 ?f85 ?f76 ?f86 ?f76 ?f86 ?f76 ?f87 ?f76 ?f88 ?f76 ?f89 ?f76 ?f90 ?f76 ?f91 ?f76 ?f92 ?f76 ?f93 ?f76 ?f94 ?f76 ?f95 ?f76 ?f96 ?f76 ?f97 ?f76 ?f98 ?f76 ?f99 ?f76 ?f100 ?f76 ?f101 ?f76 ?f102 ?f76 ?f103 ?f76 ?f104 ?f76 ?f105 ?f76 ?f106 ?f76 ?f107 ?f76 ?f108 ?f76" draw:glue-point-leaving-directions="-90, -90, -90, -90, -90, -90, -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1"/><draw:equation draw:name="f7" draw:formula="?f4 / 41"/><draw:equation draw:name="f8" draw:formula="0 + 489 - 458"/><draw:equation draw:name="f9" draw:formula="?f8 * ?f5 / 61"/><draw:equation draw:name="f10" draw:formula="3617 * ?f4 / 41"/><draw:equation draw:name="f11" draw:formula="0 + 490 - 458"/><draw:equation draw:name="f12" draw:formula="?f11 * ?f5 / 61"/><draw:equation draw:name="f13" draw:formula="0 + 491 - 458"/><draw:equation draw:name="f14" draw:formula="?f13 * ?f5 / 61"/><draw:equation draw:name="f15" draw:formula="0 + 492 - 458"/><draw:equation draw:name="f16" draw:formula="?f15 * ?f5 / 61"/><draw:equation draw:name="f17" draw:formula="0 + 493 - 458"/><draw:equation draw:name="f18" draw:formula="?f17 * ?f5 / 61"/><draw:equation draw:name="f19" draw:formula="0 + 494 - 458"/><draw:equation draw:name="f20" draw:formula="?f19 * ?f5 / 61"/><draw:equation draw:name="f21" draw:formula="0 + 495 - 458"/><draw:equation draw:name="f22" draw:formula="?f21 * ?f5 / 61"/><draw:equation draw:name="f23" draw:formula="0 + 496 - 458"/><draw:equation draw:name="f24" draw:formula="?f23 * ?f5 / 61"/><draw:equation draw:name="f25" draw:formula="0 + 497 - 458"/><draw:equation draw:name="f26" draw:formula="?f25 * ?f5 / 61"/><draw:equation draw:name="f27" draw:formula="0 + 498 - 458"/><draw:equation draw:name="f28" draw:formula="?f27 * ?f5 / 61"/><draw:equation draw:name="f29" draw:formula="0 + 499 - 458"/><draw:equation draw:name="f30" draw:formula="?f29 * ?f5 / 61"/><draw:equation draw:name="f31" draw:formula="0 + 500 - 458"/><draw:equation draw:name="f32" draw:formula="?f31 * ?f5 / 61"/><draw:equation draw:name="f33" draw:formula="0 + 501 - 458"/><draw:equation draw:name="f34" draw:formula="?f33 * ?f5 / 61"/><draw:equation draw:name="f35" draw:formula="0 + 502 - 458"/><draw:equation draw:name="f36" draw:formula="?f35 * ?f5 / 61"/><draw:equation draw:name="f37" draw:formula="0 + 503 - 458"/><draw:equation draw:name="f38" draw:formula="?f37 * ?f5 / 61"/><draw:equation draw:name="f39" draw:formula="0 + 504 - 458"/><draw:equation draw:name="f40" draw:formula="?f39 * ?f5 / 61"/><draw:equation draw:name="f41" draw:formula="0 + 505 - 458"/><draw:equation draw:name="f42" draw:formula="?f41 * ?f5 / 61"/><draw:equation draw:name="f43" draw:formula="0 + 507 - 458"/><draw:equation draw:name="f44" draw:formula="?f43 * ?f5 / 61"/><draw:equation draw:name="f45" draw:formula="0 + 508 - 458"/><draw:equation draw:name="f46" draw:formula="?f45 * ?f5 / 61"/><draw:equation draw:name="f47" draw:formula="0 + 509 - 458"/><draw:equation draw:name="f48" draw:formula="?f47 * ?f5 / 61"/><draw:equation draw:name="f49" draw:formula="0 + 510 - 458"/><draw:equation draw:name="f50" draw:formula="?f49 * ?f5 / 61"/><draw:equation draw:name="f51" draw:formula="0 + 512 - 458"/><draw:equation draw:name="f52" draw:formula="?f51 * ?f5 / 61"/><draw:equation draw:name="f53" draw:formula="0 + 513 - 458"/><draw:equation draw:name="f54" draw:formula="?f53 * ?f5 / 61"/><draw:equation draw:name="f55" draw:formula="0 + 515 - 458"/><draw:equation draw:name="f56" draw:formula="?f55 * ?f5 / 61"/><draw:equation draw:name="f57" draw:formula="0 + 516 - 458"/><draw:equation draw:name="f58" draw:formula="?f57 * ?f5 / 61"/><draw:equation draw:name="f59" draw:formula="0 + 518 - 458"/><draw:equation draw:name="f60" draw:formula="?f59 * ?f5 / 61"/><draw:equation draw:name="f61" draw:formula="0 + 520 - 458"/><draw:equation draw:name="f62" draw:formula="?f61 * ?f5 / 61"/><draw:equation draw:name="f63" draw:formula="0 + 521 - 458"/><draw:equation draw:name="f64" draw:formula="?f63 * ?f5 / 61"/><draw:equation draw:name="f65" draw:formula="0 + 523 - 458"/><draw:equation draw:name="f66" draw:formula="?f65 * ?f5 / 61"/><draw:equation draw:name="f67" draw:formula="0 + 525 - 458"/><draw:equation draw:name="f68" draw:formula="?f67 * ?f5 / 61"/><draw:equation draw:name="f69" draw:formula="0 + 527 - 458"/><draw:equation draw:name="f70" draw:formula="?f69 * ?f5 / 61"/><draw:equation draw:name="f71" draw:formula="0 + 529 - 458"/><draw:equation draw:name="f72" draw:formula="?f71 * ?f5 / 61"/><draw:equation draw:name="f73" draw:formula="0 + 531 - 458"/><draw:equation draw:name="f74" draw:formula="?f73 * ?f5 / 61"/><draw:equation draw:name="f75" draw:formula="?f9 / ?f6"/><draw:equation draw:name="f76" draw:formula="?f10 / ?f7"/><draw:equation draw:name="f77" draw:formula="?f12 / ?f6"/><draw:equation draw:name="f78" draw:formula="?f14 / ?f6"/><draw:equation draw:name="f79" draw:formula="?f16 / ?f6"/><draw:equation draw:name="f80" draw:formula="?f18 / ?f6"/><draw:equation draw:name="f81" draw:formula="?f20 / ?f6"/><draw:equation draw:name="f82" draw:formula="?f22 / ?f6"/><draw:equation draw:name="f83" draw:formula="?f24 / ?f6"/><draw:equation draw:name="f84" draw:formula="?f26 / ?f6"/><draw:equation draw:name="f85" draw:formula="?f28 / ?f6"/><draw:equation draw:name="f86" draw:formula="?f30 / ?f6"/><draw:equation draw:name="f87" draw:formula="?f32 / ?f6"/><draw:equation draw:name="f88" draw:formula="?f34 / ?f6"/><draw:equation draw:name="f89" draw:formula="?f36 / ?f6"/><draw:equation draw:name="f90" draw:formula="?f38 / ?f6"/><draw:equation draw:name="f91" draw:formula="?f40 / ?f6"/><draw:equation draw:name="f92" draw:formula="?f42 / ?f6"/><draw:equation draw:name="f93" draw:formula="?f44 / ?f6"/><draw:equation draw:name="f94" draw:formula="?f46 / ?f6"/><draw:equation draw:name="f95" draw:formula="?f48 / ?f6"/><draw:equation draw:name="f96" draw:formula="?f50 / ?f6"/><draw:equation draw:name="f97" draw:formula="?f52 / ?f6"/><draw:equation draw:name="f98" draw:formula="?f54 / ?f6"/><draw:equation draw:name="f99" draw:formula="?f56 / ?f6"/><draw:equation draw:name="f100" draw:formula="?f58 / ?f6"/><draw:equation draw:name="f101" draw:formula="?f60 / ?f6"/><draw:equation draw:name="f102" draw:formula="?f62 / ?f6"/><draw:equation draw:name="f103" draw:formula="?f64 / ?f6"/><draw:equation draw:name="f104" draw:formula="?f66 / ?f6"/><draw:equation draw:name="f105" draw:formula="?f68 / ?f6"/><draw:equation draw:name="f106" draw:formula="?f70 / ?f6"/><draw:equation draw:name="f107" draw:formula="?f72 / ?f6"/><draw:equation draw:name="f108" draw:formula="?f74 / ?f6"/><draw:equation draw:name="f109" draw:formula="0 / ?f6"/><draw:equation draw:name="f110" draw:formula="?f1 / ?f6"/><draw:equation draw:name="f111" draw:formula="0 / ?f7"/><draw:equation draw:name="f112" draw:formula="?f3 / ?f7"/></draw:enhanced-geometry></draw:custom-shape></text:span><text:span text:style-name="T14"><draw:custom-shape svg:x="3.29028in" svg:y="2.48472in" svg:width="0.025in" svg:height="0.03889in" draw:id="id12" draw:style-name="a12" draw:name="Group 94"><svg:title/><svg:desc/><draw:enhanced-geometry draw:type="non-primitive" svg:viewBox="0 0 21 41" draw:enhanced-path="M 17 39 L 17 39 18 39 19 39 20 39 21 39 22 39 23 39 24 39 25 39 26 39 27 39 N" draw:text-areas="?f40 ?f42 ?f41 ?f43" draw:glue-points="?f29 ?f30 ?f29 ?f30 ?f29 ?f30 ?f29 ?f30 ?f29 ?f30 ?f29 ?f30 ?f29 ?f30 ?f29 ?f30 ?f29 ?f30 ?f29 ?f30 ?f29 ?f30 ?f29 ?f30 ?f29 ?f30 ?f29 ?f30 ?f29 ?f30 ?f29 ?f30 ?f29 ?f30 ?f29 ?f30 ?f29 ?f30 ?f29 ?f30 ?f29 ?f30 ?f29 ?f30 ?f29 ?f30 ?f29 ?f30 ?f31 ?f30 ?f31 ?f30 ?f31 ?f30 ?f31 ?f30 ?f31 ?f30 ?f31 ?f30 ?f31 ?f30 ?f31 ?f30 ?f31 ?f30 ?f32 ?f30 ?f32 ?f30 ?f32 ?f30 ?f32 ?f30 ?f32 ?f30 ?f32 ?f30 ?f33 ?f30 ?f33 ?f30 ?f33 ?f30 ?f33 ?f30 ?f34 ?f30 ?f34 ?f30 ?f34 ?f30 ?f34 ?f30 ?f35 ?f30 ?f35 ?f30 ?f35 ?f30 ?f36 ?f30 ?f36 ?f30 ?f36 ?f30 ?f37 ?f30 ?f37 ?f30 ?f37 ?f30 ?f38 ?f30 ?f38 ?f30 ?f39 ?f30 ?f39 ?f30" draw:glue-point-leaving-directions="-90, -90, -90, -90, -90, -90, -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draw:equation draw:name="f7" draw:formula="?f4 / 41"/><draw:equation draw:name="f8" draw:formula="0 + 4755 - 4738"/><draw:equation draw:name="f9" draw:formula="?f8 * ?f5 / 21"/><draw:equation draw:name="f10" draw:formula="3617 * ?f4 / 41"/><draw:equation draw:name="f11" draw:formula="0 + 4756 - 4738"/><draw:equation draw:name="f12" draw:formula="?f11 * ?f5 / 21"/><draw:equation draw:name="f13" draw:formula="0 + 4757 - 4738"/><draw:equation draw:name="f14" draw:formula="?f13 * ?f5 / 21"/><draw:equation draw:name="f15" draw:formula="0 + 4758 - 4738"/><draw:equation draw:name="f16" draw:formula="?f15 * ?f5 / 21"/><draw:equation draw:name="f17" draw:formula="0 + 4759 - 4738"/><draw:equation draw:name="f18" draw:formula="?f17 * ?f5 / 21"/><draw:equation draw:name="f19" draw:formula="0 + 4760 - 4738"/><draw:equation draw:name="f20" draw:formula="?f19 * ?f5 / 21"/><draw:equation draw:name="f21" draw:formula="0 + 4761 - 4738"/><draw:equation draw:name="f22" draw:formula="?f21 * ?f5 / 21"/><draw:equation draw:name="f23" draw:formula="0 + 4762 - 4738"/><draw:equation draw:name="f24" draw:formula="?f23 * ?f5 / 21"/><draw:equation draw:name="f25" draw:formula="0 + 4763 - 4738"/><draw:equation draw:name="f26" draw:formula="?f25 * ?f5 / 21"/><draw:equation draw:name="f27" draw:formula="0 + 4764 - 4738"/><draw:equation draw:name="f28" draw:formula="?f27 * ?f5 / 21"/><draw:equation draw:name="f29" draw:formula="?f9 / ?f6"/><draw:equation draw:name="f30" draw:formula="?f10 / ?f7"/><draw:equation draw:name="f31" draw:formula="?f12 / ?f6"/><draw:equation draw:name="f32" draw:formula="?f14 / ?f6"/><draw:equation draw:name="f33" draw:formula="?f16 / ?f6"/><draw:equation draw:name="f34" draw:formula="?f18 / ?f6"/><draw:equation draw:name="f35" draw:formula="?f20 / ?f6"/><draw:equation draw:name="f36" draw:formula="?f22 / ?f6"/><draw:equation draw:name="f37" draw:formula="?f24 / ?f6"/><draw:equation draw:name="f38" draw:formula="?f26 / ?f6"/><draw:equation draw:name="f39" draw:formula="?f28 / ?f6"/><draw:equation draw:name="f40" draw:formula="0 / ?f6"/><draw:equation draw:name="f41" draw:formula="?f1 / ?f6"/><draw:equation draw:name="f42" draw:formula="0 / ?f7"/><draw:equation draw:name="f43" draw:formula="?f3 / ?f7"/></draw:enhanced-geometry></draw:custom-shape></text:span><text:span text:style-name="T15"><draw:custom-shape svg:x="4.37361in" svg:y="2.48472in" svg:width="0.025in" svg:height="0.03889in" draw:id="id13" draw:style-name="a13" draw:name="Group 92"><svg:title/><svg:desc/><draw:enhanced-geometry draw:type="non-primitive" svg:viewBox="0 0 21 41" draw:enhanced-path="M 17 39 L 17 39 18 39 19 39 20 39 21 39 22 39 23 39 24 39 25 39 26 39 27 39 N" draw:text-areas="?f43 ?f45 ?f44 ?f46" draw:glue-points="?f31 ?f32 ?f31 ?f32 ?f31 ?f32 ?f31 ?f32 ?f31 ?f32 ?f31 ?f32 ?f31 ?f32 ?f31 ?f32 ?f31 ?f32 ?f31 ?f32 ?f31 ?f32 ?f31 ?f32 ?f31 ?f32 ?f31 ?f32 ?f31 ?f32 ?f31 ?f32 ?f31 ?f32 ?f33 ?f32 ?f33 ?f32 ?f33 ?f32 ?f33 ?f32 ?f33 ?f32 ?f33 ?f32 ?f33 ?f32 ?f33 ?f32 ?f33 ?f32 ?f33 ?f32 ?f33 ?f32 ?f33 ?f32 ?f33 ?f32 ?f34 ?f32 ?f34 ?f32 ?f34 ?f32 ?f34 ?f32 ?f34 ?f32 ?f34 ?f32 ?f34 ?f32 ?f35 ?f32 ?f35 ?f32 ?f35 ?f32 ?f35 ?f32 ?f35 ?f32 ?f36 ?f32 ?f36 ?f32 ?f36 ?f32 ?f36 ?f32 ?f37 ?f32 ?f37 ?f32 ?f37 ?f32 ?f38 ?f32 ?f38 ?f32 ?f38 ?f32 ?f39 ?f32 ?f39 ?f32 ?f39 ?f32 ?f40 ?f32 ?f40 ?f32 ?f41 ?f32 ?f41 ?f32 ?f42 ?f32" draw:glue-point-leaving-directions="-90, -90, -90, -90, -90, -90, -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draw:equation draw:name="f7" draw:formula="?f4 / 41"/><draw:equation draw:name="f8" draw:formula="0 + 6315 - 6298"/><draw:equation draw:name="f9" draw:formula="?f8 * ?f5 / 21"/><draw:equation draw:name="f10" draw:formula="3617 * ?f4 / 41"/><draw:equation draw:name="f11" draw:formula="0 + 6316 - 6298"/><draw:equation draw:name="f12" draw:formula="?f11 * ?f5 / 21"/><draw:equation draw:name="f13" draw:formula="0 + 6317 - 6298"/><draw:equation draw:name="f14" draw:formula="?f13 * ?f5 / 21"/><draw:equation draw:name="f15" draw:formula="0 + 6318 - 6298"/><draw:equation draw:name="f16" draw:formula="?f15 * ?f5 / 21"/><draw:equation draw:name="f17" draw:formula="0 + 6319 - 6298"/><draw:equation draw:name="f18" draw:formula="?f17 * ?f5 / 21"/><draw:equation draw:name="f19" draw:formula="0 + 6320 - 6298"/><draw:equation draw:name="f20" draw:formula="?f19 * ?f5 / 21"/><draw:equation draw:name="f21" draw:formula="0 + 6321 - 6298"/><draw:equation draw:name="f22" draw:formula="?f21 * ?f5 / 21"/><draw:equation draw:name="f23" draw:formula="0 + 6322 - 6298"/><draw:equation draw:name="f24" draw:formula="?f23 * ?f5 / 21"/><draw:equation draw:name="f25" draw:formula="0 + 6323 - 6298"/><draw:equation draw:name="f26" draw:formula="?f25 * ?f5 / 21"/><draw:equation draw:name="f27" draw:formula="0 + 6324 - 6298"/><draw:equation draw:name="f28" draw:formula="?f27 * ?f5 / 21"/><draw:equation draw:name="f29" draw:formula="0 + 6325 - 6298"/><draw:equation draw:name="f30" draw:formula="?f29 * ?f5 / 21"/><draw:equation draw:name="f31" draw:formula="?f9 / ?f6"/><draw:equation draw:name="f32" draw:formula="?f10 / ?f7"/><draw:equation draw:name="f33" draw:formula="?f12 / ?f6"/><draw:equation draw:name="f34" draw:formula="?f14 / ?f6"/><draw:equation draw:name="f35" draw:formula="?f16 / ?f6"/><draw:equation draw:name="f36" draw:formula="?f18 / ?f6"/><draw:equation draw:name="f37" draw:formula="?f20 / ?f6"/><draw:equation draw:name="f38" draw:formula="?f22 / ?f6"/><draw:equation draw:name="f39" draw:formula="?f24 / ?f6"/><draw:equation draw:name="f40" draw:formula="?f26 / ?f6"/><draw:equation draw:name="f41" draw:formula="?f28 / ?f6"/><draw:equation draw:name="f42" draw:formula="?f30 / ?f6"/><draw:equation draw:name="f43" draw:formula="0 / ?f6"/><draw:equation draw:name="f44" draw:formula="?f1 / ?f6"/><draw:equation draw:name="f45" draw:formula="0 / ?f7"/><draw:equation draw:name="f46" draw:formula="?f3 / ?f7"/></draw:enhanced-geometry></draw:custom-shape></text:span><text:span text:style-name="T16"><draw:custom-shape svg:x="5.24861in" svg:y="2.48472in" svg:width="0.03889in" svg:height="0.03889in" draw:id="id14" draw:style-name="a14" draw:name="Group 90"><svg:title/><svg:desc/><draw:enhanced-geometry draw:type="non-primitive" svg:viewBox="0 0 41 41" draw:enhanced-path="M 37 39 L 37 39 38 39 39 39 40 39 41 39 42 39 43 39 44 39 45 39 46 39 N" draw:text-areas="?f40 ?f42 ?f41 ?f43" draw:glue-points="?f29 ?f30 ?f29 ?f30 ?f29 ?f30 ?f29 ?f30 ?f29 ?f30 ?f29 ?f30 ?f29 ?f30 ?f29 ?f30 ?f29 ?f30 ?f29 ?f30 ?f29 ?f30 ?f29 ?f30 ?f29 ?f30 ?f29 ?f30 ?f29 ?f30 ?f29 ?f30 ?f29 ?f30 ?f29 ?f30 ?f29 ?f30 ?f29 ?f30 ?f29 ?f30 ?f29 ?f30 ?f29 ?f30 ?f29 ?f30 ?f29 ?f30 ?f29 ?f30 ?f29 ?f30 ?f29 ?f30 ?f31 ?f30 ?f31 ?f30 ?f31 ?f30 ?f31 ?f30 ?f31 ?f30 ?f31 ?f30 ?f31 ?f30 ?f31 ?f30 ?f32 ?f30 ?f32 ?f30 ?f32 ?f30 ?f32 ?f30 ?f32 ?f30 ?f33 ?f30 ?f33 ?f30 ?f33 ?f30 ?f33 ?f30 ?f34 ?f30 ?f34 ?f30 ?f34 ?f30 ?f35 ?f30 ?f35 ?f30 ?f35 ?f30 ?f36 ?f30 ?f36 ?f30 ?f36 ?f30 ?f37 ?f30 ?f37 ?f30 ?f38 ?f30 ?f38 ?f30 ?f38 ?f30 ?f39 ?f30" draw:glue-point-leaving-directions="-90, -90, -90, -90, -90, -90, -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draw:equation draw:name="f7" draw:formula="?f4 / 41"/><draw:equation draw:name="f8" draw:formula="0 + 7595 - 7558"/><draw:equation draw:name="f9" draw:formula="?f8 * ?f5 / 41"/><draw:equation draw:name="f10" draw:formula="3617 * ?f4 / 41"/><draw:equation draw:name="f11" draw:formula="0 + 7596 - 7558"/><draw:equation draw:name="f12" draw:formula="?f11 * ?f5 / 41"/><draw:equation draw:name="f13" draw:formula="0 + 7597 - 7558"/><draw:equation draw:name="f14" draw:formula="?f13 * ?f5 / 41"/><draw:equation draw:name="f15" draw:formula="0 + 7598 - 7558"/><draw:equation draw:name="f16" draw:formula="?f15 * ?f5 / 41"/><draw:equation draw:name="f17" draw:formula="0 + 7599 - 7558"/><draw:equation draw:name="f18" draw:formula="?f17 * ?f5 / 41"/><draw:equation draw:name="f19" draw:formula="0 + 7600 - 7558"/><draw:equation draw:name="f20" draw:formula="?f19 * ?f5 / 41"/><draw:equation draw:name="f21" draw:formula="0 + 7601 - 7558"/><draw:equation draw:name="f22" draw:formula="?f21 * ?f5 / 41"/><draw:equation draw:name="f23" draw:formula="0 + 7602 - 7558"/><draw:equation draw:name="f24" draw:formula="?f23 * ?f5 / 41"/><draw:equation draw:name="f25" draw:formula="0 + 7603 - 7558"/><draw:equation draw:name="f26" draw:formula="?f25 * ?f5 / 41"/><draw:equation draw:name="f27" draw:formula="0 + 7604 - 7558"/><draw:equation draw:name="f28" draw:formula="?f27 * ?f5 / 41"/><draw:equation draw:name="f29" draw:formula="?f9 / ?f6"/><draw:equation draw:name="f30" draw:formula="?f10 / ?f7"/><draw:equation draw:name="f31" draw:formula="?f12 / ?f6"/><draw:equation draw:name="f32" draw:formula="?f14 / ?f6"/><draw:equation draw:name="f33" draw:formula="?f16 / ?f6"/><draw:equation draw:name="f34" draw:formula="?f18 / ?f6"/><draw:equation draw:name="f35" draw:formula="?f20 / ?f6"/><draw:equation draw:name="f36" draw:formula="?f22 / ?f6"/><draw:equation draw:name="f37" draw:formula="?f24 / ?f6"/><draw:equation draw:name="f38" draw:formula="?f26 / ?f6"/><draw:equation draw:name="f39" draw:formula="?f28 / ?f6"/><draw:equation draw:name="f40" draw:formula="0 / ?f6"/><draw:equation draw:name="f41" draw:formula="?f1 / ?f6"/><draw:equation draw:name="f42" draw:formula="0 / ?f7"/><draw:equation draw:name="f43" draw:formula="?f3 / ?f7"/></draw:enhanced-geometry></draw:custom-shape></text:span><text:span text:style-name="T17"><draw:custom-shape svg:x="6.54028in" svg:y="2.48472in" svg:width="0.025in" svg:height="0.03889in" draw:id="id15" draw:style-name="a15" draw:name="Group 88"><svg:title/><svg:desc/><draw:enhanced-geometry draw:type="non-primitive" svg:viewBox="0 0 21 41" draw:enhanced-path="M 18 39 L 18 39 19 39 20 39 21 39 22 39 23 39 24 39 25 39 26 39 27 39 28 39 N" draw:text-areas="?f40 ?f42 ?f41 ?f43" draw:glue-points="?f29 ?f30 ?f29 ?f30 ?f29 ?f30 ?f29 ?f30 ?f29 ?f30 ?f29 ?f30 ?f29 ?f30 ?f29 ?f30 ?f29 ?f30 ?f29 ?f30 ?f29 ?f30 ?f29 ?f30 ?f29 ?f30 ?f29 ?f30 ?f29 ?f30 ?f29 ?f30 ?f29 ?f30 ?f29 ?f30 ?f29 ?f30 ?f29 ?f30 ?f29 ?f30 ?f29 ?f30 ?f29 ?f30 ?f29 ?f30 ?f31 ?f30 ?f31 ?f30 ?f31 ?f30 ?f31 ?f30 ?f31 ?f30 ?f31 ?f30 ?f31 ?f30 ?f31 ?f30 ?f31 ?f30 ?f32 ?f30 ?f32 ?f30 ?f32 ?f30 ?f32 ?f30 ?f32 ?f30 ?f32 ?f30 ?f33 ?f30 ?f33 ?f30 ?f33 ?f30 ?f33 ?f30 ?f34 ?f30 ?f34 ?f30 ?f34 ?f30 ?f34 ?f30 ?f35 ?f30 ?f35 ?f30 ?f35 ?f30 ?f36 ?f30 ?f36 ?f30 ?f36 ?f30 ?f37 ?f30 ?f37 ?f30 ?f37 ?f30 ?f38 ?f30 ?f38 ?f30 ?f39 ?f30 ?f39 ?f30" draw:glue-point-leaving-directions="-90, -90, -90, -90, -90, -90, -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draw:equation draw:name="f7" draw:formula="?f4 / 41"/><draw:equation draw:name="f8" draw:formula="0 + 9436 - 9418"/><draw:equation draw:name="f9" draw:formula="?f8 * ?f5 / 21"/><draw:equation draw:name="f10" draw:formula="3617 * ?f4 / 41"/><draw:equation draw:name="f11" draw:formula="0 + 9437 - 9418"/><draw:equation draw:name="f12" draw:formula="?f11 * ?f5 / 21"/><draw:equation draw:name="f13" draw:formula="0 + 9438 - 9418"/><draw:equation draw:name="f14" draw:formula="?f13 * ?f5 / 21"/><draw:equation draw:name="f15" draw:formula="0 + 9439 - 9418"/><draw:equation draw:name="f16" draw:formula="?f15 * ?f5 / 21"/><draw:equation draw:name="f17" draw:formula="0 + 9440 - 9418"/><draw:equation draw:name="f18" draw:formula="?f17 * ?f5 / 21"/><draw:equation draw:name="f19" draw:formula="0 + 9441 - 9418"/><draw:equation draw:name="f20" draw:formula="?f19 * ?f5 / 21"/><draw:equation draw:name="f21" draw:formula="0 + 9442 - 9418"/><draw:equation draw:name="f22" draw:formula="?f21 * ?f5 / 21"/><draw:equation draw:name="f23" draw:formula="0 + 9443 - 9418"/><draw:equation draw:name="f24" draw:formula="?f23 * ?f5 / 21"/><draw:equation draw:name="f25" draw:formula="0 + 9444 - 9418"/><draw:equation draw:name="f26" draw:formula="?f25 * ?f5 / 21"/><draw:equation draw:name="f27" draw:formula="0 + 9445 - 9418"/><draw:equation draw:name="f28" draw:formula="?f27 * ?f5 / 21"/><draw:equation draw:name="f29" draw:formula="?f9 / ?f6"/><draw:equation draw:name="f30" draw:formula="?f10 / ?f7"/><draw:equation draw:name="f31" draw:formula="?f12 / ?f6"/><draw:equation draw:name="f32" draw:formula="?f14 / ?f6"/><draw:equation draw:name="f33" draw:formula="?f16 / ?f6"/><draw:equation draw:name="f34" draw:formula="?f18 / ?f6"/><draw:equation draw:name="f35" draw:formula="?f20 / ?f6"/><draw:equation draw:name="f36" draw:formula="?f22 / ?f6"/><draw:equation draw:name="f37" draw:formula="?f24 / ?f6"/><draw:equation draw:name="f38" draw:formula="?f26 / ?f6"/><draw:equation draw:name="f39" draw:formula="?f28 / ?f6"/><draw:equation draw:name="f40" draw:formula="0 / ?f6"/><draw:equation draw:name="f41" draw:formula="?f1 / ?f6"/><draw:equation draw:name="f42" draw:formula="0 / ?f7"/><draw:equation draw:name="f43" draw:formula="?f3 / ?f7"/></draw:enhanced-geometry></draw:custom-shape></text:span><text:span text:style-name="T18"><draw:custom-shape svg:x="7.90139in" svg:y="2.48472in" svg:width="0.05278in" svg:height="0.03889in" draw:id="id16" draw:style-name="a16" draw:name="Group 86"><svg:title/><svg:desc/><draw:enhanced-geometry draw:type="non-primitive" svg:viewBox="0 0 61 41" draw:enhanced-path="M 29 39 L 29 39 30 39 31 39 32 39 33 39 34 39 35 39 36 39 37 39 38 39 39 39 40 39 41 39 42 39 43 39 44 39 45 39 46 39 47 39 48 39 49 39 50 39 51 39 52 39 53 39 54 39 55 39 56 39 57 39 58 39 59 39 60 39 61 39 62 39 63 39 64 39 65 39 66 39 67 39 68 39 69 39 70 39 71 39 72 39 N" draw:text-areas="?f109 ?f111 ?f110 ?f112" draw:glue-points="?f75 ?f76 ?f75 ?f76 ?f75 ?f76 ?f75 ?f76 ?f75 ?f76 ?f75 ?f76 ?f75 ?f76 ?f75 ?f76 ?f75 ?f76 ?f75 ?f76 ?f75 ?f76 ?f75 ?f76 ?f75 ?f76 ?f75 ?f76 ?f75 ?f76 ?f75 ?f76 ?f77 ?f76 ?f77 ?f76 ?f77 ?f76 ?f77 ?f76 ?f77 ?f76 ?f78 ?f76 ?f78 ?f76 ?f78 ?f76 ?f79 ?f76 ?f79 ?f76 ?f79 ?f76 ?f80 ?f76 ?f80 ?f76 ?f81 ?f76 ?f81 ?f76 ?f82 ?f76 ?f82 ?f76 ?f83 ?f76 ?f84 ?f76 ?f84 ?f76 ?f85 ?f76 ?f86 ?f76 ?f87 ?f76 ?f88 ?f76 ?f89 ?f76 ?f90 ?f76 ?f91 ?f76 ?f92 ?f76 ?f93 ?f76 ?f94 ?f76 ?f95 ?f76 ?f96 ?f76 ?f97 ?f76 ?f98 ?f76 ?f99 ?f76 ?f100 ?f76 ?f101 ?f76 ?f102 ?f76 ?f103 ?f76 ?f104 ?f76 ?f105 ?f76 ?f106 ?f76 ?f107 ?f76 ?f108 ?f76" draw:glue-point-leaving-directions="-90, -90, -90, -90, -90, -90, -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1"/><draw:equation draw:name="f7" draw:formula="?f4 / 41"/><draw:equation draw:name="f8" draw:formula="0 + 11407 - 11378"/><draw:equation draw:name="f9" draw:formula="?f8 * ?f5 / 61"/><draw:equation draw:name="f10" draw:formula="3617 * ?f4 / 41"/><draw:equation draw:name="f11" draw:formula="0 + 11408 - 11378"/><draw:equation draw:name="f12" draw:formula="?f11 * ?f5 / 61"/><draw:equation draw:name="f13" draw:formula="0 + 11409 - 11378"/><draw:equation draw:name="f14" draw:formula="?f13 * ?f5 / 61"/><draw:equation draw:name="f15" draw:formula="0 + 11410 - 11378"/><draw:equation draw:name="f16" draw:formula="?f15 * ?f5 / 61"/><draw:equation draw:name="f17" draw:formula="0 + 11411 - 11378"/><draw:equation draw:name="f18" draw:formula="?f17 * ?f5 / 61"/><draw:equation draw:name="f19" draw:formula="0 + 11412 - 11378"/><draw:equation draw:name="f20" draw:formula="?f19 * ?f5 / 61"/><draw:equation draw:name="f21" draw:formula="0 + 11413 - 11378"/><draw:equation draw:name="f22" draw:formula="?f21 * ?f5 / 61"/><draw:equation draw:name="f23" draw:formula="0 + 11414 - 11378"/><draw:equation draw:name="f24" draw:formula="?f23 * ?f5 / 61"/><draw:equation draw:name="f25" draw:formula="0 + 11415 - 11378"/><draw:equation draw:name="f26" draw:formula="?f25 * ?f5 / 61"/><draw:equation draw:name="f27" draw:formula="0 + 11416 - 11378"/><draw:equation draw:name="f28" draw:formula="?f27 * ?f5 / 61"/><draw:equation draw:name="f29" draw:formula="0 + 11417 - 11378"/><draw:equation draw:name="f30" draw:formula="?f29 * ?f5 / 61"/><draw:equation draw:name="f31" draw:formula="0 + 11418 - 11378"/><draw:equation draw:name="f32" draw:formula="?f31 * ?f5 / 61"/><draw:equation draw:name="f33" draw:formula="0 + 11419 - 11378"/><draw:equation draw:name="f34" draw:formula="?f33 * ?f5 / 61"/><draw:equation draw:name="f35" draw:formula="0 + 11420 - 11378"/><draw:equation draw:name="f36" draw:formula="?f35 * ?f5 / 61"/><draw:equation draw:name="f37" draw:formula="0 + 11421 - 11378"/><draw:equation draw:name="f38" draw:formula="?f37 * ?f5 / 61"/><draw:equation draw:name="f39" draw:formula="0 + 11422 - 11378"/><draw:equation draw:name="f40" draw:formula="?f39 * ?f5 / 61"/><draw:equation draw:name="f41" draw:formula="0 + 11423 - 11378"/><draw:equation draw:name="f42" draw:formula="?f41 * ?f5 / 61"/><draw:equation draw:name="f43" draw:formula="0 + 11424 - 11378"/><draw:equation draw:name="f44" draw:formula="?f43 * ?f5 / 61"/><draw:equation draw:name="f45" draw:formula="0 + 11425 - 11378"/><draw:equation draw:name="f46" draw:formula="?f45 * ?f5 / 61"/><draw:equation draw:name="f47" draw:formula="0 + 11427 - 11378"/><draw:equation draw:name="f48" draw:formula="?f47 * ?f5 / 61"/><draw:equation draw:name="f49" draw:formula="0 + 11428 - 11378"/><draw:equation draw:name="f50" draw:formula="?f49 * ?f5 / 61"/><draw:equation draw:name="f51" draw:formula="0 + 11429 - 11378"/><draw:equation draw:name="f52" draw:formula="?f51 * ?f5 / 61"/><draw:equation draw:name="f53" draw:formula="0 + 11431 - 11378"/><draw:equation draw:name="f54" draw:formula="?f53 * ?f5 / 61"/><draw:equation draw:name="f55" draw:formula="0 + 11432 - 11378"/><draw:equation draw:name="f56" draw:formula="?f55 * ?f5 / 61"/><draw:equation draw:name="f57" draw:formula="0 + 11434 - 11378"/><draw:equation draw:name="f58" draw:formula="?f57 * ?f5 / 61"/><draw:equation draw:name="f59" draw:formula="0 + 11436 - 11378"/><draw:equation draw:name="f60" draw:formula="?f59 * ?f5 / 61"/><draw:equation draw:name="f61" draw:formula="0 + 11437 - 11378"/><draw:equation draw:name="f62" draw:formula="?f61 * ?f5 / 61"/><draw:equation draw:name="f63" draw:formula="0 + 11439 - 11378"/><draw:equation draw:name="f64" draw:formula="?f63 * ?f5 / 61"/><draw:equation draw:name="f65" draw:formula="0 + 11441 - 11378"/><draw:equation draw:name="f66" draw:formula="?f65 * ?f5 / 61"/><draw:equation draw:name="f67" draw:formula="0 + 11443 - 11378"/><draw:equation draw:name="f68" draw:formula="?f67 * ?f5 / 61"/><draw:equation draw:name="f69" draw:formula="0 + 11445 - 11378"/><draw:equation draw:name="f70" draw:formula="?f69 * ?f5 / 61"/><draw:equation draw:name="f71" draw:formula="0 + 11447 - 11378"/><draw:equation draw:name="f72" draw:formula="?f71 * ?f5 / 61"/><draw:equation draw:name="f73" draw:formula="0 + 11449 - 11378"/><draw:equation draw:name="f74" draw:formula="?f73 * ?f5 / 61"/><draw:equation draw:name="f75" draw:formula="?f9 / ?f6"/><draw:equation draw:name="f76" draw:formula="?f10 / ?f7"/><draw:equation draw:name="f77" draw:formula="?f12 / ?f6"/><draw:equation draw:name="f78" draw:formula="?f14 / ?f6"/><draw:equation draw:name="f79" draw:formula="?f16 / ?f6"/><draw:equation draw:name="f80" draw:formula="?f18 / ?f6"/><draw:equation draw:name="f81" draw:formula="?f20 / ?f6"/><draw:equation draw:name="f82" draw:formula="?f22 / ?f6"/><draw:equation draw:name="f83" draw:formula="?f24 / ?f6"/><draw:equation draw:name="f84" draw:formula="?f26 / ?f6"/><draw:equation draw:name="f85" draw:formula="?f28 / ?f6"/><draw:equation draw:name="f86" draw:formula="?f30 / ?f6"/><draw:equation draw:name="f87" draw:formula="?f32 / ?f6"/><draw:equation draw:name="f88" draw:formula="?f34 / ?f6"/><draw:equation draw:name="f89" draw:formula="?f36 / ?f6"/><draw:equation draw:name="f90" draw:formula="?f38 / ?f6"/><draw:equation draw:name="f91" draw:formula="?f40 / ?f6"/><draw:equation draw:name="f92" draw:formula="?f42 / ?f6"/><draw:equation draw:name="f93" draw:formula="?f44 / ?f6"/><draw:equation draw:name="f94" draw:formula="?f46 / ?f6"/><draw:equation draw:name="f95" draw:formula="?f48 / ?f6"/><draw:equation draw:name="f96" draw:formula="?f50 / ?f6"/><draw:equation draw:name="f97" draw:formula="?f52 / ?f6"/><draw:equation draw:name="f98" draw:formula="?f54 / ?f6"/><draw:equation draw:name="f99" draw:formula="?f56 / ?f6"/><draw:equation draw:name="f100" draw:formula="?f58 / ?f6"/><draw:equation draw:name="f101" draw:formula="?f60 / ?f6"/><draw:equation draw:name="f102" draw:formula="?f62 / ?f6"/><draw:equation draw:name="f103" draw:formula="?f64 / ?f6"/><draw:equation draw:name="f104" draw:formula="?f66 / ?f6"/><draw:equation draw:name="f105" draw:formula="?f68 / ?f6"/><draw:equation draw:name="f106" draw:formula="?f70 / ?f6"/><draw:equation draw:name="f107" draw:formula="?f72 / ?f6"/><draw:equation draw:name="f108" draw:formula="?f74 / ?f6"/><draw:equation draw:name="f109" draw:formula="0 / ?f6"/><draw:equation draw:name="f110" draw:formula="?f1 / ?f6"/><draw:equation draw:name="f111" draw:formula="0 / ?f7"/><draw:equation draw:name="f112" draw:formula="?f3 / ?f7"/></draw:enhanced-geometry></draw:custom-shape></text:span><text:span text:style-name="T19"><draw:custom-shape svg:x="0.31806in" svg:y="2.66528in" svg:width="0.05278in" svg:height="0.025in" draw:id="id17" draw:style-name="a17" draw:name="Group 84"><svg:title/><svg:desc/><draw:enhanced-geometry draw:type="non-primitive" svg:viewBox="0 0 61 21" draw:enhanced-path="M 31 31 L 31 31 32 31 33 31 34 31 35 31 36 31 37 31 38 31 39 31 40 31 41 31 42 31 43 31 44 31 45 31 46 31 47 31 48 31 49 31 50 31 51 31 52 31 53 31 54 31 55 31 56 31 57 31 58 31 59 31 60 31 61 31 62 31 63 31 64 31 65 31 66 31 67 31 68 31 69 31 70 31 71 31 72 31 73 31 74 31 N" draw:text-areas="?f109 ?f111 ?f110 ?f112" draw:glue-points="?f75 ?f76 ?f75 ?f76 ?f75 ?f76 ?f75 ?f76 ?f75 ?f76 ?f75 ?f76 ?f75 ?f76 ?f75 ?f76 ?f75 ?f76 ?f75 ?f76 ?f75 ?f76 ?f75 ?f76 ?f75 ?f76 ?f77 ?f76 ?f77 ?f76 ?f77 ?f76 ?f77 ?f76 ?f77 ?f76 ?f77 ?f76 ?f78 ?f76 ?f78 ?f76 ?f78 ?f76 ?f78 ?f76 ?f79 ?f76 ?f79 ?f76 ?f79 ?f76 ?f80 ?f76 ?f80 ?f76 ?f81 ?f76 ?f81 ?f76 ?f82 ?f76 ?f82 ?f76 ?f83 ?f76 ?f83 ?f76 ?f84 ?f76 ?f85 ?f76 ?f86 ?f76 ?f86 ?f76 ?f87 ?f76 ?f88 ?f76 ?f89 ?f76 ?f90 ?f76 ?f91 ?f76 ?f92 ?f76 ?f93 ?f76 ?f94 ?f76 ?f95 ?f76 ?f96 ?f76 ?f97 ?f76 ?f98 ?f76 ?f99 ?f76 ?f100 ?f76 ?f101 ?f76 ?f102 ?f76 ?f103 ?f76 ?f104 ?f76 ?f105 ?f76 ?f106 ?f76 ?f107 ?f76 ?f108 ?f76" draw:glue-point-leaving-directions="-90, -90, -90, -90, -90, -90, -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1"/><draw:equation draw:name="f7" draw:formula="?f4 / 21"/><draw:equation draw:name="f8" draw:formula="0 + 489 - 458"/><draw:equation draw:name="f9" draw:formula="?f8 * ?f5 / 61"/><draw:equation draw:name="f10" draw:formula="3869 * ?f4 / 21"/><draw:equation draw:name="f11" draw:formula="0 + 490 - 458"/><draw:equation draw:name="f12" draw:formula="?f11 * ?f5 / 61"/><draw:equation draw:name="f13" draw:formula="0 + 491 - 458"/><draw:equation draw:name="f14" draw:formula="?f13 * ?f5 / 61"/><draw:equation draw:name="f15" draw:formula="0 + 492 - 458"/><draw:equation draw:name="f16" draw:formula="?f15 * ?f5 / 61"/><draw:equation draw:name="f17" draw:formula="0 + 493 - 458"/><draw:equation draw:name="f18" draw:formula="?f17 * ?f5 / 61"/><draw:equation draw:name="f19" draw:formula="0 + 494 - 458"/><draw:equation draw:name="f20" draw:formula="?f19 * ?f5 / 61"/><draw:equation draw:name="f21" draw:formula="0 + 495 - 458"/><draw:equation draw:name="f22" draw:formula="?f21 * ?f5 / 61"/><draw:equation draw:name="f23" draw:formula="0 + 496 - 458"/><draw:equation draw:name="f24" draw:formula="?f23 * ?f5 / 61"/><draw:equation draw:name="f25" draw:formula="0 + 497 - 458"/><draw:equation draw:name="f26" draw:formula="?f25 * ?f5 / 61"/><draw:equation draw:name="f27" draw:formula="0 + 498 - 458"/><draw:equation draw:name="f28" draw:formula="?f27 * ?f5 / 61"/><draw:equation draw:name="f29" draw:formula="0 + 499 - 458"/><draw:equation draw:name="f30" draw:formula="?f29 * ?f5 / 61"/><draw:equation draw:name="f31" draw:formula="0 + 500 - 458"/><draw:equation draw:name="f32" draw:formula="?f31 * ?f5 / 61"/><draw:equation draw:name="f33" draw:formula="0 + 501 - 458"/><draw:equation draw:name="f34" draw:formula="?f33 * ?f5 / 61"/><draw:equation draw:name="f35" draw:formula="0 + 502 - 458"/><draw:equation draw:name="f36" draw:formula="?f35 * ?f5 / 61"/><draw:equation draw:name="f37" draw:formula="0 + 503 - 458"/><draw:equation draw:name="f38" draw:formula="?f37 * ?f5 / 61"/><draw:equation draw:name="f39" draw:formula="0 + 504 - 458"/><draw:equation draw:name="f40" draw:formula="?f39 * ?f5 / 61"/><draw:equation draw:name="f41" draw:formula="0 + 505 - 458"/><draw:equation draw:name="f42" draw:formula="?f41 * ?f5 / 61"/><draw:equation draw:name="f43" draw:formula="0 + 507 - 458"/><draw:equation draw:name="f44" draw:formula="?f43 * ?f5 / 61"/><draw:equation draw:name="f45" draw:formula="0 + 508 - 458"/><draw:equation draw:name="f46" draw:formula="?f45 * ?f5 / 61"/><draw:equation draw:name="f47" draw:formula="0 + 509 - 458"/><draw:equation draw:name="f48" draw:formula="?f47 * ?f5 / 61"/><draw:equation draw:name="f49" draw:formula="0 + 510 - 458"/><draw:equation draw:name="f50" draw:formula="?f49 * ?f5 / 61"/><draw:equation draw:name="f51" draw:formula="0 + 512 - 458"/><draw:equation draw:name="f52" draw:formula="?f51 * ?f5 / 61"/><draw:equation draw:name="f53" draw:formula="0 + 513 - 458"/><draw:equation draw:name="f54" draw:formula="?f53 * ?f5 / 61"/><draw:equation draw:name="f55" draw:formula="0 + 515 - 458"/><draw:equation draw:name="f56" draw:formula="?f55 * ?f5 / 61"/><draw:equation draw:name="f57" draw:formula="0 + 516 - 458"/><draw:equation draw:name="f58" draw:formula="?f57 * ?f5 / 61"/><draw:equation draw:name="f59" draw:formula="0 + 518 - 458"/><draw:equation draw:name="f60" draw:formula="?f59 * ?f5 / 61"/><draw:equation draw:name="f61" draw:formula="0 + 520 - 458"/><draw:equation draw:name="f62" draw:formula="?f61 * ?f5 / 61"/><draw:equation draw:name="f63" draw:formula="0 + 521 - 458"/><draw:equation draw:name="f64" draw:formula="?f63 * ?f5 / 61"/><draw:equation draw:name="f65" draw:formula="0 + 523 - 458"/><draw:equation draw:name="f66" draw:formula="?f65 * ?f5 / 61"/><draw:equation draw:name="f67" draw:formula="0 + 525 - 458"/><draw:equation draw:name="f68" draw:formula="?f67 * ?f5 / 61"/><draw:equation draw:name="f69" draw:formula="0 + 527 - 458"/><draw:equation draw:name="f70" draw:formula="?f69 * ?f5 / 61"/><draw:equation draw:name="f71" draw:formula="0 + 529 - 458"/><draw:equation draw:name="f72" draw:formula="?f71 * ?f5 / 61"/><draw:equation draw:name="f73" draw:formula="0 + 531 - 458"/><draw:equation draw:name="f74" draw:formula="?f73 * ?f5 / 61"/><draw:equation draw:name="f75" draw:formula="?f9 / ?f6"/><draw:equation draw:name="f76" draw:formula="?f10 / ?f7"/><draw:equation draw:name="f77" draw:formula="?f12 / ?f6"/><draw:equation draw:name="f78" draw:formula="?f14 / ?f6"/><draw:equation draw:name="f79" draw:formula="?f16 / ?f6"/><draw:equation draw:name="f80" draw:formula="?f18 / ?f6"/><draw:equation draw:name="f81" draw:formula="?f20 / ?f6"/><draw:equation draw:name="f82" draw:formula="?f22 / ?f6"/><draw:equation draw:name="f83" draw:formula="?f24 / ?f6"/><draw:equation draw:name="f84" draw:formula="?f26 / ?f6"/><draw:equation draw:name="f85" draw:formula="?f28 / ?f6"/><draw:equation draw:name="f86" draw:formula="?f30 / ?f6"/><draw:equation draw:name="f87" draw:formula="?f32 / ?f6"/><draw:equation draw:name="f88" draw:formula="?f34 / ?f6"/><draw:equation draw:name="f89" draw:formula="?f36 / ?f6"/><draw:equation draw:name="f90" draw:formula="?f38 / ?f6"/><draw:equation draw:name="f91" draw:formula="?f40 / ?f6"/><draw:equation draw:name="f92" draw:formula="?f42 / ?f6"/><draw:equation draw:name="f93" draw:formula="?f44 / ?f6"/><draw:equation draw:name="f94" draw:formula="?f46 / ?f6"/><draw:equation draw:name="f95" draw:formula="?f48 / ?f6"/><draw:equation draw:name="f96" draw:formula="?f50 / ?f6"/><draw:equation draw:name="f97" draw:formula="?f52 / ?f6"/><draw:equation draw:name="f98" draw:formula="?f54 / ?f6"/><draw:equation draw:name="f99" draw:formula="?f56 / ?f6"/><draw:equation draw:name="f100" draw:formula="?f58 / ?f6"/><draw:equation draw:name="f101" draw:formula="?f60 / ?f6"/><draw:equation draw:name="f102" draw:formula="?f62 / ?f6"/><draw:equation draw:name="f103" draw:formula="?f64 / ?f6"/><draw:equation draw:name="f104" draw:formula="?f66 / ?f6"/><draw:equation draw:name="f105" draw:formula="?f68 / ?f6"/><draw:equation draw:name="f106" draw:formula="?f70 / ?f6"/><draw:equation draw:name="f107" draw:formula="?f72 / ?f6"/><draw:equation draw:name="f108" draw:formula="?f74 / ?f6"/><draw:equation draw:name="f109" draw:formula="0 / ?f6"/><draw:equation draw:name="f110" draw:formula="?f1 / ?f6"/><draw:equation draw:name="f111" draw:formula="0 / ?f7"/><draw:equation draw:name="f112" draw:formula="?f3 / ?f7"/></draw:enhanced-geometry></draw:custom-shape></text:span><text:span text:style-name="T20"><draw:custom-shape svg:x="7.90139in" svg:y="2.66528in" svg:width="0.05278in" svg:height="0.025in" draw:id="id18" draw:style-name="a18" draw:name="Group 82"><svg:title/><svg:desc/><draw:enhanced-geometry draw:type="non-primitive" svg:viewBox="0 0 61 21" draw:enhanced-path="M 29 31 L 29 31 30 31 31 31 32 31 33 31 34 31 35 31 36 31 37 31 38 31 39 31 40 31 41 31 42 31 43 31 44 31 45 31 46 31 47 31 48 31 49 31 50 31 51 31 52 31 53 31 54 31 55 31 56 31 57 31 58 31 59 31 60 31 61 31 62 31 63 31 64 31 65 31 66 31 67 31 68 31 69 31 70 31 71 31 72 31 N" draw:text-areas="?f109 ?f111 ?f110 ?f112" draw:glue-points="?f75 ?f76 ?f75 ?f76 ?f75 ?f76 ?f75 ?f76 ?f75 ?f76 ?f75 ?f76 ?f75 ?f76 ?f75 ?f76 ?f75 ?f76 ?f75 ?f76 ?f75 ?f76 ?f75 ?f76 ?f75 ?f76 ?f75 ?f76 ?f75 ?f76 ?f75 ?f76 ?f77 ?f76 ?f77 ?f76 ?f77 ?f76 ?f77 ?f76 ?f77 ?f76 ?f78 ?f76 ?f78 ?f76 ?f78 ?f76 ?f79 ?f76 ?f79 ?f76 ?f79 ?f76 ?f80 ?f76 ?f80 ?f76 ?f81 ?f76 ?f81 ?f76 ?f82 ?f76 ?f82 ?f76 ?f83 ?f76 ?f84 ?f76 ?f84 ?f76 ?f85 ?f76 ?f86 ?f76 ?f87 ?f76 ?f88 ?f76 ?f89 ?f76 ?f90 ?f76 ?f91 ?f76 ?f92 ?f76 ?f93 ?f76 ?f94 ?f76 ?f95 ?f76 ?f96 ?f76 ?f97 ?f76 ?f98 ?f76 ?f99 ?f76 ?f100 ?f76 ?f101 ?f76 ?f102 ?f76 ?f103 ?f76 ?f104 ?f76 ?f105 ?f76 ?f106 ?f76 ?f107 ?f76 ?f108 ?f76" draw:glue-point-leaving-directions="-90, -90, -90, -90, -90, -90, -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1"/><draw:equation draw:name="f7" draw:formula="?f4 / 21"/><draw:equation draw:name="f8" draw:formula="0 + 11407 - 11378"/><draw:equation draw:name="f9" draw:formula="?f8 * ?f5 / 61"/><draw:equation draw:name="f10" draw:formula="3869 * ?f4 / 21"/><draw:equation draw:name="f11" draw:formula="0 + 11408 - 11378"/><draw:equation draw:name="f12" draw:formula="?f11 * ?f5 / 61"/><draw:equation draw:name="f13" draw:formula="0 + 11409 - 11378"/><draw:equation draw:name="f14" draw:formula="?f13 * ?f5 / 61"/><draw:equation draw:name="f15" draw:formula="0 + 11410 - 11378"/><draw:equation draw:name="f16" draw:formula="?f15 * ?f5 / 61"/><draw:equation draw:name="f17" draw:formula="0 + 11411 - 11378"/><draw:equation draw:name="f18" draw:formula="?f17 * ?f5 / 61"/><draw:equation draw:name="f19" draw:formula="0 + 11412 - 11378"/><draw:equation draw:name="f20" draw:formula="?f19 * ?f5 / 61"/><draw:equation draw:name="f21" draw:formula="0 + 11413 - 11378"/><draw:equation draw:name="f22" draw:formula="?f21 * ?f5 / 61"/><draw:equation draw:name="f23" draw:formula="0 + 11414 - 11378"/><draw:equation draw:name="f24" draw:formula="?f23 * ?f5 / 61"/><draw:equation draw:name="f25" draw:formula="0 + 11415 - 11378"/><draw:equation draw:name="f26" draw:formula="?f25 * ?f5 / 61"/><draw:equation draw:name="f27" draw:formula="0 + 11416 - 11378"/><draw:equation draw:name="f28" draw:formula="?f27 * ?f5 / 61"/><draw:equation draw:name="f29" draw:formula="0 + 11417 - 11378"/><draw:equation draw:name="f30" draw:formula="?f29 * ?f5 / 61"/><draw:equation draw:name="f31" draw:formula="0 + 11418 - 11378"/><draw:equation draw:name="f32" draw:formula="?f31 * ?f5 / 61"/><draw:equation draw:name="f33" draw:formula="0 + 11419 - 11378"/><draw:equation draw:name="f34" draw:formula="?f33 * ?f5 / 61"/><draw:equation draw:name="f35" draw:formula="0 + 11420 - 11378"/><draw:equation draw:name="f36" draw:formula="?f35 * ?f5 / 61"/><draw:equation draw:name="f37" draw:formula="0 + 11421 - 11378"/><draw:equation draw:name="f38" draw:formula="?f37 * ?f5 / 61"/><draw:equation draw:name="f39" draw:formula="0 + 11422 - 11378"/><draw:equation draw:name="f40" draw:formula="?f39 * ?f5 / 61"/><draw:equation draw:name="f41" draw:formula="0 + 11423 - 11378"/><draw:equation draw:name="f42" draw:formula="?f41 * ?f5 / 61"/><draw:equation draw:name="f43" draw:formula="0 + 11424 - 11378"/><draw:equation draw:name="f44" draw:formula="?f43 * ?f5 / 61"/><draw:equation draw:name="f45" draw:formula="0 + 11425 - 11378"/><draw:equation draw:name="f46" draw:formula="?f45 * ?f5 / 61"/><draw:equation draw:name="f47" draw:formula="0 + 11427 - 11378"/><draw:equation draw:name="f48" draw:formula="?f47 * ?f5 / 61"/><draw:equation draw:name="f49" draw:formula="0 + 11428 - 11378"/><draw:equation draw:name="f50" draw:formula="?f49 * ?f5 / 61"/><draw:equation draw:name="f51" draw:formula="0 + 11429 - 11378"/><draw:equation draw:name="f52" draw:formula="?f51 * ?f5 / 61"/><draw:equation draw:name="f53" draw:formula="0 + 11431 - 11378"/><draw:equation draw:name="f54" draw:formula="?f53 * ?f5 / 61"/><draw:equation draw:name="f55" draw:formula="0 + 11432 - 11378"/><draw:equation draw:name="f56" draw:formula="?f55 * ?f5 / 61"/><draw:equation draw:name="f57" draw:formula="0 + 11434 - 11378"/><draw:equation draw:name="f58" draw:formula="?f57 * ?f5 / 61"/><draw:equation draw:name="f59" draw:formula="0 + 11436 - 11378"/><draw:equation draw:name="f60" draw:formula="?f59 * ?f5 / 61"/><draw:equation draw:name="f61" draw:formula="0 + 11437 - 11378"/><draw:equation draw:name="f62" draw:formula="?f61 * ?f5 / 61"/><draw:equation draw:name="f63" draw:formula="0 + 11439 - 11378"/><draw:equation draw:name="f64" draw:formula="?f63 * ?f5 / 61"/><draw:equation draw:name="f65" draw:formula="0 + 11441 - 11378"/><draw:equation draw:name="f66" draw:formula="?f65 * ?f5 / 61"/><draw:equation draw:name="f67" draw:formula="0 + 11443 - 11378"/><draw:equation draw:name="f68" draw:formula="?f67 * ?f5 / 61"/><draw:equation draw:name="f69" draw:formula="0 + 11445 - 11378"/><draw:equation draw:name="f70" draw:formula="?f69 * ?f5 / 61"/><draw:equation draw:name="f71" draw:formula="0 + 11447 - 11378"/><draw:equation draw:name="f72" draw:formula="?f71 * ?f5 / 61"/><draw:equation draw:name="f73" draw:formula="0 + 11449 - 11378"/><draw:equation draw:name="f74" draw:formula="?f73 * ?f5 / 61"/><draw:equation draw:name="f75" draw:formula="?f9 / ?f6"/><draw:equation draw:name="f76" draw:formula="?f10 / ?f7"/><draw:equation draw:name="f77" draw:formula="?f12 / ?f6"/><draw:equation draw:name="f78" draw:formula="?f14 / ?f6"/><draw:equation draw:name="f79" draw:formula="?f16 / ?f6"/><draw:equation draw:name="f80" draw:formula="?f18 / ?f6"/><draw:equation draw:name="f81" draw:formula="?f20 / ?f6"/><draw:equation draw:name="f82" draw:formula="?f22 / ?f6"/><draw:equation draw:name="f83" draw:formula="?f24 / ?f6"/><draw:equation draw:name="f84" draw:formula="?f26 / ?f6"/><draw:equation draw:name="f85" draw:formula="?f28 / ?f6"/><draw:equation draw:name="f86" draw:formula="?f30 / ?f6"/><draw:equation draw:name="f87" draw:formula="?f32 / ?f6"/><draw:equation draw:name="f88" draw:formula="?f34 / ?f6"/><draw:equation draw:name="f89" draw:formula="?f36 / ?f6"/><draw:equation draw:name="f90" draw:formula="?f38 / ?f6"/><draw:equation draw:name="f91" draw:formula="?f40 / ?f6"/><draw:equation draw:name="f92" draw:formula="?f42 / ?f6"/><draw:equation draw:name="f93" draw:formula="?f44 / ?f6"/><draw:equation draw:name="f94" draw:formula="?f46 / ?f6"/><draw:equation draw:name="f95" draw:formula="?f48 / ?f6"/><draw:equation draw:name="f96" draw:formula="?f50 / ?f6"/><draw:equation draw:name="f97" draw:formula="?f52 / ?f6"/><draw:equation draw:name="f98" draw:formula="?f54 / ?f6"/><draw:equation draw:name="f99" draw:formula="?f56 / ?f6"/><draw:equation draw:name="f100" draw:formula="?f58 / ?f6"/><draw:equation draw:name="f101" draw:formula="?f60 / ?f6"/><draw:equation draw:name="f102" draw:formula="?f62 / ?f6"/><draw:equation draw:name="f103" draw:formula="?f64 / ?f6"/><draw:equation draw:name="f104" draw:formula="?f66 / ?f6"/><draw:equation draw:name="f105" draw:formula="?f68 / ?f6"/><draw:equation draw:name="f106" draw:formula="?f70 / ?f6"/><draw:equation draw:name="f107" draw:formula="?f72 / ?f6"/><draw:equation draw:name="f108" draw:formula="?f74 / ?f6"/><draw:equation draw:name="f109" draw:formula="0 / ?f6"/><draw:equation draw:name="f110" draw:formula="?f1 / ?f6"/><draw:equation draw:name="f111" draw:formula="0 / ?f7"/><draw:equation draw:name="f112" draw:formula="?f3 / ?f7"/></draw:enhanced-geometry></draw:custom-shape></text:span><text:span text:style-name="T21"><draw:custom-shape svg:x="0.31806in" svg:y="2.83194in" svg:width="0.05278in" svg:height="0.03889in" draw:id="id19" draw:style-name="a19" draw:name="Group 80"><svg:title/><svg:desc/><draw:enhanced-geometry draw:type="non-primitive" svg:viewBox="0 0 61 41" draw:enhanced-path="M 31 40 L 31 40 32 40 33 40 34 40 35 40 36 40 37 40 38 40 39 40 40 40 41 40 42 40 43 40 44 40 45 40 46 40 47 40 48 40 49 40 50 40 51 40 52 40 53 40 54 40 55 40 56 40 57 40 58 40 59 40 60 40 61 40 62 40 63 40 64 40 65 40 66 40 67 40 68 40 69 40 70 40 71 40 72 40 73 40 74 40 N" draw:text-areas="?f109 ?f111 ?f110 ?f112" draw:glue-points="?f75 ?f76 ?f75 ?f76 ?f75 ?f76 ?f75 ?f76 ?f75 ?f76 ?f75 ?f76 ?f75 ?f76 ?f75 ?f76 ?f75 ?f76 ?f75 ?f76 ?f75 ?f76 ?f75 ?f76 ?f75 ?f76 ?f77 ?f76 ?f77 ?f76 ?f77 ?f76 ?f77 ?f76 ?f77 ?f76 ?f77 ?f76 ?f78 ?f76 ?f78 ?f76 ?f78 ?f76 ?f78 ?f76 ?f79 ?f76 ?f79 ?f76 ?f79 ?f76 ?f80 ?f76 ?f80 ?f76 ?f81 ?f76 ?f81 ?f76 ?f82 ?f76 ?f82 ?f76 ?f83 ?f76 ?f83 ?f76 ?f84 ?f76 ?f85 ?f76 ?f86 ?f76 ?f86 ?f76 ?f87 ?f76 ?f88 ?f76 ?f89 ?f76 ?f90 ?f76 ?f91 ?f76 ?f92 ?f76 ?f93 ?f76 ?f94 ?f76 ?f95 ?f76 ?f96 ?f76 ?f97 ?f76 ?f98 ?f76 ?f99 ?f76 ?f100 ?f76 ?f101 ?f76 ?f102 ?f76 ?f103 ?f76 ?f104 ?f76 ?f105 ?f76 ?f106 ?f76 ?f107 ?f76 ?f108 ?f76" draw:glue-point-leaving-directions="-90, -90, -90, -90, -90, -90, -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1"/><draw:equation draw:name="f7" draw:formula="?f4 / 41"/><draw:equation draw:name="f8" draw:formula="0 + 489 - 458"/><draw:equation draw:name="f9" draw:formula="?f8 * ?f5 / 61"/><draw:equation draw:name="f10" draw:formula="4118 * ?f4 / 41"/><draw:equation draw:name="f11" draw:formula="0 + 490 - 458"/><draw:equation draw:name="f12" draw:formula="?f11 * ?f5 / 61"/><draw:equation draw:name="f13" draw:formula="0 + 491 - 458"/><draw:equation draw:name="f14" draw:formula="?f13 * ?f5 / 61"/><draw:equation draw:name="f15" draw:formula="0 + 492 - 458"/><draw:equation draw:name="f16" draw:formula="?f15 * ?f5 / 61"/><draw:equation draw:name="f17" draw:formula="0 + 493 - 458"/><draw:equation draw:name="f18" draw:formula="?f17 * ?f5 / 61"/><draw:equation draw:name="f19" draw:formula="0 + 494 - 458"/><draw:equation draw:name="f20" draw:formula="?f19 * ?f5 / 61"/><draw:equation draw:name="f21" draw:formula="0 + 495 - 458"/><draw:equation draw:name="f22" draw:formula="?f21 * ?f5 / 61"/><draw:equation draw:name="f23" draw:formula="0 + 496 - 458"/><draw:equation draw:name="f24" draw:formula="?f23 * ?f5 / 61"/><draw:equation draw:name="f25" draw:formula="0 + 497 - 458"/><draw:equation draw:name="f26" draw:formula="?f25 * ?f5 / 61"/><draw:equation draw:name="f27" draw:formula="0 + 498 - 458"/><draw:equation draw:name="f28" draw:formula="?f27 * ?f5 / 61"/><draw:equation draw:name="f29" draw:formula="0 + 499 - 458"/><draw:equation draw:name="f30" draw:formula="?f29 * ?f5 / 61"/><draw:equation draw:name="f31" draw:formula="0 + 500 - 458"/><draw:equation draw:name="f32" draw:formula="?f31 * ?f5 / 61"/><draw:equation draw:name="f33" draw:formula="0 + 501 - 458"/><draw:equation draw:name="f34" draw:formula="?f33 * ?f5 / 61"/><draw:equation draw:name="f35" draw:formula="0 + 502 - 458"/><draw:equation draw:name="f36" draw:formula="?f35 * ?f5 / 61"/><draw:equation draw:name="f37" draw:formula="0 + 503 - 458"/><draw:equation draw:name="f38" draw:formula="?f37 * ?f5 / 61"/><draw:equation draw:name="f39" draw:formula="0 + 504 - 458"/><draw:equation draw:name="f40" draw:formula="?f39 * ?f5 / 61"/><draw:equation draw:name="f41" draw:formula="0 + 505 - 458"/><draw:equation draw:name="f42" draw:formula="?f41 * ?f5 / 61"/><draw:equation draw:name="f43" draw:formula="0 + 507 - 458"/><draw:equation draw:name="f44" draw:formula="?f43 * ?f5 / 61"/><draw:equation draw:name="f45" draw:formula="0 + 508 - 458"/><draw:equation draw:name="f46" draw:formula="?f45 * ?f5 / 61"/><draw:equation draw:name="f47" draw:formula="0 + 509 - 458"/><draw:equation draw:name="f48" draw:formula="?f47 * ?f5 / 61"/><draw:equation draw:name="f49" draw:formula="0 + 510 - 458"/><draw:equation draw:name="f50" draw:formula="?f49 * ?f5 / 61"/><draw:equation draw:name="f51" draw:formula="0 + 512 - 458"/><draw:equation draw:name="f52" draw:formula="?f51 * ?f5 / 61"/><draw:equation draw:name="f53" draw:formula="0 + 513 - 458"/><draw:equation draw:name="f54" draw:formula="?f53 * ?f5 / 61"/><draw:equation draw:name="f55" draw:formula="0 + 515 - 458"/><draw:equation draw:name="f56" draw:formula="?f55 * ?f5 / 61"/><draw:equation draw:name="f57" draw:formula="0 + 516 - 458"/><draw:equation draw:name="f58" draw:formula="?f57 * ?f5 / 61"/><draw:equation draw:name="f59" draw:formula="0 + 518 - 458"/><draw:equation draw:name="f60" draw:formula="?f59 * ?f5 / 61"/><draw:equation draw:name="f61" draw:formula="0 + 520 - 458"/><draw:equation draw:name="f62" draw:formula="?f61 * ?f5 / 61"/><draw:equation draw:name="f63" draw:formula="0 + 521 - 458"/><draw:equation draw:name="f64" draw:formula="?f63 * ?f5 / 61"/><draw:equation draw:name="f65" draw:formula="0 + 523 - 458"/><draw:equation draw:name="f66" draw:formula="?f65 * ?f5 / 61"/><draw:equation draw:name="f67" draw:formula="0 + 525 - 458"/><draw:equation draw:name="f68" draw:formula="?f67 * ?f5 / 61"/><draw:equation draw:name="f69" draw:formula="0 + 527 - 458"/><draw:equation draw:name="f70" draw:formula="?f69 * ?f5 / 61"/><draw:equation draw:name="f71" draw:formula="0 + 529 - 458"/><draw:equation draw:name="f72" draw:formula="?f71 * ?f5 / 61"/><draw:equation draw:name="f73" draw:formula="0 + 531 - 458"/><draw:equation draw:name="f74" draw:formula="?f73 * ?f5 / 61"/><draw:equation draw:name="f75" draw:formula="?f9 / ?f6"/><draw:equation draw:name="f76" draw:formula="?f10 / ?f7"/><draw:equation draw:name="f77" draw:formula="?f12 / ?f6"/><draw:equation draw:name="f78" draw:formula="?f14 / ?f6"/><draw:equation draw:name="f79" draw:formula="?f16 / ?f6"/><draw:equation draw:name="f80" draw:formula="?f18 / ?f6"/><draw:equation draw:name="f81" draw:formula="?f20 / ?f6"/><draw:equation draw:name="f82" draw:formula="?f22 / ?f6"/><draw:equation draw:name="f83" draw:formula="?f24 / ?f6"/><draw:equation draw:name="f84" draw:formula="?f26 / ?f6"/><draw:equation draw:name="f85" draw:formula="?f28 / ?f6"/><draw:equation draw:name="f86" draw:formula="?f30 / ?f6"/><draw:equation draw:name="f87" draw:formula="?f32 / ?f6"/><draw:equation draw:name="f88" draw:formula="?f34 / ?f6"/><draw:equation draw:name="f89" draw:formula="?f36 / ?f6"/><draw:equation draw:name="f90" draw:formula="?f38 / ?f6"/><draw:equation draw:name="f91" draw:formula="?f40 / ?f6"/><draw:equation draw:name="f92" draw:formula="?f42 / ?f6"/><draw:equation draw:name="f93" draw:formula="?f44 / ?f6"/><draw:equation draw:name="f94" draw:formula="?f46 / ?f6"/><draw:equation draw:name="f95" draw:formula="?f48 / ?f6"/><draw:equation draw:name="f96" draw:formula="?f50 / ?f6"/><draw:equation draw:name="f97" draw:formula="?f52 / ?f6"/><draw:equation draw:name="f98" draw:formula="?f54 / ?f6"/><draw:equation draw:name="f99" draw:formula="?f56 / ?f6"/><draw:equation draw:name="f100" draw:formula="?f58 / ?f6"/><draw:equation draw:name="f101" draw:formula="?f60 / ?f6"/><draw:equation draw:name="f102" draw:formula="?f62 / ?f6"/><draw:equation draw:name="f103" draw:formula="?f64 / ?f6"/><draw:equation draw:name="f104" draw:formula="?f66 / ?f6"/><draw:equation draw:name="f105" draw:formula="?f68 / ?f6"/><draw:equation draw:name="f106" draw:formula="?f70 / ?f6"/><draw:equation draw:name="f107" draw:formula="?f72 / ?f6"/><draw:equation draw:name="f108" draw:formula="?f74 / ?f6"/><draw:equation draw:name="f109" draw:formula="0 / ?f6"/><draw:equation draw:name="f110" draw:formula="?f1 / ?f6"/><draw:equation draw:name="f111" draw:formula="0 / ?f7"/><draw:equation draw:name="f112" draw:formula="?f3 / ?f7"/></draw:enhanced-geometry></draw:custom-shape></text:span><text:span text:style-name="T22"><draw:custom-shape svg:x="7.90139in" svg:y="2.83194in" svg:width="0.05278in" svg:height="0.03889in" draw:id="id20" draw:style-name="a20" draw:name="Group 78"><svg:title/><svg:desc/><draw:enhanced-geometry draw:type="non-primitive" svg:viewBox="0 0 61 41" draw:enhanced-path="M 29 40 L 29 40 30 40 31 40 32 40 33 40 34 40 35 40 36 40 37 40 38 40 39 40 40 40 41 40 42 40 43 40 44 40 45 40 46 40 47 40 48 40 49 40 50 40 51 40 52 40 53 40 54 40 55 40 56 40 57 40 58 40 59 40 60 40 61 40 62 40 63 40 64 40 65 40 66 40 67 40 68 40 69 40 70 40 71 40 72 40 N" draw:text-areas="?f109 ?f111 ?f110 ?f112" draw:glue-points="?f75 ?f76 ?f75 ?f76 ?f75 ?f76 ?f75 ?f76 ?f75 ?f76 ?f75 ?f76 ?f75 ?f76 ?f75 ?f76 ?f75 ?f76 ?f75 ?f76 ?f75 ?f76 ?f75 ?f76 ?f75 ?f76 ?f75 ?f76 ?f75 ?f76 ?f75 ?f76 ?f77 ?f76 ?f77 ?f76 ?f77 ?f76 ?f77 ?f76 ?f77 ?f76 ?f78 ?f76 ?f78 ?f76 ?f78 ?f76 ?f79 ?f76 ?f79 ?f76 ?f79 ?f76 ?f80 ?f76 ?f80 ?f76 ?f81 ?f76 ?f81 ?f76 ?f82 ?f76 ?f82 ?f76 ?f83 ?f76 ?f84 ?f76 ?f84 ?f76 ?f85 ?f76 ?f86 ?f76 ?f87 ?f76 ?f88 ?f76 ?f89 ?f76 ?f90 ?f76 ?f91 ?f76 ?f92 ?f76 ?f93 ?f76 ?f94 ?f76 ?f95 ?f76 ?f96 ?f76 ?f97 ?f76 ?f98 ?f76 ?f99 ?f76 ?f100 ?f76 ?f101 ?f76 ?f102 ?f76 ?f103 ?f76 ?f104 ?f76 ?f105 ?f76 ?f106 ?f76 ?f107 ?f76 ?f108 ?f76" draw:glue-point-leaving-directions="-90, -90, -90, -90, -90, -90, -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1"/><draw:equation draw:name="f7" draw:formula="?f4 / 41"/><draw:equation draw:name="f8" draw:formula="0 + 11407 - 11378"/><draw:equation draw:name="f9" draw:formula="?f8 * ?f5 / 61"/><draw:equation draw:name="f10" draw:formula="4118 * ?f4 / 41"/><draw:equation draw:name="f11" draw:formula="0 + 11408 - 11378"/><draw:equation draw:name="f12" draw:formula="?f11 * ?f5 / 61"/><draw:equation draw:name="f13" draw:formula="0 + 11409 - 11378"/><draw:equation draw:name="f14" draw:formula="?f13 * ?f5 / 61"/><draw:equation draw:name="f15" draw:formula="0 + 11410 - 11378"/><draw:equation draw:name="f16" draw:formula="?f15 * ?f5 / 61"/><draw:equation draw:name="f17" draw:formula="0 + 11411 - 11378"/><draw:equation draw:name="f18" draw:formula="?f17 * ?f5 / 61"/><draw:equation draw:name="f19" draw:formula="0 + 11412 - 11378"/><draw:equation draw:name="f20" draw:formula="?f19 * ?f5 / 61"/><draw:equation draw:name="f21" draw:formula="0 + 11413 - 11378"/><draw:equation draw:name="f22" draw:formula="?f21 * ?f5 / 61"/><draw:equation draw:name="f23" draw:formula="0 + 11414 - 11378"/><draw:equation draw:name="f24" draw:formula="?f23 * ?f5 / 61"/><draw:equation draw:name="f25" draw:formula="0 + 11415 - 11378"/><draw:equation draw:name="f26" draw:formula="?f25 * ?f5 / 61"/><draw:equation draw:name="f27" draw:formula="0 + 11416 - 11378"/><draw:equation draw:name="f28" draw:formula="?f27 * ?f5 / 61"/><draw:equation draw:name="f29" draw:formula="0 + 11417 - 11378"/><draw:equation draw:name="f30" draw:formula="?f29 * ?f5 / 61"/><draw:equation draw:name="f31" draw:formula="0 + 11418 - 11378"/><draw:equation draw:name="f32" draw:formula="?f31 * ?f5 / 61"/><draw:equation draw:name="f33" draw:formula="0 + 11419 - 11378"/><draw:equation draw:name="f34" draw:formula="?f33 * ?f5 / 61"/><draw:equation draw:name="f35" draw:formula="0 + 11420 - 11378"/><draw:equation draw:name="f36" draw:formula="?f35 * ?f5 / 61"/><draw:equation draw:name="f37" draw:formula="0 + 11421 - 11378"/><draw:equation draw:name="f38" draw:formula="?f37 * ?f5 / 61"/><draw:equation draw:name="f39" draw:formula="0 + 11422 - 11378"/><draw:equation draw:name="f40" draw:formula="?f39 * ?f5 / 61"/><draw:equation draw:name="f41" draw:formula="0 + 11423 - 11378"/><draw:equation draw:name="f42" draw:formula="?f41 * ?f5 / 61"/><draw:equation draw:name="f43" draw:formula="0 + 11424 - 11378"/><draw:equation draw:name="f44" draw:formula="?f43 * ?f5 / 61"/><draw:equation draw:name="f45" draw:formula="0 + 11425 - 11378"/><draw:equation draw:name="f46" draw:formula="?f45 * ?f5 / 61"/><draw:equation draw:name="f47" draw:formula="0 + 11427 - 11378"/><draw:equation draw:name="f48" draw:formula="?f47 * ?f5 / 61"/><draw:equation draw:name="f49" draw:formula="0 + 11428 - 11378"/><draw:equation draw:name="f50" draw:formula="?f49 * ?f5 / 61"/><draw:equation draw:name="f51" draw:formula="0 + 11429 - 11378"/><draw:equation draw:name="f52" draw:formula="?f51 * ?f5 / 61"/><draw:equation draw:name="f53" draw:formula="0 + 11431 - 11378"/><draw:equation draw:name="f54" draw:formula="?f53 * ?f5 / 61"/><draw:equation draw:name="f55" draw:formula="0 + 11432 - 11378"/><draw:equation draw:name="f56" draw:formula="?f55 * ?f5 / 61"/><draw:equation draw:name="f57" draw:formula="0 + 11434 - 11378"/><draw:equation draw:name="f58" draw:formula="?f57 * ?f5 / 61"/><draw:equation draw:name="f59" draw:formula="0 + 11436 - 11378"/><draw:equation draw:name="f60" draw:formula="?f59 * ?f5 / 61"/><draw:equation draw:name="f61" draw:formula="0 + 11437 - 11378"/><draw:equation draw:name="f62" draw:formula="?f61 * ?f5 / 61"/><draw:equation draw:name="f63" draw:formula="0 + 11439 - 11378"/><draw:equation draw:name="f64" draw:formula="?f63 * ?f5 / 61"/><draw:equation draw:name="f65" draw:formula="0 + 11441 - 11378"/><draw:equation draw:name="f66" draw:formula="?f65 * ?f5 / 61"/><draw:equation draw:name="f67" draw:formula="0 + 11443 - 11378"/><draw:equation draw:name="f68" draw:formula="?f67 * ?f5 / 61"/><draw:equation draw:name="f69" draw:formula="0 + 11445 - 11378"/><draw:equation draw:name="f70" draw:formula="?f69 * ?f5 / 61"/><draw:equation draw:name="f71" draw:formula="0 + 11447 - 11378"/><draw:equation draw:name="f72" draw:formula="?f71 * ?f5 / 61"/><draw:equation draw:name="f73" draw:formula="0 + 11449 - 11378"/><draw:equation draw:name="f74" draw:formula="?f73 * ?f5 / 61"/><draw:equation draw:name="f75" draw:formula="?f9 / ?f6"/><draw:equation draw:name="f76" draw:formula="?f10 / ?f7"/><draw:equation draw:name="f77" draw:formula="?f12 / ?f6"/><draw:equation draw:name="f78" draw:formula="?f14 / ?f6"/><draw:equation draw:name="f79" draw:formula="?f16 / ?f6"/><draw:equation draw:name="f80" draw:formula="?f18 / ?f6"/><draw:equation draw:name="f81" draw:formula="?f20 / ?f6"/><draw:equation draw:name="f82" draw:formula="?f22 / ?f6"/><draw:equation draw:name="f83" draw:formula="?f24 / ?f6"/><draw:equation draw:name="f84" draw:formula="?f26 / ?f6"/><draw:equation draw:name="f85" draw:formula="?f28 / ?f6"/><draw:equation draw:name="f86" draw:formula="?f30 / ?f6"/><draw:equation draw:name="f87" draw:formula="?f32 / ?f6"/><draw:equation draw:name="f88" draw:formula="?f34 / ?f6"/><draw:equation draw:name="f89" draw:formula="?f36 / ?f6"/><draw:equation draw:name="f90" draw:formula="?f38 / ?f6"/><draw:equation draw:name="f91" draw:formula="?f40 / ?f6"/><draw:equation draw:name="f92" draw:formula="?f42 / ?f6"/><draw:equation draw:name="f93" draw:formula="?f44 / ?f6"/><draw:equation draw:name="f94" draw:formula="?f46 / ?f6"/><draw:equation draw:name="f95" draw:formula="?f48 / ?f6"/><draw:equation draw:name="f96" draw:formula="?f50 / ?f6"/><draw:equation draw:name="f97" draw:formula="?f52 / ?f6"/><draw:equation draw:name="f98" draw:formula="?f54 / ?f6"/><draw:equation draw:name="f99" draw:formula="?f56 / ?f6"/><draw:equation draw:name="f100" draw:formula="?f58 / ?f6"/><draw:equation draw:name="f101" draw:formula="?f60 / ?f6"/><draw:equation draw:name="f102" draw:formula="?f62 / ?f6"/><draw:equation draw:name="f103" draw:formula="?f64 / ?f6"/><draw:equation draw:name="f104" draw:formula="?f66 / ?f6"/><draw:equation draw:name="f105" draw:formula="?f68 / ?f6"/><draw:equation draw:name="f106" draw:formula="?f70 / ?f6"/><draw:equation draw:name="f107" draw:formula="?f72 / ?f6"/><draw:equation draw:name="f108" draw:formula="?f74 / ?f6"/><draw:equation draw:name="f109" draw:formula="0 / ?f6"/><draw:equation draw:name="f110" draw:formula="?f1 / ?f6"/><draw:equation draw:name="f111" draw:formula="0 / ?f7"/><draw:equation draw:name="f112" draw:formula="?f3 / ?f7"/></draw:enhanced-geometry></draw:custom-shape></text:span><text:span text:style-name="T23"><draw:custom-shape svg:x="0.31806in" svg:y="3.0125in" svg:width="0.05278in" svg:height="0.025in" draw:id="id21" draw:style-name="a21" draw:name="Group 76"><svg:title/><svg:desc/><draw:enhanced-geometry draw:type="non-primitive" svg:viewBox="0 0 61 21" draw:enhanced-path="M 31 30 L 31 30 32 30 33 30 34 30 35 30 36 30 37 30 38 30 39 30 40 30 41 30 42 30 43 30 44 30 45 30 46 30 47 30 48 30 49 30 50 30 51 30 52 30 53 30 54 30 55 30 56 30 57 30 58 30 59 30 60 30 61 30 62 30 63 30 64 30 65 30 66 30 67 30 68 30 69 30 70 30 71 30 72 30 73 30 74 30 N" draw:text-areas="?f109 ?f111 ?f110 ?f112" draw:glue-points="?f75 ?f76 ?f75 ?f76 ?f75 ?f76 ?f75 ?f76 ?f75 ?f76 ?f75 ?f76 ?f75 ?f76 ?f75 ?f76 ?f75 ?f76 ?f75 ?f76 ?f75 ?f76 ?f75 ?f76 ?f75 ?f76 ?f77 ?f76 ?f77 ?f76 ?f77 ?f76 ?f77 ?f76 ?f77 ?f76 ?f77 ?f76 ?f78 ?f76 ?f78 ?f76 ?f78 ?f76 ?f78 ?f76 ?f79 ?f76 ?f79 ?f76 ?f79 ?f76 ?f80 ?f76 ?f80 ?f76 ?f81 ?f76 ?f81 ?f76 ?f82 ?f76 ?f82 ?f76 ?f83 ?f76 ?f83 ?f76 ?f84 ?f76 ?f85 ?f76 ?f86 ?f76 ?f86 ?f76 ?f87 ?f76 ?f88 ?f76 ?f89 ?f76 ?f90 ?f76 ?f91 ?f76 ?f92 ?f76 ?f93 ?f76 ?f94 ?f76 ?f95 ?f76 ?f96 ?f76 ?f97 ?f76 ?f98 ?f76 ?f99 ?f76 ?f100 ?f76 ?f101 ?f76 ?f102 ?f76 ?f103 ?f76 ?f104 ?f76 ?f105 ?f76 ?f106 ?f76 ?f107 ?f76 ?f108 ?f76" draw:glue-point-leaving-directions="-90, -90, -90, -90, -90, -90, -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1"/><draw:equation draw:name="f7" draw:formula="?f4 / 21"/><draw:equation draw:name="f8" draw:formula="0 + 489 - 458"/><draw:equation draw:name="f9" draw:formula="?f8 * ?f5 / 61"/><draw:equation draw:name="f10" draw:formula="4368 * ?f4 / 21"/><draw:equation draw:name="f11" draw:formula="0 + 490 - 458"/><draw:equation draw:name="f12" draw:formula="?f11 * ?f5 / 61"/><draw:equation draw:name="f13" draw:formula="0 + 491 - 458"/><draw:equation draw:name="f14" draw:formula="?f13 * ?f5 / 61"/><draw:equation draw:name="f15" draw:formula="0 + 492 - 458"/><draw:equation draw:name="f16" draw:formula="?f15 * ?f5 / 61"/><draw:equation draw:name="f17" draw:formula="0 + 493 - 458"/><draw:equation draw:name="f18" draw:formula="?f17 * ?f5 / 61"/><draw:equation draw:name="f19" draw:formula="0 + 494 - 458"/><draw:equation draw:name="f20" draw:formula="?f19 * ?f5 / 61"/><draw:equation draw:name="f21" draw:formula="0 + 495 - 458"/><draw:equation draw:name="f22" draw:formula="?f21 * ?f5 / 61"/><draw:equation draw:name="f23" draw:formula="0 + 496 - 458"/><draw:equation draw:name="f24" draw:formula="?f23 * ?f5 / 61"/><draw:equation draw:name="f25" draw:formula="0 + 497 - 458"/><draw:equation draw:name="f26" draw:formula="?f25 * ?f5 / 61"/><draw:equation draw:name="f27" draw:formula="0 + 498 - 458"/><draw:equation draw:name="f28" draw:formula="?f27 * ?f5 / 61"/><draw:equation draw:name="f29" draw:formula="0 + 499 - 458"/><draw:equation draw:name="f30" draw:formula="?f29 * ?f5 / 61"/><draw:equation draw:name="f31" draw:formula="0 + 500 - 458"/><draw:equation draw:name="f32" draw:formula="?f31 * ?f5 / 61"/><draw:equation draw:name="f33" draw:formula="0 + 501 - 458"/><draw:equation draw:name="f34" draw:formula="?f33 * ?f5 / 61"/><draw:equation draw:name="f35" draw:formula="0 + 502 - 458"/><draw:equation draw:name="f36" draw:formula="?f35 * ?f5 / 61"/><draw:equation draw:name="f37" draw:formula="0 + 503 - 458"/><draw:equation draw:name="f38" draw:formula="?f37 * ?f5 / 61"/><draw:equation draw:name="f39" draw:formula="0 + 504 - 458"/><draw:equation draw:name="f40" draw:formula="?f39 * ?f5 / 61"/><draw:equation draw:name="f41" draw:formula="0 + 505 - 458"/><draw:equation draw:name="f42" draw:formula="?f41 * ?f5 / 61"/><draw:equation draw:name="f43" draw:formula="0 + 507 - 458"/><draw:equation draw:name="f44" draw:formula="?f43 * ?f5 / 61"/><draw:equation draw:name="f45" draw:formula="0 + 508 - 458"/><draw:equation draw:name="f46" draw:formula="?f45 * ?f5 / 61"/><draw:equation draw:name="f47" draw:formula="0 + 509 - 458"/><draw:equation draw:name="f48" draw:formula="?f47 * ?f5 / 61"/><draw:equation draw:name="f49" draw:formula="0 + 510 - 458"/><draw:equation draw:name="f50" draw:formula="?f49 * ?f5 / 61"/><draw:equation draw:name="f51" draw:formula="0 + 512 - 458"/><draw:equation draw:name="f52" draw:formula="?f51 * ?f5 / 61"/><draw:equation draw:name="f53" draw:formula="0 + 513 - 458"/><draw:equation draw:name="f54" draw:formula="?f53 * ?f5 / 61"/><draw:equation draw:name="f55" draw:formula="0 + 515 - 458"/><draw:equation draw:name="f56" draw:formula="?f55 * ?f5 / 61"/><draw:equation draw:name="f57" draw:formula="0 + 516 - 458"/><draw:equation draw:name="f58" draw:formula="?f57 * ?f5 / 61"/><draw:equation draw:name="f59" draw:formula="0 + 518 - 458"/><draw:equation draw:name="f60" draw:formula="?f59 * ?f5 / 61"/><draw:equation draw:name="f61" draw:formula="0 + 520 - 458"/><draw:equation draw:name="f62" draw:formula="?f61 * ?f5 / 61"/><draw:equation draw:name="f63" draw:formula="0 + 521 - 458"/><draw:equation draw:name="f64" draw:formula="?f63 * ?f5 / 61"/><draw:equation draw:name="f65" draw:formula="0 + 523 - 458"/><draw:equation draw:name="f66" draw:formula="?f65 * ?f5 / 61"/><draw:equation draw:name="f67" draw:formula="0 + 525 - 458"/><draw:equation draw:name="f68" draw:formula="?f67 * ?f5 / 61"/><draw:equation draw:name="f69" draw:formula="0 + 527 - 458"/><draw:equation draw:name="f70" draw:formula="?f69 * ?f5 / 61"/><draw:equation draw:name="f71" draw:formula="0 + 529 - 458"/><draw:equation draw:name="f72" draw:formula="?f71 * ?f5 / 61"/><draw:equation draw:name="f73" draw:formula="0 + 531 - 458"/><draw:equation draw:name="f74" draw:formula="?f73 * ?f5 / 61"/><draw:equation draw:name="f75" draw:formula="?f9 / ?f6"/><draw:equation draw:name="f76" draw:formula="?f10 / ?f7"/><draw:equation draw:name="f77" draw:formula="?f12 / ?f6"/><draw:equation draw:name="f78" draw:formula="?f14 / ?f6"/><draw:equation draw:name="f79" draw:formula="?f16 / ?f6"/><draw:equation draw:name="f80" draw:formula="?f18 / ?f6"/><draw:equation draw:name="f81" draw:formula="?f20 / ?f6"/><draw:equation draw:name="f82" draw:formula="?f22 / ?f6"/><draw:equation draw:name="f83" draw:formula="?f24 / ?f6"/><draw:equation draw:name="f84" draw:formula="?f26 / ?f6"/><draw:equation draw:name="f85" draw:formula="?f28 / ?f6"/><draw:equation draw:name="f86" draw:formula="?f30 / ?f6"/><draw:equation draw:name="f87" draw:formula="?f32 / ?f6"/><draw:equation draw:name="f88" draw:formula="?f34 / ?f6"/><draw:equation draw:name="f89" draw:formula="?f36 / ?f6"/><draw:equation draw:name="f90" draw:formula="?f38 / ?f6"/><draw:equation draw:name="f91" draw:formula="?f40 / ?f6"/><draw:equation draw:name="f92" draw:formula="?f42 / ?f6"/><draw:equation draw:name="f93" draw:formula="?f44 / ?f6"/><draw:equation draw:name="f94" draw:formula="?f46 / ?f6"/><draw:equation draw:name="f95" draw:formula="?f48 / ?f6"/><draw:equation draw:name="f96" draw:formula="?f50 / ?f6"/><draw:equation draw:name="f97" draw:formula="?f52 / ?f6"/><draw:equation draw:name="f98" draw:formula="?f54 / ?f6"/><draw:equation draw:name="f99" draw:formula="?f56 / ?f6"/><draw:equation draw:name="f100" draw:formula="?f58 / ?f6"/><draw:equation draw:name="f101" draw:formula="?f60 / ?f6"/><draw:equation draw:name="f102" draw:formula="?f62 / ?f6"/><draw:equation draw:name="f103" draw:formula="?f64 / ?f6"/><draw:equation draw:name="f104" draw:formula="?f66 / ?f6"/><draw:equation draw:name="f105" draw:formula="?f68 / ?f6"/><draw:equation draw:name="f106" draw:formula="?f70 / ?f6"/><draw:equation draw:name="f107" draw:formula="?f72 / ?f6"/><draw:equation draw:name="f108" draw:formula="?f74 / ?f6"/><draw:equation draw:name="f109" draw:formula="0 / ?f6"/><draw:equation draw:name="f110" draw:formula="?f1 / ?f6"/><draw:equation draw:name="f111" draw:formula="0 / ?f7"/><draw:equation draw:name="f112" draw:formula="?f3 / ?f7"/></draw:enhanced-geometry></draw:custom-shape></text:span><text:span text:style-name="T24"><draw:custom-shape svg:x="7.90139in" svg:y="3.0125in" svg:width="0.05278in" svg:height="0.025in" draw:id="id22" draw:style-name="a22" draw:name="Group 74"><svg:title/><svg:desc/><draw:enhanced-geometry draw:type="non-primitive" svg:viewBox="0 0 61 21" draw:enhanced-path="M 29 30 L 29 30 30 30 31 30 32 30 33 30 34 30 35 30 36 30 37 30 38 30 39 30 40 30 41 30 42 30 43 30 44 30 45 30 46 30 47 30 48 30 49 30 50 30 51 30 52 30 53 30 54 30 55 30 56 30 57 30 58 30 59 30 60 30 61 30 62 30 63 30 64 30 65 30 66 30 67 30 68 30 69 30 70 30 71 30 72 30 N" draw:text-areas="?f109 ?f111 ?f110 ?f112" draw:glue-points="?f75 ?f76 ?f75 ?f76 ?f75 ?f76 ?f75 ?f76 ?f75 ?f76 ?f75 ?f76 ?f75 ?f76 ?f75 ?f76 ?f75 ?f76 ?f75 ?f76 ?f75 ?f76 ?f75 ?f76 ?f75 ?f76 ?f75 ?f76 ?f75 ?f76 ?f75 ?f76 ?f77 ?f76 ?f77 ?f76 ?f77 ?f76 ?f77 ?f76 ?f77 ?f76 ?f78 ?f76 ?f78 ?f76 ?f78 ?f76 ?f79 ?f76 ?f79 ?f76 ?f79 ?f76 ?f80 ?f76 ?f80 ?f76 ?f81 ?f76 ?f81 ?f76 ?f82 ?f76 ?f82 ?f76 ?f83 ?f76 ?f84 ?f76 ?f84 ?f76 ?f85 ?f76 ?f86 ?f76 ?f87 ?f76 ?f88 ?f76 ?f89 ?f76 ?f90 ?f76 ?f91 ?f76 ?f92 ?f76 ?f93 ?f76 ?f94 ?f76 ?f95 ?f76 ?f96 ?f76 ?f97 ?f76 ?f98 ?f76 ?f99 ?f76 ?f100 ?f76 ?f101 ?f76 ?f102 ?f76 ?f103 ?f76 ?f104 ?f76 ?f105 ?f76 ?f106 ?f76 ?f107 ?f76 ?f108 ?f76" draw:glue-point-leaving-directions="-90, -90, -90, -90, -90, -90, -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1"/><draw:equation draw:name="f7" draw:formula="?f4 / 21"/><draw:equation draw:name="f8" draw:formula="0 + 11407 - 11378"/><draw:equation draw:name="f9" draw:formula="?f8 * ?f5 / 61"/><draw:equation draw:name="f10" draw:formula="4368 * ?f4 / 21"/><draw:equation draw:name="f11" draw:formula="0 + 11408 - 11378"/><draw:equation draw:name="f12" draw:formula="?f11 * ?f5 / 61"/><draw:equation draw:name="f13" draw:formula="0 + 11409 - 11378"/><draw:equation draw:name="f14" draw:formula="?f13 * ?f5 / 61"/><draw:equation draw:name="f15" draw:formula="0 + 11410 - 11378"/><draw:equation draw:name="f16" draw:formula="?f15 * ?f5 / 61"/><draw:equation draw:name="f17" draw:formula="0 + 11411 - 11378"/><draw:equation draw:name="f18" draw:formula="?f17 * ?f5 / 61"/><draw:equation draw:name="f19" draw:formula="0 + 11412 - 11378"/><draw:equation draw:name="f20" draw:formula="?f19 * ?f5 / 61"/><draw:equation draw:name="f21" draw:formula="0 + 11413 - 11378"/><draw:equation draw:name="f22" draw:formula="?f21 * ?f5 / 61"/><draw:equation draw:name="f23" draw:formula="0 + 11414 - 11378"/><draw:equation draw:name="f24" draw:formula="?f23 * ?f5 / 61"/><draw:equation draw:name="f25" draw:formula="0 + 11415 - 11378"/><draw:equation draw:name="f26" draw:formula="?f25 * ?f5 / 61"/><draw:equation draw:name="f27" draw:formula="0 + 11416 - 11378"/><draw:equation draw:name="f28" draw:formula="?f27 * ?f5 / 61"/><draw:equation draw:name="f29" draw:formula="0 + 11417 - 11378"/><draw:equation draw:name="f30" draw:formula="?f29 * ?f5 / 61"/><draw:equation draw:name="f31" draw:formula="0 + 11418 - 11378"/><draw:equation draw:name="f32" draw:formula="?f31 * ?f5 / 61"/><draw:equation draw:name="f33" draw:formula="0 + 11419 - 11378"/><draw:equation draw:name="f34" draw:formula="?f33 * ?f5 / 61"/><draw:equation draw:name="f35" draw:formula="0 + 11420 - 11378"/><draw:equation draw:name="f36" draw:formula="?f35 * ?f5 / 61"/><draw:equation draw:name="f37" draw:formula="0 + 11421 - 11378"/><draw:equation draw:name="f38" draw:formula="?f37 * ?f5 / 61"/><draw:equation draw:name="f39" draw:formula="0 + 11422 - 11378"/><draw:equation draw:name="f40" draw:formula="?f39 * ?f5 / 61"/><draw:equation draw:name="f41" draw:formula="0 + 11423 - 11378"/><draw:equation draw:name="f42" draw:formula="?f41 * ?f5 / 61"/><draw:equation draw:name="f43" draw:formula="0 + 11424 - 11378"/><draw:equation draw:name="f44" draw:formula="?f43 * ?f5 / 61"/><draw:equation draw:name="f45" draw:formula="0 + 11425 - 11378"/><draw:equation draw:name="f46" draw:formula="?f45 * ?f5 / 61"/><draw:equation draw:name="f47" draw:formula="0 + 11427 - 11378"/><draw:equation draw:name="f48" draw:formula="?f47 * ?f5 / 61"/><draw:equation draw:name="f49" draw:formula="0 + 11428 - 11378"/><draw:equation draw:name="f50" draw:formula="?f49 * ?f5 / 61"/><draw:equation draw:name="f51" draw:formula="0 + 11429 - 11378"/><draw:equation draw:name="f52" draw:formula="?f51 * ?f5 / 61"/><draw:equation draw:name="f53" draw:formula="0 + 11431 - 11378"/><draw:equation draw:name="f54" draw:formula="?f53 * ?f5 / 61"/><draw:equation draw:name="f55" draw:formula="0 + 11432 - 11378"/><draw:equation draw:name="f56" draw:formula="?f55 * ?f5 / 61"/><draw:equation draw:name="f57" draw:formula="0 + 11434 - 11378"/><draw:equation draw:name="f58" draw:formula="?f57 * ?f5 / 61"/><draw:equation draw:name="f59" draw:formula="0 + 11436 - 11378"/><draw:equation draw:name="f60" draw:formula="?f59 * ?f5 / 61"/><draw:equation draw:name="f61" draw:formula="0 + 11437 - 11378"/><draw:equation draw:name="f62" draw:formula="?f61 * ?f5 / 61"/><draw:equation draw:name="f63" draw:formula="0 + 11439 - 11378"/><draw:equation draw:name="f64" draw:formula="?f63 * ?f5 / 61"/><draw:equation draw:name="f65" draw:formula="0 + 11441 - 11378"/><draw:equation draw:name="f66" draw:formula="?f65 * ?f5 / 61"/><draw:equation draw:name="f67" draw:formula="0 + 11443 - 11378"/><draw:equation draw:name="f68" draw:formula="?f67 * ?f5 / 61"/><draw:equation draw:name="f69" draw:formula="0 + 11445 - 11378"/><draw:equation draw:name="f70" draw:formula="?f69 * ?f5 / 61"/><draw:equation draw:name="f71" draw:formula="0 + 11447 - 11378"/><draw:equation draw:name="f72" draw:formula="?f71 * ?f5 / 61"/><draw:equation draw:name="f73" draw:formula="0 + 11449 - 11378"/><draw:equation draw:name="f74" draw:formula="?f73 * ?f5 / 61"/><draw:equation draw:name="f75" draw:formula="?f9 / ?f6"/><draw:equation draw:name="f76" draw:formula="?f10 / ?f7"/><draw:equation draw:name="f77" draw:formula="?f12 / ?f6"/><draw:equation draw:name="f78" draw:formula="?f14 / ?f6"/><draw:equation draw:name="f79" draw:formula="?f16 / ?f6"/><draw:equation draw:name="f80" draw:formula="?f18 / ?f6"/><draw:equation draw:name="f81" draw:formula="?f20 / ?f6"/><draw:equation draw:name="f82" draw:formula="?f22 / ?f6"/><draw:equation draw:name="f83" draw:formula="?f24 / ?f6"/><draw:equation draw:name="f84" draw:formula="?f26 / ?f6"/><draw:equation draw:name="f85" draw:formula="?f28 / ?f6"/><draw:equation draw:name="f86" draw:formula="?f30 / ?f6"/><draw:equation draw:name="f87" draw:formula="?f32 / ?f6"/><draw:equation draw:name="f88" draw:formula="?f34 / ?f6"/><draw:equation draw:name="f89" draw:formula="?f36 / ?f6"/><draw:equation draw:name="f90" draw:formula="?f38 / ?f6"/><draw:equation draw:name="f91" draw:formula="?f40 / ?f6"/><draw:equation draw:name="f92" draw:formula="?f42 / ?f6"/><draw:equation draw:name="f93" draw:formula="?f44 / ?f6"/><draw:equation draw:name="f94" draw:formula="?f46 / ?f6"/><draw:equation draw:name="f95" draw:formula="?f48 / ?f6"/><draw:equation draw:name="f96" draw:formula="?f50 / ?f6"/><draw:equation draw:name="f97" draw:formula="?f52 / ?f6"/><draw:equation draw:name="f98" draw:formula="?f54 / ?f6"/><draw:equation draw:name="f99" draw:formula="?f56 / ?f6"/><draw:equation draw:name="f100" draw:formula="?f58 / ?f6"/><draw:equation draw:name="f101" draw:formula="?f60 / ?f6"/><draw:equation draw:name="f102" draw:formula="?f62 / ?f6"/><draw:equation draw:name="f103" draw:formula="?f64 / ?f6"/><draw:equation draw:name="f104" draw:formula="?f66 / ?f6"/><draw:equation draw:name="f105" draw:formula="?f68 / ?f6"/><draw:equation draw:name="f106" draw:formula="?f70 / ?f6"/><draw:equation draw:name="f107" draw:formula="?f72 / ?f6"/><draw:equation draw:name="f108" draw:formula="?f74 / ?f6"/><draw:equation draw:name="f109" draw:formula="0 / ?f6"/><draw:equation draw:name="f110" draw:formula="?f1 / ?f6"/><draw:equation draw:name="f111" draw:formula="0 / ?f7"/><draw:equation draw:name="f112" draw:formula="?f3 / ?f7"/></draw:enhanced-geometry></draw:custom-shape></text:span><text:span text:style-name="T25"><draw:custom-shape svg:x="0.31806in" svg:y="3.17917in" svg:width="0.05278in" svg:height="0.03889in" draw:id="id23" draw:style-name="a23" draw:name="Group 72"><svg:title/><svg:desc/><draw:enhanced-geometry draw:type="non-primitive" svg:viewBox="0 0 61 41" draw:enhanced-path="M 31 40 L 31 40 32 40 33 40 34 40 35 40 36 40 37 40 38 40 39 40 40 40 41 40 42 40 43 40 44 40 45 40 46 40 47 40 48 40 49 40 50 40 51 40 52 40 53 40 54 40 55 40 56 40 57 40 58 40 59 40 60 40 61 40 62 40 63 40 64 40 65 40 66 40 67 40 68 40 69 40 70 40 71 40 72 40 73 40 74 40 N" draw:text-areas="?f109 ?f111 ?f110 ?f112" draw:glue-points="?f75 ?f76 ?f75 ?f76 ?f75 ?f76 ?f75 ?f76 ?f75 ?f76 ?f75 ?f76 ?f75 ?f76 ?f75 ?f76 ?f75 ?f76 ?f75 ?f76 ?f75 ?f76 ?f75 ?f76 ?f75 ?f76 ?f77 ?f76 ?f77 ?f76 ?f77 ?f76 ?f77 ?f76 ?f77 ?f76 ?f77 ?f76 ?f78 ?f76 ?f78 ?f76 ?f78 ?f76 ?f78 ?f76 ?f79 ?f76 ?f79 ?f76 ?f79 ?f76 ?f80 ?f76 ?f80 ?f76 ?f81 ?f76 ?f81 ?f76 ?f82 ?f76 ?f82 ?f76 ?f83 ?f76 ?f83 ?f76 ?f84 ?f76 ?f85 ?f76 ?f86 ?f76 ?f86 ?f76 ?f87 ?f76 ?f88 ?f76 ?f89 ?f76 ?f90 ?f76 ?f91 ?f76 ?f92 ?f76 ?f93 ?f76 ?f94 ?f76 ?f95 ?f76 ?f96 ?f76 ?f97 ?f76 ?f98 ?f76 ?f99 ?f76 ?f100 ?f76 ?f101 ?f76 ?f102 ?f76 ?f103 ?f76 ?f104 ?f76 ?f105 ?f76 ?f106 ?f76 ?f107 ?f76 ?f108 ?f76" draw:glue-point-leaving-directions="-90, -90, -90, -90, -90, -90, -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1"/><draw:equation draw:name="f7" draw:formula="?f4 / 41"/><draw:equation draw:name="f8" draw:formula="0 + 489 - 458"/><draw:equation draw:name="f9" draw:formula="?f8 * ?f5 / 61"/><draw:equation draw:name="f10" draw:formula="4618 * ?f4 / 41"/><draw:equation draw:name="f11" draw:formula="0 + 490 - 458"/><draw:equation draw:name="f12" draw:formula="?f11 * ?f5 / 61"/><draw:equation draw:name="f13" draw:formula="0 + 491 - 458"/><draw:equation draw:name="f14" draw:formula="?f13 * ?f5 / 61"/><draw:equation draw:name="f15" draw:formula="0 + 492 - 458"/><draw:equation draw:name="f16" draw:formula="?f15 * ?f5 / 61"/><draw:equation draw:name="f17" draw:formula="0 + 493 - 458"/><draw:equation draw:name="f18" draw:formula="?f17 * ?f5 / 61"/><draw:equation draw:name="f19" draw:formula="0 + 494 - 458"/><draw:equation draw:name="f20" draw:formula="?f19 * ?f5 / 61"/><draw:equation draw:name="f21" draw:formula="0 + 495 - 458"/><draw:equation draw:name="f22" draw:formula="?f21 * ?f5 / 61"/><draw:equation draw:name="f23" draw:formula="0 + 496 - 458"/><draw:equation draw:name="f24" draw:formula="?f23 * ?f5 / 61"/><draw:equation draw:name="f25" draw:formula="0 + 497 - 458"/><draw:equation draw:name="f26" draw:formula="?f25 * ?f5 / 61"/><draw:equation draw:name="f27" draw:formula="0 + 498 - 458"/><draw:equation draw:name="f28" draw:formula="?f27 * ?f5 / 61"/><draw:equation draw:name="f29" draw:formula="0 + 499 - 458"/><draw:equation draw:name="f30" draw:formula="?f29 * ?f5 / 61"/><draw:equation draw:name="f31" draw:formula="0 + 500 - 458"/><draw:equation draw:name="f32" draw:formula="?f31 * ?f5 / 61"/><draw:equation draw:name="f33" draw:formula="0 + 501 - 458"/><draw:equation draw:name="f34" draw:formula="?f33 * ?f5 / 61"/><draw:equation draw:name="f35" draw:formula="0 + 502 - 458"/><draw:equation draw:name="f36" draw:formula="?f35 * ?f5 / 61"/><draw:equation draw:name="f37" draw:formula="0 + 503 - 458"/><draw:equation draw:name="f38" draw:formula="?f37 * ?f5 / 61"/><draw:equation draw:name="f39" draw:formula="0 + 504 - 458"/><draw:equation draw:name="f40" draw:formula="?f39 * ?f5 / 61"/><draw:equation draw:name="f41" draw:formula="0 + 505 - 458"/><draw:equation draw:name="f42" draw:formula="?f41 * ?f5 / 61"/><draw:equation draw:name="f43" draw:formula="0 + 507 - 458"/><draw:equation draw:name="f44" draw:formula="?f43 * ?f5 / 61"/><draw:equation draw:name="f45" draw:formula="0 + 508 - 458"/><draw:equation draw:name="f46" draw:formula="?f45 * ?f5 / 61"/><draw:equation draw:name="f47" draw:formula="0 + 509 - 458"/><draw:equation draw:name="f48" draw:formula="?f47 * ?f5 / 61"/><draw:equation draw:name="f49" draw:formula="0 + 510 - 458"/><draw:equation draw:name="f50" draw:formula="?f49 * ?f5 / 61"/><draw:equation draw:name="f51" draw:formula="0 + 512 - 458"/><draw:equation draw:name="f52" draw:formula="?f51 * ?f5 / 61"/><draw:equation draw:name="f53" draw:formula="0 + 513 - 458"/><draw:equation draw:name="f54" draw:formula="?f53 * ?f5 / 61"/><draw:equation draw:name="f55" draw:formula="0 + 515 - 458"/><draw:equation draw:name="f56" draw:formula="?f55 * ?f5 / 61"/><draw:equation draw:name="f57" draw:formula="0 + 516 - 458"/><draw:equation draw:name="f58" draw:formula="?f57 * ?f5 / 61"/><draw:equation draw:name="f59" draw:formula="0 + 518 - 458"/><draw:equation draw:name="f60" draw:formula="?f59 * ?f5 / 61"/><draw:equation draw:name="f61" draw:formula="0 + 520 - 458"/><draw:equation draw:name="f62" draw:formula="?f61 * ?f5 / 61"/><draw:equation draw:name="f63" draw:formula="0 + 521 - 458"/><draw:equation draw:name="f64" draw:formula="?f63 * ?f5 / 61"/><draw:equation draw:name="f65" draw:formula="0 + 523 - 458"/><draw:equation draw:name="f66" draw:formula="?f65 * ?f5 / 61"/><draw:equation draw:name="f67" draw:formula="0 + 525 - 458"/><draw:equation draw:name="f68" draw:formula="?f67 * ?f5 / 61"/><draw:equation draw:name="f69" draw:formula="0 + 527 - 458"/><draw:equation draw:name="f70" draw:formula="?f69 * ?f5 / 61"/><draw:equation draw:name="f71" draw:formula="0 + 529 - 458"/><draw:equation draw:name="f72" draw:formula="?f71 * ?f5 / 61"/><draw:equation draw:name="f73" draw:formula="0 + 531 - 458"/><draw:equation draw:name="f74" draw:formula="?f73 * ?f5 / 61"/><draw:equation draw:name="f75" draw:formula="?f9 / ?f6"/><draw:equation draw:name="f76" draw:formula="?f10 / ?f7"/><draw:equation draw:name="f77" draw:formula="?f12 / ?f6"/><draw:equation draw:name="f78" draw:formula="?f14 / ?f6"/><draw:equation draw:name="f79" draw:formula="?f16 / ?f6"/><draw:equation draw:name="f80" draw:formula="?f18 / ?f6"/><draw:equation draw:name="f81" draw:formula="?f20 / ?f6"/><draw:equation draw:name="f82" draw:formula="?f22 / ?f6"/><draw:equation draw:name="f83" draw:formula="?f24 / ?f6"/><draw:equation draw:name="f84" draw:formula="?f26 / ?f6"/><draw:equation draw:name="f85" draw:formula="?f28 / ?f6"/><draw:equation draw:name="f86" draw:formula="?f30 / ?f6"/><draw:equation draw:name="f87" draw:formula="?f32 / ?f6"/><draw:equation draw:name="f88" draw:formula="?f34 / ?f6"/><draw:equation draw:name="f89" draw:formula="?f36 / ?f6"/><draw:equation draw:name="f90" draw:formula="?f38 / ?f6"/><draw:equation draw:name="f91" draw:formula="?f40 / ?f6"/><draw:equation draw:name="f92" draw:formula="?f42 / ?f6"/><draw:equation draw:name="f93" draw:formula="?f44 / ?f6"/><draw:equation draw:name="f94" draw:formula="?f46 / ?f6"/><draw:equation draw:name="f95" draw:formula="?f48 / ?f6"/><draw:equation draw:name="f96" draw:formula="?f50 / ?f6"/><draw:equation draw:name="f97" draw:formula="?f52 / ?f6"/><draw:equation draw:name="f98" draw:formula="?f54 / ?f6"/><draw:equation draw:name="f99" draw:formula="?f56 / ?f6"/><draw:equation draw:name="f100" draw:formula="?f58 / ?f6"/><draw:equation draw:name="f101" draw:formula="?f60 / ?f6"/><draw:equation draw:name="f102" draw:formula="?f62 / ?f6"/><draw:equation draw:name="f103" draw:formula="?f64 / ?f6"/><draw:equation draw:name="f104" draw:formula="?f66 / ?f6"/><draw:equation draw:name="f105" draw:formula="?f68 / ?f6"/><draw:equation draw:name="f106" draw:formula="?f70 / ?f6"/><draw:equation draw:name="f107" draw:formula="?f72 / ?f6"/><draw:equation draw:name="f108" draw:formula="?f74 / ?f6"/><draw:equation draw:name="f109" draw:formula="0 / ?f6"/><draw:equation draw:name="f110" draw:formula="?f1 / ?f6"/><draw:equation draw:name="f111" draw:formula="0 / ?f7"/><draw:equation draw:name="f112" draw:formula="?f3 / ?f7"/></draw:enhanced-geometry></draw:custom-shape></text:span><text:span text:style-name="T26"><draw:custom-shape svg:x="4.65139in" svg:y="3.58194in" svg:width="0.05278in" svg:height="0.03889in" draw:id="id24" draw:style-name="a24" draw:name="Group 70"><svg:title/><svg:desc/><draw:enhanced-geometry draw:type="non-primitive" svg:viewBox="0 0 61 41" draw:enhanced-path="M 33 40 L 33 40 34 40 35 40 36 40 37 40 38 40 39 40 40 40 41 40 42 40 43 40 44 40 45 40 46 40 47 40 48 40 49 40 50 40 51 40 52 40 53 40 54 40 55 40 56 40 57 40 58 40 59 40 60 40 61 40 N" draw:text-areas="?f91 ?f93 ?f92 ?f94" draw:glue-points="?f63 ?f64 ?f63 ?f64 ?f63 ?f64 ?f63 ?f64 ?f63 ?f64 ?f63 ?f64 ?f63 ?f64 ?f63 ?f64 ?f63 ?f64 ?f63 ?f64 ?f63 ?f64 ?f63 ?f64 ?f63 ?f64 ?f63 ?f64 ?f63 ?f64 ?f63 ?f64 ?f63 ?f64 ?f63 ?f64 ?f63 ?f64 ?f63 ?f64 ?f65 ?f64 ?f65 ?f64 ?f65 ?f64 ?f65 ?f64 ?f65 ?f64 ?f66 ?f64 ?f66 ?f64 ?f66 ?f64 ?f67 ?f64 ?f67 ?f64 ?f67 ?f64 ?f68 ?f64 ?f68 ?f64 ?f68 ?f64 ?f69 ?f64 ?f69 ?f64 ?f70 ?f64 ?f70 ?f64 ?f71 ?f64 ?f72 ?f64 ?f72 ?f64 ?f73 ?f64 ?f74 ?f64 ?f74 ?f64 ?f75 ?f64 ?f76 ?f64 ?f77 ?f64 ?f78 ?f64 ?f79 ?f64 ?f80 ?f64 ?f81 ?f64 ?f82 ?f64 ?f83 ?f64 ?f84 ?f64 ?f85 ?f64 ?f86 ?f64 ?f87 ?f64 ?f88 ?f64 ?f89 ?f64 ?f90 ?f64" draw:glue-point-leaving-directions="-90, -90, -90, -90, -90, -90, -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1"/><draw:equation draw:name="f7" draw:formula="?f4 / 41"/><draw:equation draw:name="f8" draw:formula="0 + 6731 - 6698"/><draw:equation draw:name="f9" draw:formula="?f8 * ?f5 / 61"/><draw:equation draw:name="f10" draw:formula="5198 * ?f4 / 41"/><draw:equation draw:name="f11" draw:formula="0 + 6732 - 6698"/><draw:equation draw:name="f12" draw:formula="?f11 * ?f5 / 61"/><draw:equation draw:name="f13" draw:formula="0 + 6733 - 6698"/><draw:equation draw:name="f14" draw:formula="?f13 * ?f5 / 61"/><draw:equation draw:name="f15" draw:formula="0 + 6734 - 6698"/><draw:equation draw:name="f16" draw:formula="?f15 * ?f5 / 61"/><draw:equation draw:name="f17" draw:formula="0 + 6735 - 6698"/><draw:equation draw:name="f18" draw:formula="?f17 * ?f5 / 61"/><draw:equation draw:name="f19" draw:formula="0 + 6736 - 6698"/><draw:equation draw:name="f20" draw:formula="?f19 * ?f5 / 61"/><draw:equation draw:name="f21" draw:formula="0 + 6737 - 6698"/><draw:equation draw:name="f22" draw:formula="?f21 * ?f5 / 61"/><draw:equation draw:name="f23" draw:formula="0 + 6738 - 6698"/><draw:equation draw:name="f24" draw:formula="?f23 * ?f5 / 61"/><draw:equation draw:name="f25" draw:formula="0 + 6739 - 6698"/><draw:equation draw:name="f26" draw:formula="?f25 * ?f5 / 61"/><draw:equation draw:name="f27" draw:formula="0 + 6740 - 6698"/><draw:equation draw:name="f28" draw:formula="?f27 * ?f5 / 61"/><draw:equation draw:name="f29" draw:formula="0 + 6741 - 6698"/><draw:equation draw:name="f30" draw:formula="?f29 * ?f5 / 61"/><draw:equation draw:name="f31" draw:formula="0 + 6742 - 6698"/><draw:equation draw:name="f32" draw:formula="?f31 * ?f5 / 61"/><draw:equation draw:name="f33" draw:formula="0 + 6743 - 6698"/><draw:equation draw:name="f34" draw:formula="?f33 * ?f5 / 61"/><draw:equation draw:name="f35" draw:formula="0 + 6744 - 6698"/><draw:equation draw:name="f36" draw:formula="?f35 * ?f5 / 61"/><draw:equation draw:name="f37" draw:formula="0 + 6745 - 6698"/><draw:equation draw:name="f38" draw:formula="?f37 * ?f5 / 61"/><draw:equation draw:name="f39" draw:formula="0 + 6746 - 6698"/><draw:equation draw:name="f40" draw:formula="?f39 * ?f5 / 61"/><draw:equation draw:name="f41" draw:formula="0 + 6747 - 6698"/><draw:equation draw:name="f42" draw:formula="?f41 * ?f5 / 61"/><draw:equation draw:name="f43" draw:formula="0 + 6748 - 6698"/><draw:equation draw:name="f44" draw:formula="?f43 * ?f5 / 61"/><draw:equation draw:name="f45" draw:formula="0 + 6749 - 6698"/><draw:equation draw:name="f46" draw:formula="?f45 * ?f5 / 61"/><draw:equation draw:name="f47" draw:formula="0 + 6750 - 6698"/><draw:equation draw:name="f48" draw:formula="?f47 * ?f5 / 61"/><draw:equation draw:name="f49" draw:formula="0 + 6751 - 6698"/><draw:equation draw:name="f50" draw:formula="?f49 * ?f5 / 61"/><draw:equation draw:name="f51" draw:formula="0 + 6752 - 6698"/><draw:equation draw:name="f52" draw:formula="?f51 * ?f5 / 61"/><draw:equation draw:name="f53" draw:formula="0 + 6753 - 6698"/><draw:equation draw:name="f54" draw:formula="?f53 * ?f5 / 61"/><draw:equation draw:name="f55" draw:formula="0 + 6755 - 6698"/><draw:equation draw:name="f56" draw:formula="?f55 * ?f5 / 61"/><draw:equation draw:name="f57" draw:formula="0 + 6756 - 6698"/><draw:equation draw:name="f58" draw:formula="?f57 * ?f5 / 61"/><draw:equation draw:name="f59" draw:formula="0 + 6757 - 6698"/><draw:equation draw:name="f60" draw:formula="?f59 * ?f5 / 61"/><draw:equation draw:name="f61" draw:formula="0 + 6759 - 6698"/><draw:equation draw:name="f62" draw:formula="?f61 * ?f5 / 61"/><draw:equation draw:name="f63" draw:formula="?f9 / ?f6"/><draw:equation draw:name="f64" draw:formula="?f10 / ?f7"/><draw:equation draw:name="f65" draw:formula="?f12 / ?f6"/><draw:equation draw:name="f66" draw:formula="?f14 / ?f6"/><draw:equation draw:name="f67" draw:formula="?f16 / ?f6"/><draw:equation draw:name="f68" draw:formula="?f18 / ?f6"/><draw:equation draw:name="f69" draw:formula="?f20 / ?f6"/><draw:equation draw:name="f70" draw:formula="?f22 / ?f6"/><draw:equation draw:name="f71" draw:formula="?f24 / ?f6"/><draw:equation draw:name="f72" draw:formula="?f26 / ?f6"/><draw:equation draw:name="f73" draw:formula="?f28 / ?f6"/><draw:equation draw:name="f74" draw:formula="?f30 / ?f6"/><draw:equation draw:name="f75" draw:formula="?f32 / ?f6"/><draw:equation draw:name="f76" draw:formula="?f34 / ?f6"/><draw:equation draw:name="f77" draw:formula="?f36 / ?f6"/><draw:equation draw:name="f78" draw:formula="?f38 / ?f6"/><draw:equation draw:name="f79" draw:formula="?f40 / ?f6"/><draw:equation draw:name="f80" draw:formula="?f42 / ?f6"/><draw:equation draw:name="f81" draw:formula="?f44 / ?f6"/><draw:equation draw:name="f82" draw:formula="?f46 / ?f6"/><draw:equation draw:name="f83" draw:formula="?f48 / ?f6"/><draw:equation draw:name="f84" draw:formula="?f50 / ?f6"/><draw:equation draw:name="f85" draw:formula="?f52 / ?f6"/><draw:equation draw:name="f86" draw:formula="?f54 / ?f6"/><draw:equation draw:name="f87" draw:formula="?f56 / ?f6"/><draw:equation draw:name="f88" draw:formula="?f58 / ?f6"/><draw:equation draw:name="f89" draw:formula="?f60 / ?f6"/><draw:equation draw:name="f90" draw:formula="?f62 / ?f6"/><draw:equation draw:name="f91" draw:formula="0 / ?f6"/><draw:equation draw:name="f92" draw:formula="?f1 / ?f6"/><draw:equation draw:name="f93" draw:formula="0 / ?f7"/><draw:equation draw:name="f94" draw:formula="?f3 / ?f7"/></draw:enhanced-geometry></draw:custom-shape></text:span><text:span text:style-name="T27"><draw:custom-shape svg:x="5.10972in" svg:y="3.58194in" svg:width="0.03889in" svg:height="0.03889in" draw:id="id25" draw:style-name="a25" draw:name="Group 68"><svg:title/><svg:desc/><draw:enhanced-geometry draw:type="non-primitive" svg:viewBox="0 0 41 41" draw:enhanced-path="M 35 40 L 35 40 36 40 37 40 38 40 39 40 40 40 41 40 42 40 43 40 44 40 45 40 N" draw:text-areas="?f40 ?f42 ?f41 ?f43" draw:glue-points="?f29 ?f30 ?f29 ?f30 ?f29 ?f30 ?f29 ?f30 ?f29 ?f30 ?f29 ?f30 ?f29 ?f30 ?f29 ?f30 ?f29 ?f30 ?f29 ?f30 ?f29 ?f30 ?f29 ?f30 ?f29 ?f30 ?f29 ?f30 ?f29 ?f30 ?f29 ?f30 ?f29 ?f30 ?f29 ?f30 ?f29 ?f30 ?f29 ?f30 ?f29 ?f30 ?f29 ?f30 ?f29 ?f30 ?f29 ?f30 ?f31 ?f30 ?f31 ?f30 ?f31 ?f30 ?f31 ?f30 ?f31 ?f30 ?f31 ?f30 ?f31 ?f30 ?f31 ?f30 ?f31 ?f30 ?f32 ?f30 ?f32 ?f30 ?f32 ?f30 ?f32 ?f30 ?f32 ?f30 ?f32 ?f30 ?f33 ?f30 ?f33 ?f30 ?f33 ?f30 ?f33 ?f30 ?f34 ?f30 ?f34 ?f30 ?f34 ?f30 ?f34 ?f30 ?f35 ?f30 ?f35 ?f30 ?f35 ?f30 ?f36 ?f30 ?f36 ?f30 ?f36 ?f30 ?f37 ?f30 ?f37 ?f30 ?f37 ?f30 ?f38 ?f30 ?f38 ?f30 ?f39 ?f30 ?f39 ?f30" draw:glue-point-leaving-directions="-90, -90, -90, -90, -90, -90, -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draw:equation draw:name="f7" draw:formula="?f4 / 41"/><draw:equation draw:name="f8" draw:formula="0 + 7393 - 7358"/><draw:equation draw:name="f9" draw:formula="?f8 * ?f5 / 41"/><draw:equation draw:name="f10" draw:formula="5198 * ?f4 / 41"/><draw:equation draw:name="f11" draw:formula="0 + 7394 - 7358"/><draw:equation draw:name="f12" draw:formula="?f11 * ?f5 / 41"/><draw:equation draw:name="f13" draw:formula="0 + 7395 - 7358"/><draw:equation draw:name="f14" draw:formula="?f13 * ?f5 / 41"/><draw:equation draw:name="f15" draw:formula="0 + 7396 - 7358"/><draw:equation draw:name="f16" draw:formula="?f15 * ?f5 / 41"/><draw:equation draw:name="f17" draw:formula="0 + 7397 - 7358"/><draw:equation draw:name="f18" draw:formula="?f17 * ?f5 / 41"/><draw:equation draw:name="f19" draw:formula="0 + 7398 - 7358"/><draw:equation draw:name="f20" draw:formula="?f19 * ?f5 / 41"/><draw:equation draw:name="f21" draw:formula="0 + 7399 - 7358"/><draw:equation draw:name="f22" draw:formula="?f21 * ?f5 / 41"/><draw:equation draw:name="f23" draw:formula="0 + 7400 - 7358"/><draw:equation draw:name="f24" draw:formula="?f23 * ?f5 / 41"/><draw:equation draw:name="f25" draw:formula="0 + 7401 - 7358"/><draw:equation draw:name="f26" draw:formula="?f25 * ?f5 / 41"/><draw:equation draw:name="f27" draw:formula="0 + 7402 - 7358"/><draw:equation draw:name="f28" draw:formula="?f27 * ?f5 / 41"/><draw:equation draw:name="f29" draw:formula="?f9 / ?f6"/><draw:equation draw:name="f30" draw:formula="?f10 / ?f7"/><draw:equation draw:name="f31" draw:formula="?f12 / ?f6"/><draw:equation draw:name="f32" draw:formula="?f14 / ?f6"/><draw:equation draw:name="f33" draw:formula="?f16 / ?f6"/><draw:equation draw:name="f34" draw:formula="?f18 / ?f6"/><draw:equation draw:name="f35" draw:formula="?f20 / ?f6"/><draw:equation draw:name="f36" draw:formula="?f22 / ?f6"/><draw:equation draw:name="f37" draw:formula="?f24 / ?f6"/><draw:equation draw:name="f38" draw:formula="?f26 / ?f6"/><draw:equation draw:name="f39" draw:formula="?f28 / ?f6"/><draw:equation draw:name="f40" draw:formula="0 / ?f6"/><draw:equation draw:name="f41" draw:formula="?f1 / ?f6"/><draw:equation draw:name="f42" draw:formula="0 / ?f7"/><draw:equation draw:name="f43" draw:formula="?f3 / ?f7"/></draw:enhanced-geometry></draw:custom-shape></text:span><text:span text:style-name="T28"><draw:custom-shape svg:x="6.09583in" svg:y="3.58194in" svg:width="0.025in" svg:height="0.03889in" draw:id="id26" draw:style-name="a26" draw:name="Group 66"><svg:title/><svg:desc/><draw:enhanced-geometry draw:type="non-primitive" svg:viewBox="0 0 21 41" draw:enhanced-path="M 20 40 L 20 40 21 40 22 40 23 40 24 40 25 40 26 40 27 40 28 40 29 40 N" draw:text-areas="?f40 ?f42 ?f41 ?f43" draw:glue-points="?f29 ?f30 ?f29 ?f30 ?f29 ?f30 ?f29 ?f30 ?f29 ?f30 ?f29 ?f30 ?f29 ?f30 ?f29 ?f30 ?f29 ?f30 ?f29 ?f30 ?f29 ?f30 ?f29 ?f30 ?f29 ?f30 ?f29 ?f30 ?f29 ?f30 ?f29 ?f30 ?f29 ?f30 ?f29 ?f30 ?f29 ?f30 ?f29 ?f30 ?f29 ?f30 ?f29 ?f30 ?f29 ?f30 ?f29 ?f30 ?f29 ?f30 ?f29 ?f30 ?f29 ?f30 ?f29 ?f30 ?f31 ?f30 ?f31 ?f30 ?f31 ?f30 ?f31 ?f30 ?f31 ?f30 ?f31 ?f30 ?f31 ?f30 ?f31 ?f30 ?f32 ?f30 ?f32 ?f30 ?f32 ?f30 ?f32 ?f30 ?f32 ?f30 ?f33 ?f30 ?f33 ?f30 ?f33 ?f30 ?f33 ?f30 ?f34 ?f30 ?f34 ?f30 ?f34 ?f30 ?f35 ?f30 ?f35 ?f30 ?f35 ?f30 ?f36 ?f30 ?f36 ?f30 ?f36 ?f30 ?f37 ?f30 ?f37 ?f30 ?f38 ?f30 ?f38 ?f30 ?f38 ?f30 ?f39 ?f30" draw:glue-point-leaving-directions="-90, -90, -90, -90, -90, -90, -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draw:equation draw:name="f7" draw:formula="?f4 / 41"/><draw:equation draw:name="f8" draw:formula="0 + 8798 - 8778"/><draw:equation draw:name="f9" draw:formula="?f8 * ?f5 / 21"/><draw:equation draw:name="f10" draw:formula="5198 * ?f4 / 41"/><draw:equation draw:name="f11" draw:formula="0 + 8799 - 8778"/><draw:equation draw:name="f12" draw:formula="?f11 * ?f5 / 21"/><draw:equation draw:name="f13" draw:formula="0 + 8800 - 8778"/><draw:equation draw:name="f14" draw:formula="?f13 * ?f5 / 21"/><draw:equation draw:name="f15" draw:formula="0 + 8801 - 8778"/><draw:equation draw:name="f16" draw:formula="?f15 * ?f5 / 21"/><draw:equation draw:name="f17" draw:formula="0 + 8802 - 8778"/><draw:equation draw:name="f18" draw:formula="?f17 * ?f5 / 21"/><draw:equation draw:name="f19" draw:formula="0 + 8803 - 8778"/><draw:equation draw:name="f20" draw:formula="?f19 * ?f5 / 21"/><draw:equation draw:name="f21" draw:formula="0 + 8804 - 8778"/><draw:equation draw:name="f22" draw:formula="?f21 * ?f5 / 21"/><draw:equation draw:name="f23" draw:formula="0 + 8805 - 8778"/><draw:equation draw:name="f24" draw:formula="?f23 * ?f5 / 21"/><draw:equation draw:name="f25" draw:formula="0 + 8806 - 8778"/><draw:equation draw:name="f26" draw:formula="?f25 * ?f5 / 21"/><draw:equation draw:name="f27" draw:formula="0 + 8807 - 8778"/><draw:equation draw:name="f28" draw:formula="?f27 * ?f5 / 21"/><draw:equation draw:name="f29" draw:formula="?f9 / ?f6"/><draw:equation draw:name="f30" draw:formula="?f10 / ?f7"/><draw:equation draw:name="f31" draw:formula="?f12 / ?f6"/><draw:equation draw:name="f32" draw:formula="?f14 / ?f6"/><draw:equation draw:name="f33" draw:formula="?f16 / ?f6"/><draw:equation draw:name="f34" draw:formula="?f18 / ?f6"/><draw:equation draw:name="f35" draw:formula="?f20 / ?f6"/><draw:equation draw:name="f36" draw:formula="?f22 / ?f6"/><draw:equation draw:name="f37" draw:formula="?f24 / ?f6"/><draw:equation draw:name="f38" draw:formula="?f26 / ?f6"/><draw:equation draw:name="f39" draw:formula="?f28 / ?f6"/><draw:equation draw:name="f40" draw:formula="0 / ?f6"/><draw:equation draw:name="f41" draw:formula="?f1 / ?f6"/><draw:equation draw:name="f42" draw:formula="0 / ?f7"/><draw:equation draw:name="f43" draw:formula="?f3 / ?f7"/></draw:enhanced-geometry></draw:custom-shape></text:span><text:span text:style-name="T29"><draw:custom-shape svg:x="6.54028in" svg:y="3.58194in" svg:width="0.025in" svg:height="0.03889in" draw:id="id27" draw:style-name="a27" draw:name="Group 64"><svg:title/><svg:desc/><draw:enhanced-geometry draw:type="non-primitive" svg:viewBox="0 0 21 41" draw:enhanced-path="M 18 40 L 18 40 19 40 20 40 21 40 22 40 23 40 24 40 25 40 26 40 27 40 28 40 N" draw:text-areas="?f40 ?f42 ?f41 ?f43" draw:glue-points="?f29 ?f30 ?f29 ?f30 ?f29 ?f30 ?f29 ?f30 ?f29 ?f30 ?f29 ?f30 ?f29 ?f30 ?f29 ?f30 ?f29 ?f30 ?f29 ?f30 ?f29 ?f30 ?f29 ?f30 ?f29 ?f30 ?f29 ?f30 ?f29 ?f30 ?f29 ?f30 ?f29 ?f30 ?f29 ?f30 ?f29 ?f30 ?f29 ?f30 ?f29 ?f30 ?f29 ?f30 ?f29 ?f30 ?f29 ?f30 ?f31 ?f30 ?f31 ?f30 ?f31 ?f30 ?f31 ?f30 ?f31 ?f30 ?f31 ?f30 ?f31 ?f30 ?f31 ?f30 ?f31 ?f30 ?f32 ?f30 ?f32 ?f30 ?f32 ?f30 ?f32 ?f30 ?f32 ?f30 ?f32 ?f30 ?f33 ?f30 ?f33 ?f30 ?f33 ?f30 ?f33 ?f30 ?f34 ?f30 ?f34 ?f30 ?f34 ?f30 ?f34 ?f30 ?f35 ?f30 ?f35 ?f30 ?f35 ?f30 ?f36 ?f30 ?f36 ?f30 ?f36 ?f30 ?f37 ?f30 ?f37 ?f30 ?f37 ?f30 ?f38 ?f30 ?f38 ?f30 ?f39 ?f30 ?f39 ?f30" draw:glue-point-leaving-directions="-90, -90, -90, -90, -90, -90, -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draw:equation draw:name="f7" draw:formula="?f4 / 41"/><draw:equation draw:name="f8" draw:formula="0 + 9436 - 9418"/><draw:equation draw:name="f9" draw:formula="?f8 * ?f5 / 21"/><draw:equation draw:name="f10" draw:formula="5198 * ?f4 / 41"/><draw:equation draw:name="f11" draw:formula="0 + 9437 - 9418"/><draw:equation draw:name="f12" draw:formula="?f11 * ?f5 / 21"/><draw:equation draw:name="f13" draw:formula="0 + 9438 - 9418"/><draw:equation draw:name="f14" draw:formula="?f13 * ?f5 / 21"/><draw:equation draw:name="f15" draw:formula="0 + 9439 - 9418"/><draw:equation draw:name="f16" draw:formula="?f15 * ?f5 / 21"/><draw:equation draw:name="f17" draw:formula="0 + 9440 - 9418"/><draw:equation draw:name="f18" draw:formula="?f17 * ?f5 / 21"/><draw:equation draw:name="f19" draw:formula="0 + 9441 - 9418"/><draw:equation draw:name="f20" draw:formula="?f19 * ?f5 / 21"/><draw:equation draw:name="f21" draw:formula="0 + 9442 - 9418"/><draw:equation draw:name="f22" draw:formula="?f21 * ?f5 / 21"/><draw:equation draw:name="f23" draw:formula="0 + 9443 - 9418"/><draw:equation draw:name="f24" draw:formula="?f23 * ?f5 / 21"/><draw:equation draw:name="f25" draw:formula="0 + 9444 - 9418"/><draw:equation draw:name="f26" draw:formula="?f25 * ?f5 / 21"/><draw:equation draw:name="f27" draw:formula="0 + 9445 - 9418"/><draw:equation draw:name="f28" draw:formula="?f27 * ?f5 / 21"/><draw:equation draw:name="f29" draw:formula="?f9 / ?f6"/><draw:equation draw:name="f30" draw:formula="?f10 / ?f7"/><draw:equation draw:name="f31" draw:formula="?f12 / ?f6"/><draw:equation draw:name="f32" draw:formula="?f14 / ?f6"/><draw:equation draw:name="f33" draw:formula="?f16 / ?f6"/><draw:equation draw:name="f34" draw:formula="?f18 / ?f6"/><draw:equation draw:name="f35" draw:formula="?f20 / ?f6"/><draw:equation draw:name="f36" draw:formula="?f22 / ?f6"/><draw:equation draw:name="f37" draw:formula="?f24 / ?f6"/><draw:equation draw:name="f38" draw:formula="?f26 / ?f6"/><draw:equation draw:name="f39" draw:formula="?f28 / ?f6"/><draw:equation draw:name="f40" draw:formula="0 / ?f6"/><draw:equation draw:name="f41" draw:formula="?f1 / ?f6"/><draw:equation draw:name="f42" draw:formula="0 / ?f7"/><draw:equation draw:name="f43" draw:formula="?f3 / ?f7"/></draw:enhanced-geometry></draw:custom-shape></text:span><text:span text:style-name="T30"><draw:custom-shape svg:x="7.90139in" svg:y="3.58194in" svg:width="0.05278in" svg:height="0.03889in" draw:id="id28" draw:style-name="a28" draw:name="Group 62"><svg:title/><svg:desc/><draw:enhanced-geometry draw:type="non-primitive" svg:viewBox="0 0 61 41" draw:enhanced-path="M 29 40 L 29 40 30 40 31 40 32 40 33 40 34 40 35 40 36 40 37 40 38 40 39 40 40 40 41 40 42 40 43 40 44 40 45 40 46 40 47 40 48 40 49 40 50 40 51 40 52 40 53 40 54 40 55 40 56 40 57 40 58 40 59 40 60 40 61 40 62 40 63 40 64 40 65 40 66 40 67 40 68 40 69 40 70 40 71 40 72 40 N" draw:text-areas="?f109 ?f111 ?f110 ?f112" draw:glue-points="?f75 ?f76 ?f75 ?f76 ?f75 ?f76 ?f75 ?f76 ?f75 ?f76 ?f75 ?f76 ?f75 ?f76 ?f75 ?f76 ?f75 ?f76 ?f75 ?f76 ?f75 ?f76 ?f75 ?f76 ?f75 ?f76 ?f75 ?f76 ?f75 ?f76 ?f75 ?f76 ?f77 ?f76 ?f77 ?f76 ?f77 ?f76 ?f77 ?f76 ?f77 ?f76 ?f78 ?f76 ?f78 ?f76 ?f78 ?f76 ?f79 ?f76 ?f79 ?f76 ?f79 ?f76 ?f80 ?f76 ?f80 ?f76 ?f81 ?f76 ?f81 ?f76 ?f82 ?f76 ?f82 ?f76 ?f83 ?f76 ?f84 ?f76 ?f84 ?f76 ?f85 ?f76 ?f86 ?f76 ?f87 ?f76 ?f88 ?f76 ?f89 ?f76 ?f90 ?f76 ?f91 ?f76 ?f92 ?f76 ?f93 ?f76 ?f94 ?f76 ?f95 ?f76 ?f96 ?f76 ?f97 ?f76 ?f98 ?f76 ?f99 ?f76 ?f100 ?f76 ?f101 ?f76 ?f102 ?f76 ?f103 ?f76 ?f104 ?f76 ?f105 ?f76 ?f106 ?f76 ?f107 ?f76 ?f108 ?f76" draw:glue-point-leaving-directions="-90, -90, -90, -90, -90, -90, -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1"/><draw:equation draw:name="f7" draw:formula="?f4 / 41"/><draw:equation draw:name="f8" draw:formula="0 + 11407 - 11378"/><draw:equation draw:name="f9" draw:formula="?f8 * ?f5 / 61"/><draw:equation draw:name="f10" draw:formula="5198 * ?f4 / 41"/><draw:equation draw:name="f11" draw:formula="0 + 11408 - 11378"/><draw:equation draw:name="f12" draw:formula="?f11 * ?f5 / 61"/><draw:equation draw:name="f13" draw:formula="0 + 11409 - 11378"/><draw:equation draw:name="f14" draw:formula="?f13 * ?f5 / 61"/><draw:equation draw:name="f15" draw:formula="0 + 11410 - 11378"/><draw:equation draw:name="f16" draw:formula="?f15 * ?f5 / 61"/><draw:equation draw:name="f17" draw:formula="0 + 11411 - 11378"/><draw:equation draw:name="f18" draw:formula="?f17 * ?f5 / 61"/><draw:equation draw:name="f19" draw:formula="0 + 11412 - 11378"/><draw:equation draw:name="f20" draw:formula="?f19 * ?f5 / 61"/><draw:equation draw:name="f21" draw:formula="0 + 11413 - 11378"/><draw:equation draw:name="f22" draw:formula="?f21 * ?f5 / 61"/><draw:equation draw:name="f23" draw:formula="0 + 11414 - 11378"/><draw:equation draw:name="f24" draw:formula="?f23 * ?f5 / 61"/><draw:equation draw:name="f25" draw:formula="0 + 11415 - 11378"/><draw:equation draw:name="f26" draw:formula="?f25 * ?f5 / 61"/><draw:equation draw:name="f27" draw:formula="0 + 11416 - 11378"/><draw:equation draw:name="f28" draw:formula="?f27 * ?f5 / 61"/><draw:equation draw:name="f29" draw:formula="0 + 11417 - 11378"/><draw:equation draw:name="f30" draw:formula="?f29 * ?f5 / 61"/><draw:equation draw:name="f31" draw:formula="0 + 11418 - 11378"/><draw:equation draw:name="f32" draw:formula="?f31 * ?f5 / 61"/><draw:equation draw:name="f33" draw:formula="0 + 11419 - 11378"/><draw:equation draw:name="f34" draw:formula="?f33 * ?f5 / 61"/><draw:equation draw:name="f35" draw:formula="0 + 11420 - 11378"/><draw:equation draw:name="f36" draw:formula="?f35 * ?f5 / 61"/><draw:equation draw:name="f37" draw:formula="0 + 11421 - 11378"/><draw:equation draw:name="f38" draw:formula="?f37 * ?f5 / 61"/><draw:equation draw:name="f39" draw:formula="0 + 11422 - 11378"/><draw:equation draw:name="f40" draw:formula="?f39 * ?f5 / 61"/><draw:equation draw:name="f41" draw:formula="0 + 11423 - 11378"/><draw:equation draw:name="f42" draw:formula="?f41 * ?f5 / 61"/><draw:equation draw:name="f43" draw:formula="0 + 11424 - 11378"/><draw:equation draw:name="f44" draw:formula="?f43 * ?f5 / 61"/><draw:equation draw:name="f45" draw:formula="0 + 11425 - 11378"/><draw:equation draw:name="f46" draw:formula="?f45 * ?f5 / 61"/><draw:equation draw:name="f47" draw:formula="0 + 11427 - 11378"/><draw:equation draw:name="f48" draw:formula="?f47 * ?f5 / 61"/><draw:equation draw:name="f49" draw:formula="0 + 11428 - 11378"/><draw:equation draw:name="f50" draw:formula="?f49 * ?f5 / 61"/><draw:equation draw:name="f51" draw:formula="0 + 11429 - 11378"/><draw:equation draw:name="f52" draw:formula="?f51 * ?f5 / 61"/><draw:equation draw:name="f53" draw:formula="0 + 11431 - 11378"/><draw:equation draw:name="f54" draw:formula="?f53 * ?f5 / 61"/><draw:equation draw:name="f55" draw:formula="0 + 11432 - 11378"/><draw:equation draw:name="f56" draw:formula="?f55 * ?f5 / 61"/><draw:equation draw:name="f57" draw:formula="0 + 11434 - 11378"/><draw:equation draw:name="f58" draw:formula="?f57 * ?f5 / 61"/><draw:equation draw:name="f59" draw:formula="0 + 11436 - 11378"/><draw:equation draw:name="f60" draw:formula="?f59 * ?f5 / 61"/><draw:equation draw:name="f61" draw:formula="0 + 11437 - 11378"/><draw:equation draw:name="f62" draw:formula="?f61 * ?f5 / 61"/><draw:equation draw:name="f63" draw:formula="0 + 11439 - 11378"/><draw:equation draw:name="f64" draw:formula="?f63 * ?f5 / 61"/><draw:equation draw:name="f65" draw:formula="0 + 11441 - 11378"/><draw:equation draw:name="f66" draw:formula="?f65 * ?f5 / 61"/><draw:equation draw:name="f67" draw:formula="0 + 11443 - 11378"/><draw:equation draw:name="f68" draw:formula="?f67 * ?f5 / 61"/><draw:equation draw:name="f69" draw:formula="0 + 11445 - 11378"/><draw:equation draw:name="f70" draw:formula="?f69 * ?f5 / 61"/><draw:equation draw:name="f71" draw:formula="0 + 11447 - 11378"/><draw:equation draw:name="f72" draw:formula="?f71 * ?f5 / 61"/><draw:equation draw:name="f73" draw:formula="0 + 11449 - 11378"/><draw:equation draw:name="f74" draw:formula="?f73 * ?f5 / 61"/><draw:equation draw:name="f75" draw:formula="?f9 / ?f6"/><draw:equation draw:name="f76" draw:formula="?f10 / ?f7"/><draw:equation draw:name="f77" draw:formula="?f12 / ?f6"/><draw:equation draw:name="f78" draw:formula="?f14 / ?f6"/><draw:equation draw:name="f79" draw:formula="?f16 / ?f6"/><draw:equation draw:name="f80" draw:formula="?f18 / ?f6"/><draw:equation draw:name="f81" draw:formula="?f20 / ?f6"/><draw:equation draw:name="f82" draw:formula="?f22 / ?f6"/><draw:equation draw:name="f83" draw:formula="?f24 / ?f6"/><draw:equation draw:name="f84" draw:formula="?f26 / ?f6"/><draw:equation draw:name="f85" draw:formula="?f28 / ?f6"/><draw:equation draw:name="f86" draw:formula="?f30 / ?f6"/><draw:equation draw:name="f87" draw:formula="?f32 / ?f6"/><draw:equation draw:name="f88" draw:formula="?f34 / ?f6"/><draw:equation draw:name="f89" draw:formula="?f36 / ?f6"/><draw:equation draw:name="f90" draw:formula="?f38 / ?f6"/><draw:equation draw:name="f91" draw:formula="?f40 / ?f6"/><draw:equation draw:name="f92" draw:formula="?f42 / ?f6"/><draw:equation draw:name="f93" draw:formula="?f44 / ?f6"/><draw:equation draw:name="f94" draw:formula="?f46 / ?f6"/><draw:equation draw:name="f95" draw:formula="?f48 / ?f6"/><draw:equation draw:name="f96" draw:formula="?f50 / ?f6"/><draw:equation draw:name="f97" draw:formula="?f52 / ?f6"/><draw:equation draw:name="f98" draw:formula="?f54 / ?f6"/><draw:equation draw:name="f99" draw:formula="?f56 / ?f6"/><draw:equation draw:name="f100" draw:formula="?f58 / ?f6"/><draw:equation draw:name="f101" draw:formula="?f60 / ?f6"/><draw:equation draw:name="f102" draw:formula="?f62 / ?f6"/><draw:equation draw:name="f103" draw:formula="?f64 / ?f6"/><draw:equation draw:name="f104" draw:formula="?f66 / ?f6"/><draw:equation draw:name="f105" draw:formula="?f68 / ?f6"/><draw:equation draw:name="f106" draw:formula="?f70 / ?f6"/><draw:equation draw:name="f107" draw:formula="?f72 / ?f6"/><draw:equation draw:name="f108" draw:formula="?f74 / ?f6"/><draw:equation draw:name="f109" draw:formula="0 / ?f6"/><draw:equation draw:name="f110" draw:formula="?f1 / ?f6"/><draw:equation draw:name="f111" draw:formula="0 / ?f7"/><draw:equation draw:name="f112" draw:formula="?f3 / ?f7"/></draw:enhanced-geometry></draw:custom-shape></text:span><text:span text:style-name="T31"><draw:custom-shape svg:x="0.31806in" svg:y="3.98472in" svg:width="0.05278in" svg:height="0.03889in" draw:id="id29" draw:style-name="a29" draw:name="Group 60"><svg:title/><svg:desc/><draw:enhanced-geometry draw:type="non-primitive" svg:viewBox="0 0 61 41" draw:enhanced-path="M 31 39 L 31 39 32 39 33 39 34 39 35 39 36 39 37 39 38 39 39 39 40 39 41 39 42 39 43 39 44 39 45 39 46 39 47 39 48 39 49 39 50 39 51 39 52 39 53 39 54 39 55 39 56 39 57 39 58 39 59 39 60 39 61 39 62 39 63 39 64 39 65 39 66 39 67 39 68 39 69 39 70 39 71 39 72 39 73 39 74 39 N" draw:text-areas="?f109 ?f111 ?f110 ?f112" draw:glue-points="?f75 ?f76 ?f75 ?f76 ?f75 ?f76 ?f75 ?f76 ?f75 ?f76 ?f75 ?f76 ?f75 ?f76 ?f75 ?f76 ?f75 ?f76 ?f75 ?f76 ?f75 ?f76 ?f75 ?f76 ?f75 ?f76 ?f77 ?f76 ?f77 ?f76 ?f77 ?f76 ?f77 ?f76 ?f77 ?f76 ?f77 ?f76 ?f78 ?f76 ?f78 ?f76 ?f78 ?f76 ?f78 ?f76 ?f79 ?f76 ?f79 ?f76 ?f79 ?f76 ?f80 ?f76 ?f80 ?f76 ?f81 ?f76 ?f81 ?f76 ?f82 ?f76 ?f82 ?f76 ?f83 ?f76 ?f83 ?f76 ?f84 ?f76 ?f85 ?f76 ?f86 ?f76 ?f86 ?f76 ?f87 ?f76 ?f88 ?f76 ?f89 ?f76 ?f90 ?f76 ?f91 ?f76 ?f92 ?f76 ?f93 ?f76 ?f94 ?f76 ?f95 ?f76 ?f96 ?f76 ?f97 ?f76 ?f98 ?f76 ?f99 ?f76 ?f100 ?f76 ?f101 ?f76 ?f102 ?f76 ?f103 ?f76 ?f104 ?f76 ?f105 ?f76 ?f106 ?f76 ?f107 ?f76 ?f108 ?f76" draw:glue-point-leaving-directions="-90, -90, -90, -90, -90, -90, -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1"/><draw:equation draw:name="f7" draw:formula="?f4 / 41"/><draw:equation draw:name="f8" draw:formula="0 + 489 - 458"/><draw:equation draw:name="f9" draw:formula="?f8 * ?f5 / 61"/><draw:equation draw:name="f10" draw:formula="5777 * ?f4 / 41"/><draw:equation draw:name="f11" draw:formula="0 + 490 - 458"/><draw:equation draw:name="f12" draw:formula="?f11 * ?f5 / 61"/><draw:equation draw:name="f13" draw:formula="0 + 491 - 458"/><draw:equation draw:name="f14" draw:formula="?f13 * ?f5 / 61"/><draw:equation draw:name="f15" draw:formula="0 + 492 - 458"/><draw:equation draw:name="f16" draw:formula="?f15 * ?f5 / 61"/><draw:equation draw:name="f17" draw:formula="0 + 493 - 458"/><draw:equation draw:name="f18" draw:formula="?f17 * ?f5 / 61"/><draw:equation draw:name="f19" draw:formula="0 + 494 - 458"/><draw:equation draw:name="f20" draw:formula="?f19 * ?f5 / 61"/><draw:equation draw:name="f21" draw:formula="0 + 495 - 458"/><draw:equation draw:name="f22" draw:formula="?f21 * ?f5 / 61"/><draw:equation draw:name="f23" draw:formula="0 + 496 - 458"/><draw:equation draw:name="f24" draw:formula="?f23 * ?f5 / 61"/><draw:equation draw:name="f25" draw:formula="0 + 497 - 458"/><draw:equation draw:name="f26" draw:formula="?f25 * ?f5 / 61"/><draw:equation draw:name="f27" draw:formula="0 + 498 - 458"/><draw:equation draw:name="f28" draw:formula="?f27 * ?f5 / 61"/><draw:equation draw:name="f29" draw:formula="0 + 499 - 458"/><draw:equation draw:name="f30" draw:formula="?f29 * ?f5 / 61"/><draw:equation draw:name="f31" draw:formula="0 + 500 - 458"/><draw:equation draw:name="f32" draw:formula="?f31 * ?f5 / 61"/><draw:equation draw:name="f33" draw:formula="0 + 501 - 458"/><draw:equation draw:name="f34" draw:formula="?f33 * ?f5 / 61"/><draw:equation draw:name="f35" draw:formula="0 + 502 - 458"/><draw:equation draw:name="f36" draw:formula="?f35 * ?f5 / 61"/><draw:equation draw:name="f37" draw:formula="0 + 503 - 458"/><draw:equation draw:name="f38" draw:formula="?f37 * ?f5 / 61"/><draw:equation draw:name="f39" draw:formula="0 + 504 - 458"/><draw:equation draw:name="f40" draw:formula="?f39 * ?f5 / 61"/><draw:equation draw:name="f41" draw:formula="0 + 505 - 458"/><draw:equation draw:name="f42" draw:formula="?f41 * ?f5 / 61"/><draw:equation draw:name="f43" draw:formula="0 + 507 - 458"/><draw:equation draw:name="f44" draw:formula="?f43 * ?f5 / 61"/><draw:equation draw:name="f45" draw:formula="0 + 508 - 458"/><draw:equation draw:name="f46" draw:formula="?f45 * ?f5 / 61"/><draw:equation draw:name="f47" draw:formula="0 + 509 - 458"/><draw:equation draw:name="f48" draw:formula="?f47 * ?f5 / 61"/><draw:equation draw:name="f49" draw:formula="0 + 510 - 458"/><draw:equation draw:name="f50" draw:formula="?f49 * ?f5 / 61"/><draw:equation draw:name="f51" draw:formula="0 + 512 - 458"/><draw:equation draw:name="f52" draw:formula="?f51 * ?f5 / 61"/><draw:equation draw:name="f53" draw:formula="0 + 513 - 458"/><draw:equation draw:name="f54" draw:formula="?f53 * ?f5 / 61"/><draw:equation draw:name="f55" draw:formula="0 + 515 - 458"/><draw:equation draw:name="f56" draw:formula="?f55 * ?f5 / 61"/><draw:equation draw:name="f57" draw:formula="0 + 516 - 458"/><draw:equation draw:name="f58" draw:formula="?f57 * ?f5 / 61"/><draw:equation draw:name="f59" draw:formula="0 + 518 - 458"/><draw:equation draw:name="f60" draw:formula="?f59 * ?f5 / 61"/><draw:equation draw:name="f61" draw:formula="0 + 520 - 458"/><draw:equation draw:name="f62" draw:formula="?f61 * ?f5 / 61"/><draw:equation draw:name="f63" draw:formula="0 + 521 - 458"/><draw:equation draw:name="f64" draw:formula="?f63 * ?f5 / 61"/><draw:equation draw:name="f65" draw:formula="0 + 523 - 458"/><draw:equation draw:name="f66" draw:formula="?f65 * ?f5 / 61"/><draw:equation draw:name="f67" draw:formula="0 + 525 - 458"/><draw:equation draw:name="f68" draw:formula="?f67 * ?f5 / 61"/><draw:equation draw:name="f69" draw:formula="0 + 527 - 458"/><draw:equation draw:name="f70" draw:formula="?f69 * ?f5 / 61"/><draw:equation draw:name="f71" draw:formula="0 + 529 - 458"/><draw:equation draw:name="f72" draw:formula="?f71 * ?f5 / 61"/><draw:equation draw:name="f73" draw:formula="0 + 531 - 458"/><draw:equation draw:name="f74" draw:formula="?f73 * ?f5 / 61"/><draw:equation draw:name="f75" draw:formula="?f9 / ?f6"/><draw:equation draw:name="f76" draw:formula="?f10 / ?f7"/><draw:equation draw:name="f77" draw:formula="?f12 / ?f6"/><draw:equation draw:name="f78" draw:formula="?f14 / ?f6"/><draw:equation draw:name="f79" draw:formula="?f16 / ?f6"/><draw:equation draw:name="f80" draw:formula="?f18 / ?f6"/><draw:equation draw:name="f81" draw:formula="?f20 / ?f6"/><draw:equation draw:name="f82" draw:formula="?f22 / ?f6"/><draw:equation draw:name="f83" draw:formula="?f24 / ?f6"/><draw:equation draw:name="f84" draw:formula="?f26 / ?f6"/><draw:equation draw:name="f85" draw:formula="?f28 / ?f6"/><draw:equation draw:name="f86" draw:formula="?f30 / ?f6"/><draw:equation draw:name="f87" draw:formula="?f32 / ?f6"/><draw:equation draw:name="f88" draw:formula="?f34 / ?f6"/><draw:equation draw:name="f89" draw:formula="?f36 / ?f6"/><draw:equation draw:name="f90" draw:formula="?f38 / ?f6"/><draw:equation draw:name="f91" draw:formula="?f40 / ?f6"/><draw:equation draw:name="f92" draw:formula="?f42 / ?f6"/><draw:equation draw:name="f93" draw:formula="?f44 / ?f6"/><draw:equation draw:name="f94" draw:formula="?f46 / ?f6"/><draw:equation draw:name="f95" draw:formula="?f48 / ?f6"/><draw:equation draw:name="f96" draw:formula="?f50 / ?f6"/><draw:equation draw:name="f97" draw:formula="?f52 / ?f6"/><draw:equation draw:name="f98" draw:formula="?f54 / ?f6"/><draw:equation draw:name="f99" draw:formula="?f56 / ?f6"/><draw:equation draw:name="f100" draw:formula="?f58 / ?f6"/><draw:equation draw:name="f101" draw:formula="?f60 / ?f6"/><draw:equation draw:name="f102" draw:formula="?f62 / ?f6"/><draw:equation draw:name="f103" draw:formula="?f64 / ?f6"/><draw:equation draw:name="f104" draw:formula="?f66 / ?f6"/><draw:equation draw:name="f105" draw:formula="?f68 / ?f6"/><draw:equation draw:name="f106" draw:formula="?f70 / ?f6"/><draw:equation draw:name="f107" draw:formula="?f72 / ?f6"/><draw:equation draw:name="f108" draw:formula="?f74 / ?f6"/><draw:equation draw:name="f109" draw:formula="0 / ?f6"/><draw:equation draw:name="f110" draw:formula="?f1 / ?f6"/><draw:equation draw:name="f111" draw:formula="0 / ?f7"/><draw:equation draw:name="f112" draw:formula="?f3 / ?f7"/></draw:enhanced-geometry></draw:custom-shape></text:span><text:span text:style-name="T32"><draw:custom-shape svg:x="0.62361in" svg:y="3.98472in" svg:width="0.03889in" svg:height="0.03889in" draw:id="id30" draw:style-name="a30" draw:name="Group 58"><svg:title/><svg:desc/><draw:enhanced-geometry draw:type="non-primitive" svg:viewBox="0 0 41 41" draw:enhanced-path="M 28 39 L 28 39 29 39 30 39 31 39 32 39 33 39 34 39 35 39 36 39 37 39 38 39 N" draw:text-areas="?f40 ?f42 ?f41 ?f43" draw:glue-points="?f29 ?f30 ?f29 ?f30 ?f29 ?f30 ?f29 ?f30 ?f29 ?f30 ?f29 ?f30 ?f29 ?f30 ?f29 ?f30 ?f29 ?f30 ?f29 ?f30 ?f29 ?f30 ?f29 ?f30 ?f29 ?f30 ?f29 ?f30 ?f29 ?f30 ?f29 ?f30 ?f29 ?f30 ?f29 ?f30 ?f29 ?f30 ?f29 ?f30 ?f29 ?f30 ?f29 ?f30 ?f29 ?f30 ?f29 ?f30 ?f31 ?f30 ?f31 ?f30 ?f31 ?f30 ?f31 ?f30 ?f31 ?f30 ?f31 ?f30 ?f31 ?f30 ?f31 ?f30 ?f31 ?f30 ?f32 ?f30 ?f32 ?f30 ?f32 ?f30 ?f32 ?f30 ?f32 ?f30 ?f32 ?f30 ?f33 ?f30 ?f33 ?f30 ?f33 ?f30 ?f33 ?f30 ?f34 ?f30 ?f34 ?f30 ?f34 ?f30 ?f34 ?f30 ?f35 ?f30 ?f35 ?f30 ?f35 ?f30 ?f36 ?f30 ?f36 ?f30 ?f36 ?f30 ?f37 ?f30 ?f37 ?f30 ?f37 ?f30 ?f38 ?f30 ?f38 ?f30 ?f39 ?f30 ?f39 ?f30" draw:glue-point-leaving-directions="-90, -90, -90, -90, -90, -90, -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draw:equation draw:name="f7" draw:formula="?f4 / 41"/><draw:equation draw:name="f8" draw:formula="0 + 926 - 898"/><draw:equation draw:name="f9" draw:formula="?f8 * ?f5 / 41"/><draw:equation draw:name="f10" draw:formula="5777 * ?f4 / 41"/><draw:equation draw:name="f11" draw:formula="0 + 927 - 898"/><draw:equation draw:name="f12" draw:formula="?f11 * ?f5 / 41"/><draw:equation draw:name="f13" draw:formula="0 + 928 - 898"/><draw:equation draw:name="f14" draw:formula="?f13 * ?f5 / 41"/><draw:equation draw:name="f15" draw:formula="0 + 929 - 898"/><draw:equation draw:name="f16" draw:formula="?f15 * ?f5 / 41"/><draw:equation draw:name="f17" draw:formula="0 + 930 - 898"/><draw:equation draw:name="f18" draw:formula="?f17 * ?f5 / 41"/><draw:equation draw:name="f19" draw:formula="0 + 931 - 898"/><draw:equation draw:name="f20" draw:formula="?f19 * ?f5 / 41"/><draw:equation draw:name="f21" draw:formula="0 + 932 - 898"/><draw:equation draw:name="f22" draw:formula="?f21 * ?f5 / 41"/><draw:equation draw:name="f23" draw:formula="0 + 933 - 898"/><draw:equation draw:name="f24" draw:formula="?f23 * ?f5 / 41"/><draw:equation draw:name="f25" draw:formula="0 + 934 - 898"/><draw:equation draw:name="f26" draw:formula="?f25 * ?f5 / 41"/><draw:equation draw:name="f27" draw:formula="0 + 935 - 898"/><draw:equation draw:name="f28" draw:formula="?f27 * ?f5 / 41"/><draw:equation draw:name="f29" draw:formula="?f9 / ?f6"/><draw:equation draw:name="f30" draw:formula="?f10 / ?f7"/><draw:equation draw:name="f31" draw:formula="?f12 / ?f6"/><draw:equation draw:name="f32" draw:formula="?f14 / ?f6"/><draw:equation draw:name="f33" draw:formula="?f16 / ?f6"/><draw:equation draw:name="f34" draw:formula="?f18 / ?f6"/><draw:equation draw:name="f35" draw:formula="?f20 / ?f6"/><draw:equation draw:name="f36" draw:formula="?f22 / ?f6"/><draw:equation draw:name="f37" draw:formula="?f24 / ?f6"/><draw:equation draw:name="f38" draw:formula="?f26 / ?f6"/><draw:equation draw:name="f39" draw:formula="?f28 / ?f6"/><draw:equation draw:name="f40" draw:formula="0 / ?f6"/><draw:equation draw:name="f41" draw:formula="?f1 / ?f6"/><draw:equation draw:name="f42" draw:formula="0 / ?f7"/><draw:equation draw:name="f43" draw:formula="?f3 / ?f7"/></draw:enhanced-geometry></draw:custom-shape></text:span><text:span text:style-name="T33"><draw:custom-shape svg:x="7.90139in" svg:y="3.98472in" svg:width="0.05278in" svg:height="0.03889in" draw:id="id31" draw:style-name="a31" draw:name="Group 56"><svg:title/><svg:desc/><draw:enhanced-geometry draw:type="non-primitive" svg:viewBox="0 0 61 41" draw:enhanced-path="M 29 39 L 29 39 30 39 31 39 32 39 33 39 34 39 35 39 36 39 37 39 38 39 39 39 40 39 41 39 42 39 43 39 44 39 45 39 46 39 47 39 48 39 49 39 50 39 51 39 52 39 53 39 54 39 55 39 56 39 57 39 58 39 59 39 60 39 61 39 62 39 63 39 64 39 65 39 66 39 67 39 68 39 69 39 70 39 71 39 72 39 N" draw:text-areas="?f109 ?f111 ?f110 ?f112" draw:glue-points="?f75 ?f76 ?f75 ?f76 ?f75 ?f76 ?f75 ?f76 ?f75 ?f76 ?f75 ?f76 ?f75 ?f76 ?f75 ?f76 ?f75 ?f76 ?f75 ?f76 ?f75 ?f76 ?f75 ?f76 ?f75 ?f76 ?f75 ?f76 ?f75 ?f76 ?f75 ?f76 ?f77 ?f76 ?f77 ?f76 ?f77 ?f76 ?f77 ?f76 ?f77 ?f76 ?f78 ?f76 ?f78 ?f76 ?f78 ?f76 ?f79 ?f76 ?f79 ?f76 ?f79 ?f76 ?f80 ?f76 ?f80 ?f76 ?f81 ?f76 ?f81 ?f76 ?f82 ?f76 ?f82 ?f76 ?f83 ?f76 ?f84 ?f76 ?f84 ?f76 ?f85 ?f76 ?f86 ?f76 ?f87 ?f76 ?f88 ?f76 ?f89 ?f76 ?f90 ?f76 ?f91 ?f76 ?f92 ?f76 ?f93 ?f76 ?f94 ?f76 ?f95 ?f76 ?f96 ?f76 ?f97 ?f76 ?f98 ?f76 ?f99 ?f76 ?f100 ?f76 ?f101 ?f76 ?f102 ?f76 ?f103 ?f76 ?f104 ?f76 ?f105 ?f76 ?f106 ?f76 ?f107 ?f76 ?f108 ?f76" draw:glue-point-leaving-directions="-90, -90, -90, -90, -90, -90, -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1"/><draw:equation draw:name="f7" draw:formula="?f4 / 41"/><draw:equation draw:name="f8" draw:formula="0 + 11407 - 11378"/><draw:equation draw:name="f9" draw:formula="?f8 * ?f5 / 61"/><draw:equation draw:name="f10" draw:formula="5777 * ?f4 / 41"/><draw:equation draw:name="f11" draw:formula="0 + 11408 - 11378"/><draw:equation draw:name="f12" draw:formula="?f11 * ?f5 / 61"/><draw:equation draw:name="f13" draw:formula="0 + 11409 - 11378"/><draw:equation draw:name="f14" draw:formula="?f13 * ?f5 / 61"/><draw:equation draw:name="f15" draw:formula="0 + 11410 - 11378"/><draw:equation draw:name="f16" draw:formula="?f15 * ?f5 / 61"/><draw:equation draw:name="f17" draw:formula="0 + 11411 - 11378"/><draw:equation draw:name="f18" draw:formula="?f17 * ?f5 / 61"/><draw:equation draw:name="f19" draw:formula="0 + 11412 - 11378"/><draw:equation draw:name="f20" draw:formula="?f19 * ?f5 / 61"/><draw:equation draw:name="f21" draw:formula="0 + 11413 - 11378"/><draw:equation draw:name="f22" draw:formula="?f21 * ?f5 / 61"/><draw:equation draw:name="f23" draw:formula="0 + 11414 - 11378"/><draw:equation draw:name="f24" draw:formula="?f23 * ?f5 / 61"/><draw:equation draw:name="f25" draw:formula="0 + 11415 - 11378"/><draw:equation draw:name="f26" draw:formula="?f25 * ?f5 / 61"/><draw:equation draw:name="f27" draw:formula="0 + 11416 - 11378"/><draw:equation draw:name="f28" draw:formula="?f27 * ?f5 / 61"/><draw:equation draw:name="f29" draw:formula="0 + 11417 - 11378"/><draw:equation draw:name="f30" draw:formula="?f29 * ?f5 / 61"/><draw:equation draw:name="f31" draw:formula="0 + 11418 - 11378"/><draw:equation draw:name="f32" draw:formula="?f31 * ?f5 / 61"/><draw:equation draw:name="f33" draw:formula="0 + 11419 - 11378"/><draw:equation draw:name="f34" draw:formula="?f33 * ?f5 / 61"/><draw:equation draw:name="f35" draw:formula="0 + 11420 - 11378"/><draw:equation draw:name="f36" draw:formula="?f35 * ?f5 / 61"/><draw:equation draw:name="f37" draw:formula="0 + 11421 - 11378"/><draw:equation draw:name="f38" draw:formula="?f37 * ?f5 / 61"/><draw:equation draw:name="f39" draw:formula="0 + 11422 - 11378"/><draw:equation draw:name="f40" draw:formula="?f39 * ?f5 / 61"/><draw:equation draw:name="f41" draw:formula="0 + 11423 - 11378"/><draw:equation draw:name="f42" draw:formula="?f41 * ?f5 / 61"/><draw:equation draw:name="f43" draw:formula="0 + 11424 - 11378"/><draw:equation draw:name="f44" draw:formula="?f43 * ?f5 / 61"/><draw:equation draw:name="f45" draw:formula="0 + 11425 - 11378"/><draw:equation draw:name="f46" draw:formula="?f45 * ?f5 / 61"/><draw:equation draw:name="f47" draw:formula="0 + 11427 - 11378"/><draw:equation draw:name="f48" draw:formula="?f47 * ?f5 / 61"/><draw:equation draw:name="f49" draw:formula="0 + 11428 - 11378"/><draw:equation draw:name="f50" draw:formula="?f49 * ?f5 / 61"/><draw:equation draw:name="f51" draw:formula="0 + 11429 - 11378"/><draw:equation draw:name="f52" draw:formula="?f51 * ?f5 / 61"/><draw:equation draw:name="f53" draw:formula="0 + 11431 - 11378"/><draw:equation draw:name="f54" draw:formula="?f53 * ?f5 / 61"/><draw:equation draw:name="f55" draw:formula="0 + 11432 - 11378"/><draw:equation draw:name="f56" draw:formula="?f55 * ?f5 / 61"/><draw:equation draw:name="f57" draw:formula="0 + 11434 - 11378"/><draw:equation draw:name="f58" draw:formula="?f57 * ?f5 / 61"/><draw:equation draw:name="f59" draw:formula="0 + 11436 - 11378"/><draw:equation draw:name="f60" draw:formula="?f59 * ?f5 / 61"/><draw:equation draw:name="f61" draw:formula="0 + 11437 - 11378"/><draw:equation draw:name="f62" draw:formula="?f61 * ?f5 / 61"/><draw:equation draw:name="f63" draw:formula="0 + 11439 - 11378"/><draw:equation draw:name="f64" draw:formula="?f63 * ?f5 / 61"/><draw:equation draw:name="f65" draw:formula="0 + 11441 - 11378"/><draw:equation draw:name="f66" draw:formula="?f65 * ?f5 / 61"/><draw:equation draw:name="f67" draw:formula="0 + 11443 - 11378"/><draw:equation draw:name="f68" draw:formula="?f67 * ?f5 / 61"/><draw:equation draw:name="f69" draw:formula="0 + 11445 - 11378"/><draw:equation draw:name="f70" draw:formula="?f69 * ?f5 / 61"/><draw:equation draw:name="f71" draw:formula="0 + 11447 - 11378"/><draw:equation draw:name="f72" draw:formula="?f71 * ?f5 / 61"/><draw:equation draw:name="f73" draw:formula="0 + 11449 - 11378"/><draw:equation draw:name="f74" draw:formula="?f73 * ?f5 / 61"/><draw:equation draw:name="f75" draw:formula="?f9 / ?f6"/><draw:equation draw:name="f76" draw:formula="?f10 / ?f7"/><draw:equation draw:name="f77" draw:formula="?f12 / ?f6"/><draw:equation draw:name="f78" draw:formula="?f14 / ?f6"/><draw:equation draw:name="f79" draw:formula="?f16 / ?f6"/><draw:equation draw:name="f80" draw:formula="?f18 / ?f6"/><draw:equation draw:name="f81" draw:formula="?f20 / ?f6"/><draw:equation draw:name="f82" draw:formula="?f22 / ?f6"/><draw:equation draw:name="f83" draw:formula="?f24 / ?f6"/><draw:equation draw:name="f84" draw:formula="?f26 / ?f6"/><draw:equation draw:name="f85" draw:formula="?f28 / ?f6"/><draw:equation draw:name="f86" draw:formula="?f30 / ?f6"/><draw:equation draw:name="f87" draw:formula="?f32 / ?f6"/><draw:equation draw:name="f88" draw:formula="?f34 / ?f6"/><draw:equation draw:name="f89" draw:formula="?f36 / ?f6"/><draw:equation draw:name="f90" draw:formula="?f38 / ?f6"/><draw:equation draw:name="f91" draw:formula="?f40 / ?f6"/><draw:equation draw:name="f92" draw:formula="?f42 / ?f6"/><draw:equation draw:name="f93" draw:formula="?f44 / ?f6"/><draw:equation draw:name="f94" draw:formula="?f46 / ?f6"/><draw:equation draw:name="f95" draw:formula="?f48 / ?f6"/><draw:equation draw:name="f96" draw:formula="?f50 / ?f6"/><draw:equation draw:name="f97" draw:formula="?f52 / ?f6"/><draw:equation draw:name="f98" draw:formula="?f54 / ?f6"/><draw:equation draw:name="f99" draw:formula="?f56 / ?f6"/><draw:equation draw:name="f100" draw:formula="?f58 / ?f6"/><draw:equation draw:name="f101" draw:formula="?f60 / ?f6"/><draw:equation draw:name="f102" draw:formula="?f62 / ?f6"/><draw:equation draw:name="f103" draw:formula="?f64 / ?f6"/><draw:equation draw:name="f104" draw:formula="?f66 / ?f6"/><draw:equation draw:name="f105" draw:formula="?f68 / ?f6"/><draw:equation draw:name="f106" draw:formula="?f70 / ?f6"/><draw:equation draw:name="f107" draw:formula="?f72 / ?f6"/><draw:equation draw:name="f108" draw:formula="?f74 / ?f6"/><draw:equation draw:name="f109" draw:formula="0 / ?f6"/><draw:equation draw:name="f110" draw:formula="?f1 / ?f6"/><draw:equation draw:name="f111" draw:formula="0 / ?f7"/><draw:equation draw:name="f112" draw:formula="?f3 / ?f7"/></draw:enhanced-geometry></draw:custom-shape></text:span><text:span text:style-name="T34"><draw:custom-shape svg:x="0.31806in" svg:y="4.16528in" svg:width="0.05278in" svg:height="0.025in" draw:id="id32" draw:style-name="a32" draw:name="Group 54"><svg:title/><svg:desc/><draw:enhanced-geometry draw:type="non-primitive" svg:viewBox="0 0 61 21" draw:enhanced-path="M 31 31 L 31 31 32 31 33 31 34 31 35 31 36 31 37 31 38 31 39 31 40 31 41 31 42 31 43 31 44 31 45 31 46 31 47 31 48 31 49 31 50 31 51 31 52 31 53 31 54 31 55 31 56 31 57 31 58 31 59 31 60 31 61 31 62 31 63 31 64 31 65 31 66 31 67 31 68 31 69 31 70 31 71 31 72 31 73 31 74 31 N" draw:text-areas="?f109 ?f111 ?f110 ?f112" draw:glue-points="?f75 ?f76 ?f75 ?f76 ?f75 ?f76 ?f75 ?f76 ?f75 ?f76 ?f75 ?f76 ?f75 ?f76 ?f75 ?f76 ?f75 ?f76 ?f75 ?f76 ?f75 ?f76 ?f75 ?f76 ?f75 ?f76 ?f77 ?f76 ?f77 ?f76 ?f77 ?f76 ?f77 ?f76 ?f77 ?f76 ?f77 ?f76 ?f78 ?f76 ?f78 ?f76 ?f78 ?f76 ?f78 ?f76 ?f79 ?f76 ?f79 ?f76 ?f79 ?f76 ?f80 ?f76 ?f80 ?f76 ?f81 ?f76 ?f81 ?f76 ?f82 ?f76 ?f82 ?f76 ?f83 ?f76 ?f83 ?f76 ?f84 ?f76 ?f85 ?f76 ?f86 ?f76 ?f86 ?f76 ?f87 ?f76 ?f88 ?f76 ?f89 ?f76 ?f90 ?f76 ?f91 ?f76 ?f92 ?f76 ?f93 ?f76 ?f94 ?f76 ?f95 ?f76 ?f96 ?f76 ?f97 ?f76 ?f98 ?f76 ?f99 ?f76 ?f100 ?f76 ?f101 ?f76 ?f102 ?f76 ?f103 ?f76 ?f104 ?f76 ?f105 ?f76 ?f106 ?f76 ?f107 ?f76 ?f108 ?f76" draw:glue-point-leaving-directions="-90, -90, -90, -90, -90, -90, -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1"/><draw:equation draw:name="f7" draw:formula="?f4 / 21"/><draw:equation draw:name="f8" draw:formula="0 + 489 - 458"/><draw:equation draw:name="f9" draw:formula="?f8 * ?f5 / 61"/><draw:equation draw:name="f10" draw:formula="6029 * ?f4 / 21"/><draw:equation draw:name="f11" draw:formula="0 + 490 - 458"/><draw:equation draw:name="f12" draw:formula="?f11 * ?f5 / 61"/><draw:equation draw:name="f13" draw:formula="0 + 491 - 458"/><draw:equation draw:name="f14" draw:formula="?f13 * ?f5 / 61"/><draw:equation draw:name="f15" draw:formula="0 + 492 - 458"/><draw:equation draw:name="f16" draw:formula="?f15 * ?f5 / 61"/><draw:equation draw:name="f17" draw:formula="0 + 493 - 458"/><draw:equation draw:name="f18" draw:formula="?f17 * ?f5 / 61"/><draw:equation draw:name="f19" draw:formula="0 + 494 - 458"/><draw:equation draw:name="f20" draw:formula="?f19 * ?f5 / 61"/><draw:equation draw:name="f21" draw:formula="0 + 495 - 458"/><draw:equation draw:name="f22" draw:formula="?f21 * ?f5 / 61"/><draw:equation draw:name="f23" draw:formula="0 + 496 - 458"/><draw:equation draw:name="f24" draw:formula="?f23 * ?f5 / 61"/><draw:equation draw:name="f25" draw:formula="0 + 497 - 458"/><draw:equation draw:name="f26" draw:formula="?f25 * ?f5 / 61"/><draw:equation draw:name="f27" draw:formula="0 + 498 - 458"/><draw:equation draw:name="f28" draw:formula="?f27 * ?f5 / 61"/><draw:equation draw:name="f29" draw:formula="0 + 499 - 458"/><draw:equation draw:name="f30" draw:formula="?f29 * ?f5 / 61"/><draw:equation draw:name="f31" draw:formula="0 + 500 - 458"/><draw:equation draw:name="f32" draw:formula="?f31 * ?f5 / 61"/><draw:equation draw:name="f33" draw:formula="0 + 501 - 458"/><draw:equation draw:name="f34" draw:formula="?f33 * ?f5 / 61"/><draw:equation draw:name="f35" draw:formula="0 + 502 - 458"/><draw:equation draw:name="f36" draw:formula="?f35 * ?f5 / 61"/><draw:equation draw:name="f37" draw:formula="0 + 503 - 458"/><draw:equation draw:name="f38" draw:formula="?f37 * ?f5 / 61"/><draw:equation draw:name="f39" draw:formula="0 + 504 - 458"/><draw:equation draw:name="f40" draw:formula="?f39 * ?f5 / 61"/><draw:equation draw:name="f41" draw:formula="0 + 505 - 458"/><draw:equation draw:name="f42" draw:formula="?f41 * ?f5 / 61"/><draw:equation draw:name="f43" draw:formula="0 + 507 - 458"/><draw:equation draw:name="f44" draw:formula="?f43 * ?f5 / 61"/><draw:equation draw:name="f45" draw:formula="0 + 508 - 458"/><draw:equation draw:name="f46" draw:formula="?f45 * ?f5 / 61"/><draw:equation draw:name="f47" draw:formula="0 + 509 - 458"/><draw:equation draw:name="f48" draw:formula="?f47 * ?f5 / 61"/><draw:equation draw:name="f49" draw:formula="0 + 510 - 458"/><draw:equation draw:name="f50" draw:formula="?f49 * ?f5 / 61"/><draw:equation draw:name="f51" draw:formula="0 + 512 - 458"/><draw:equation draw:name="f52" draw:formula="?f51 * ?f5 / 61"/><draw:equation draw:name="f53" draw:formula="0 + 513 - 458"/><draw:equation draw:name="f54" draw:formula="?f53 * ?f5 / 61"/><draw:equation draw:name="f55" draw:formula="0 + 515 - 458"/><draw:equation draw:name="f56" draw:formula="?f55 * ?f5 / 61"/><draw:equation draw:name="f57" draw:formula="0 + 516 - 458"/><draw:equation draw:name="f58" draw:formula="?f57 * ?f5 / 61"/><draw:equation draw:name="f59" draw:formula="0 + 518 - 458"/><draw:equation draw:name="f60" draw:formula="?f59 * ?f5 / 61"/><draw:equation draw:name="f61" draw:formula="0 + 520 - 458"/><draw:equation draw:name="f62" draw:formula="?f61 * ?f5 / 61"/><draw:equation draw:name="f63" draw:formula="0 + 521 - 458"/><draw:equation draw:name="f64" draw:formula="?f63 * ?f5 / 61"/><draw:equation draw:name="f65" draw:formula="0 + 523 - 458"/><draw:equation draw:name="f66" draw:formula="?f65 * ?f5 / 61"/><draw:equation draw:name="f67" draw:formula="0 + 525 - 458"/><draw:equation draw:name="f68" draw:formula="?f67 * ?f5 / 61"/><draw:equation draw:name="f69" draw:formula="0 + 527 - 458"/><draw:equation draw:name="f70" draw:formula="?f69 * ?f5 / 61"/><draw:equation draw:name="f71" draw:formula="0 + 529 - 458"/><draw:equation draw:name="f72" draw:formula="?f71 * ?f5 / 61"/><draw:equation draw:name="f73" draw:formula="0 + 531 - 458"/><draw:equation draw:name="f74" draw:formula="?f73 * ?f5 / 61"/><draw:equation draw:name="f75" draw:formula="?f9 / ?f6"/><draw:equation draw:name="f76" draw:formula="?f10 / ?f7"/><draw:equation draw:name="f77" draw:formula="?f12 / ?f6"/><draw:equation draw:name="f78" draw:formula="?f14 / ?f6"/><draw:equation draw:name="f79" draw:formula="?f16 / ?f6"/><draw:equation draw:name="f80" draw:formula="?f18 / ?f6"/><draw:equation draw:name="f81" draw:formula="?f20 / ?f6"/><draw:equation draw:name="f82" draw:formula="?f22 / ?f6"/><draw:equation draw:name="f83" draw:formula="?f24 / ?f6"/><draw:equation draw:name="f84" draw:formula="?f26 / ?f6"/><draw:equation draw:name="f85" draw:formula="?f28 / ?f6"/><draw:equation draw:name="f86" draw:formula="?f30 / ?f6"/><draw:equation draw:name="f87" draw:formula="?f32 / ?f6"/><draw:equation draw:name="f88" draw:formula="?f34 / ?f6"/><draw:equation draw:name="f89" draw:formula="?f36 / ?f6"/><draw:equation draw:name="f90" draw:formula="?f38 / ?f6"/><draw:equation draw:name="f91" draw:formula="?f40 / ?f6"/><draw:equation draw:name="f92" draw:formula="?f42 / ?f6"/><draw:equation draw:name="f93" draw:formula="?f44 / ?f6"/><draw:equation draw:name="f94" draw:formula="?f46 / ?f6"/><draw:equation draw:name="f95" draw:formula="?f48 / ?f6"/><draw:equation draw:name="f96" draw:formula="?f50 / ?f6"/><draw:equation draw:name="f97" draw:formula="?f52 / ?f6"/><draw:equation draw:name="f98" draw:formula="?f54 / ?f6"/><draw:equation draw:name="f99" draw:formula="?f56 / ?f6"/><draw:equation draw:name="f100" draw:formula="?f58 / ?f6"/><draw:equation draw:name="f101" draw:formula="?f60 / ?f6"/><draw:equation draw:name="f102" draw:formula="?f62 / ?f6"/><draw:equation draw:name="f103" draw:formula="?f64 / ?f6"/><draw:equation draw:name="f104" draw:formula="?f66 / ?f6"/><draw:equation draw:name="f105" draw:formula="?f68 / ?f6"/><draw:equation draw:name="f106" draw:formula="?f70 / ?f6"/><draw:equation draw:name="f107" draw:formula="?f72 / ?f6"/><draw:equation draw:name="f108" draw:formula="?f74 / ?f6"/><draw:equation draw:name="f109" draw:formula="0 / ?f6"/><draw:equation draw:name="f110" draw:formula="?f1 / ?f6"/><draw:equation draw:name="f111" draw:formula="0 / ?f7"/><draw:equation draw:name="f112" draw:formula="?f3 / ?f7"/></draw:enhanced-geometry></draw:custom-shape></text:span><text:span text:style-name="T35"><draw:custom-shape svg:x="7.90139in" svg:y="4.16528in" svg:width="0.05278in" svg:height="0.025in" draw:id="id33" draw:style-name="a33" draw:name="Group 52"><svg:title/><svg:desc/><draw:enhanced-geometry draw:type="non-primitive" svg:viewBox="0 0 61 21" draw:enhanced-path="M 29 31 L 29 31 30 31 31 31 32 31 33 31 34 31 35 31 36 31 37 31 38 31 39 31 40 31 41 31 42 31 43 31 44 31 45 31 46 31 47 31 48 31 49 31 50 31 51 31 52 31 53 31 54 31 55 31 56 31 57 31 58 31 59 31 60 31 61 31 62 31 63 31 64 31 65 31 66 31 67 31 68 31 69 31 70 31 71 31 72 31 N" draw:text-areas="?f109 ?f111 ?f110 ?f112" draw:glue-points="?f75 ?f76 ?f75 ?f76 ?f75 ?f76 ?f75 ?f76 ?f75 ?f76 ?f75 ?f76 ?f75 ?f76 ?f75 ?f76 ?f75 ?f76 ?f75 ?f76 ?f75 ?f76 ?f75 ?f76 ?f75 ?f76 ?f75 ?f76 ?f75 ?f76 ?f75 ?f76 ?f77 ?f76 ?f77 ?f76 ?f77 ?f76 ?f77 ?f76 ?f77 ?f76 ?f78 ?f76 ?f78 ?f76 ?f78 ?f76 ?f79 ?f76 ?f79 ?f76 ?f79 ?f76 ?f80 ?f76 ?f80 ?f76 ?f81 ?f76 ?f81 ?f76 ?f82 ?f76 ?f82 ?f76 ?f83 ?f76 ?f84 ?f76 ?f84 ?f76 ?f85 ?f76 ?f86 ?f76 ?f87 ?f76 ?f88 ?f76 ?f89 ?f76 ?f90 ?f76 ?f91 ?f76 ?f92 ?f76 ?f93 ?f76 ?f94 ?f76 ?f95 ?f76 ?f96 ?f76 ?f97 ?f76 ?f98 ?f76 ?f99 ?f76 ?f100 ?f76 ?f101 ?f76 ?f102 ?f76 ?f103 ?f76 ?f104 ?f76 ?f105 ?f76 ?f106 ?f76 ?f107 ?f76 ?f108 ?f76" draw:glue-point-leaving-directions="-90, -90, -90, -90, -90, -90, -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1"/><draw:equation draw:name="f7" draw:formula="?f4 / 21"/><draw:equation draw:name="f8" draw:formula="0 + 11407 - 11378"/><draw:equation draw:name="f9" draw:formula="?f8 * ?f5 / 61"/><draw:equation draw:name="f10" draw:formula="6029 * ?f4 / 21"/><draw:equation draw:name="f11" draw:formula="0 + 11408 - 11378"/><draw:equation draw:name="f12" draw:formula="?f11 * ?f5 / 61"/><draw:equation draw:name="f13" draw:formula="0 + 11409 - 11378"/><draw:equation draw:name="f14" draw:formula="?f13 * ?f5 / 61"/><draw:equation draw:name="f15" draw:formula="0 + 11410 - 11378"/><draw:equation draw:name="f16" draw:formula="?f15 * ?f5 / 61"/><draw:equation draw:name="f17" draw:formula="0 + 11411 - 11378"/><draw:equation draw:name="f18" draw:formula="?f17 * ?f5 / 61"/><draw:equation draw:name="f19" draw:formula="0 + 11412 - 11378"/><draw:equation draw:name="f20" draw:formula="?f19 * ?f5 / 61"/><draw:equation draw:name="f21" draw:formula="0 + 11413 - 11378"/><draw:equation draw:name="f22" draw:formula="?f21 * ?f5 / 61"/><draw:equation draw:name="f23" draw:formula="0 + 11414 - 11378"/><draw:equation draw:name="f24" draw:formula="?f23 * ?f5 / 61"/><draw:equation draw:name="f25" draw:formula="0 + 11415 - 11378"/><draw:equation draw:name="f26" draw:formula="?f25 * ?f5 / 61"/><draw:equation draw:name="f27" draw:formula="0 + 11416 - 11378"/><draw:equation draw:name="f28" draw:formula="?f27 * ?f5 / 61"/><draw:equation draw:name="f29" draw:formula="0 + 11417 - 11378"/><draw:equation draw:name="f30" draw:formula="?f29 * ?f5 / 61"/><draw:equation draw:name="f31" draw:formula="0 + 11418 - 11378"/><draw:equation draw:name="f32" draw:formula="?f31 * ?f5 / 61"/><draw:equation draw:name="f33" draw:formula="0 + 11419 - 11378"/><draw:equation draw:name="f34" draw:formula="?f33 * ?f5 / 61"/><draw:equation draw:name="f35" draw:formula="0 + 11420 - 11378"/><draw:equation draw:name="f36" draw:formula="?f35 * ?f5 / 61"/><draw:equation draw:name="f37" draw:formula="0 + 11421 - 11378"/><draw:equation draw:name="f38" draw:formula="?f37 * ?f5 / 61"/><draw:equation draw:name="f39" draw:formula="0 + 11422 - 11378"/><draw:equation draw:name="f40" draw:formula="?f39 * ?f5 / 61"/><draw:equation draw:name="f41" draw:formula="0 + 11423 - 11378"/><draw:equation draw:name="f42" draw:formula="?f41 * ?f5 / 61"/><draw:equation draw:name="f43" draw:formula="0 + 11424 - 11378"/><draw:equation draw:name="f44" draw:formula="?f43 * ?f5 / 61"/><draw:equation draw:name="f45" draw:formula="0 + 11425 - 11378"/><draw:equation draw:name="f46" draw:formula="?f45 * ?f5 / 61"/><draw:equation draw:name="f47" draw:formula="0 + 11427 - 11378"/><draw:equation draw:name="f48" draw:formula="?f47 * ?f5 / 61"/><draw:equation draw:name="f49" draw:formula="0 + 11428 - 11378"/><draw:equation draw:name="f50" draw:formula="?f49 * ?f5 / 61"/><draw:equation draw:name="f51" draw:formula="0 + 11429 - 11378"/><draw:equation draw:name="f52" draw:formula="?f51 * ?f5 / 61"/><draw:equation draw:name="f53" draw:formula="0 + 11431 - 11378"/><draw:equation draw:name="f54" draw:formula="?f53 * ?f5 / 61"/><draw:equation draw:name="f55" draw:formula="0 + 11432 - 11378"/><draw:equation draw:name="f56" draw:formula="?f55 * ?f5 / 61"/><draw:equation draw:name="f57" draw:formula="0 + 11434 - 11378"/><draw:equation draw:name="f58" draw:formula="?f57 * ?f5 / 61"/><draw:equation draw:name="f59" draw:formula="0 + 11436 - 11378"/><draw:equation draw:name="f60" draw:formula="?f59 * ?f5 / 61"/><draw:equation draw:name="f61" draw:formula="0 + 11437 - 11378"/><draw:equation draw:name="f62" draw:formula="?f61 * ?f5 / 61"/><draw:equation draw:name="f63" draw:formula="0 + 11439 - 11378"/><draw:equation draw:name="f64" draw:formula="?f63 * ?f5 / 61"/><draw:equation draw:name="f65" draw:formula="0 + 11441 - 11378"/><draw:equation draw:name="f66" draw:formula="?f65 * ?f5 / 61"/><draw:equation draw:name="f67" draw:formula="0 + 11443 - 11378"/><draw:equation draw:name="f68" draw:formula="?f67 * ?f5 / 61"/><draw:equation draw:name="f69" draw:formula="0 + 11445 - 11378"/><draw:equation draw:name="f70" draw:formula="?f69 * ?f5 / 61"/><draw:equation draw:name="f71" draw:formula="0 + 11447 - 11378"/><draw:equation draw:name="f72" draw:formula="?f71 * ?f5 / 61"/><draw:equation draw:name="f73" draw:formula="0 + 11449 - 11378"/><draw:equation draw:name="f74" draw:formula="?f73 * ?f5 / 61"/><draw:equation draw:name="f75" draw:formula="?f9 / ?f6"/><draw:equation draw:name="f76" draw:formula="?f10 / ?f7"/><draw:equation draw:name="f77" draw:formula="?f12 / ?f6"/><draw:equation draw:name="f78" draw:formula="?f14 / ?f6"/><draw:equation draw:name="f79" draw:formula="?f16 / ?f6"/><draw:equation draw:name="f80" draw:formula="?f18 / ?f6"/><draw:equation draw:name="f81" draw:formula="?f20 / ?f6"/><draw:equation draw:name="f82" draw:formula="?f22 / ?f6"/><draw:equation draw:name="f83" draw:formula="?f24 / ?f6"/><draw:equation draw:name="f84" draw:formula="?f26 / ?f6"/><draw:equation draw:name="f85" draw:formula="?f28 / ?f6"/><draw:equation draw:name="f86" draw:formula="?f30 / ?f6"/><draw:equation draw:name="f87" draw:formula="?f32 / ?f6"/><draw:equation draw:name="f88" draw:formula="?f34 / ?f6"/><draw:equation draw:name="f89" draw:formula="?f36 / ?f6"/><draw:equation draw:name="f90" draw:formula="?f38 / ?f6"/><draw:equation draw:name="f91" draw:formula="?f40 / ?f6"/><draw:equation draw:name="f92" draw:formula="?f42 / ?f6"/><draw:equation draw:name="f93" draw:formula="?f44 / ?f6"/><draw:equation draw:name="f94" draw:formula="?f46 / ?f6"/><draw:equation draw:name="f95" draw:formula="?f48 / ?f6"/><draw:equation draw:name="f96" draw:formula="?f50 / ?f6"/><draw:equation draw:name="f97" draw:formula="?f52 / ?f6"/><draw:equation draw:name="f98" draw:formula="?f54 / ?f6"/><draw:equation draw:name="f99" draw:formula="?f56 / ?f6"/><draw:equation draw:name="f100" draw:formula="?f58 / ?f6"/><draw:equation draw:name="f101" draw:formula="?f60 / ?f6"/><draw:equation draw:name="f102" draw:formula="?f62 / ?f6"/><draw:equation draw:name="f103" draw:formula="?f64 / ?f6"/><draw:equation draw:name="f104" draw:formula="?f66 / ?f6"/><draw:equation draw:name="f105" draw:formula="?f68 / ?f6"/><draw:equation draw:name="f106" draw:formula="?f70 / ?f6"/><draw:equation draw:name="f107" draw:formula="?f72 / ?f6"/><draw:equation draw:name="f108" draw:formula="?f74 / ?f6"/><draw:equation draw:name="f109" draw:formula="0 / ?f6"/><draw:equation draw:name="f110" draw:formula="?f1 / ?f6"/><draw:equation draw:name="f111" draw:formula="0 / ?f7"/><draw:equation draw:name="f112" draw:formula="?f3 / ?f7"/></draw:enhanced-geometry></draw:custom-shape></text:span><text:span text:style-name="T36"><draw:custom-shape svg:x="0.31806in" svg:y="4.49861in" svg:width="0.05278in" svg:height="0.03889in" draw:id="id34" draw:style-name="a34" draw:name="Group 50"><svg:title/><svg:desc/><draw:enhanced-geometry draw:type="non-primitive" svg:viewBox="0 0 61 41" draw:enhanced-path="M 31 41 L 31 41 32 41 33 41 34 41 35 41 36 41 37 41 38 41 39 41 40 41 41 41 42 41 43 41 44 41 45 41 46 41 47 41 48 41 49 41 50 41 51 41 52 41 53 41 54 41 55 41 56 41 57 41 58 41 59 41 60 41 61 41 62 41 63 41 64 41 65 41 66 41 67 41 68 41 69 41 70 41 71 41 72 41 73 41 74 41 N" draw:text-areas="?f109 ?f111 ?f110 ?f112" draw:glue-points="?f75 ?f76 ?f75 ?f76 ?f75 ?f76 ?f75 ?f76 ?f75 ?f76 ?f75 ?f76 ?f75 ?f76 ?f75 ?f76 ?f75 ?f76 ?f75 ?f76 ?f75 ?f76 ?f75 ?f76 ?f75 ?f76 ?f77 ?f76 ?f77 ?f76 ?f77 ?f76 ?f77 ?f76 ?f77 ?f76 ?f77 ?f76 ?f78 ?f76 ?f78 ?f76 ?f78 ?f76 ?f78 ?f76 ?f79 ?f76 ?f79 ?f76 ?f79 ?f76 ?f80 ?f76 ?f80 ?f76 ?f81 ?f76 ?f81 ?f76 ?f82 ?f76 ?f82 ?f76 ?f83 ?f76 ?f83 ?f76 ?f84 ?f76 ?f85 ?f76 ?f86 ?f76 ?f86 ?f76 ?f87 ?f76 ?f88 ?f76 ?f89 ?f76 ?f90 ?f76 ?f91 ?f76 ?f92 ?f76 ?f93 ?f76 ?f94 ?f76 ?f95 ?f76 ?f96 ?f76 ?f97 ?f76 ?f98 ?f76 ?f99 ?f76 ?f100 ?f76 ?f101 ?f76 ?f102 ?f76 ?f103 ?f76 ?f104 ?f76 ?f105 ?f76 ?f106 ?f76 ?f107 ?f76 ?f108 ?f76" draw:glue-point-leaving-directions="-90, -90, -90, -90, -90, -90, -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1"/><draw:equation draw:name="f7" draw:formula="?f4 / 41"/><draw:equation draw:name="f8" draw:formula="0 + 489 - 458"/><draw:equation draw:name="f9" draw:formula="?f8 * ?f5 / 61"/><draw:equation draw:name="f10" draw:formula="6519 * ?f4 / 41"/><draw:equation draw:name="f11" draw:formula="0 + 490 - 458"/><draw:equation draw:name="f12" draw:formula="?f11 * ?f5 / 61"/><draw:equation draw:name="f13" draw:formula="0 + 491 - 458"/><draw:equation draw:name="f14" draw:formula="?f13 * ?f5 / 61"/><draw:equation draw:name="f15" draw:formula="0 + 492 - 458"/><draw:equation draw:name="f16" draw:formula="?f15 * ?f5 / 61"/><draw:equation draw:name="f17" draw:formula="0 + 493 - 458"/><draw:equation draw:name="f18" draw:formula="?f17 * ?f5 / 61"/><draw:equation draw:name="f19" draw:formula="0 + 494 - 458"/><draw:equation draw:name="f20" draw:formula="?f19 * ?f5 / 61"/><draw:equation draw:name="f21" draw:formula="0 + 495 - 458"/><draw:equation draw:name="f22" draw:formula="?f21 * ?f5 / 61"/><draw:equation draw:name="f23" draw:formula="0 + 496 - 458"/><draw:equation draw:name="f24" draw:formula="?f23 * ?f5 / 61"/><draw:equation draw:name="f25" draw:formula="0 + 497 - 458"/><draw:equation draw:name="f26" draw:formula="?f25 * ?f5 / 61"/><draw:equation draw:name="f27" draw:formula="0 + 498 - 458"/><draw:equation draw:name="f28" draw:formula="?f27 * ?f5 / 61"/><draw:equation draw:name="f29" draw:formula="0 + 499 - 458"/><draw:equation draw:name="f30" draw:formula="?f29 * ?f5 / 61"/><draw:equation draw:name="f31" draw:formula="0 + 500 - 458"/><draw:equation draw:name="f32" draw:formula="?f31 * ?f5 / 61"/><draw:equation draw:name="f33" draw:formula="0 + 501 - 458"/><draw:equation draw:name="f34" draw:formula="?f33 * ?f5 / 61"/><draw:equation draw:name="f35" draw:formula="0 + 502 - 458"/><draw:equation draw:name="f36" draw:formula="?f35 * ?f5 / 61"/><draw:equation draw:name="f37" draw:formula="0 + 503 - 458"/><draw:equation draw:name="f38" draw:formula="?f37 * ?f5 / 61"/><draw:equation draw:name="f39" draw:formula="0 + 504 - 458"/><draw:equation draw:name="f40" draw:formula="?f39 * ?f5 / 61"/><draw:equation draw:name="f41" draw:formula="0 + 505 - 458"/><draw:equation draw:name="f42" draw:formula="?f41 * ?f5 / 61"/><draw:equation draw:name="f43" draw:formula="0 + 507 - 458"/><draw:equation draw:name="f44" draw:formula="?f43 * ?f5 / 61"/><draw:equation draw:name="f45" draw:formula="0 + 508 - 458"/><draw:equation draw:name="f46" draw:formula="?f45 * ?f5 / 61"/><draw:equation draw:name="f47" draw:formula="0 + 509 - 458"/><draw:equation draw:name="f48" draw:formula="?f47 * ?f5 / 61"/><draw:equation draw:name="f49" draw:formula="0 + 510 - 458"/><draw:equation draw:name="f50" draw:formula="?f49 * ?f5 / 61"/><draw:equation draw:name="f51" draw:formula="0 + 512 - 458"/><draw:equation draw:name="f52" draw:formula="?f51 * ?f5 / 61"/><draw:equation draw:name="f53" draw:formula="0 + 513 - 458"/><draw:equation draw:name="f54" draw:formula="?f53 * ?f5 / 61"/><draw:equation draw:name="f55" draw:formula="0 + 515 - 458"/><draw:equation draw:name="f56" draw:formula="?f55 * ?f5 / 61"/><draw:equation draw:name="f57" draw:formula="0 + 516 - 458"/><draw:equation draw:name="f58" draw:formula="?f57 * ?f5 / 61"/><draw:equation draw:name="f59" draw:formula="0 + 518 - 458"/><draw:equation draw:name="f60" draw:formula="?f59 * ?f5 / 61"/><draw:equation draw:name="f61" draw:formula="0 + 520 - 458"/><draw:equation draw:name="f62" draw:formula="?f61 * ?f5 / 61"/><draw:equation draw:name="f63" draw:formula="0 + 521 - 458"/><draw:equation draw:name="f64" draw:formula="?f63 * ?f5 / 61"/><draw:equation draw:name="f65" draw:formula="0 + 523 - 458"/><draw:equation draw:name="f66" draw:formula="?f65 * ?f5 / 61"/><draw:equation draw:name="f67" draw:formula="0 + 525 - 458"/><draw:equation draw:name="f68" draw:formula="?f67 * ?f5 / 61"/><draw:equation draw:name="f69" draw:formula="0 + 527 - 458"/><draw:equation draw:name="f70" draw:formula="?f69 * ?f5 / 61"/><draw:equation draw:name="f71" draw:formula="0 + 529 - 458"/><draw:equation draw:name="f72" draw:formula="?f71 * ?f5 / 61"/><draw:equation draw:name="f73" draw:formula="0 + 531 - 458"/><draw:equation draw:name="f74" draw:formula="?f73 * ?f5 / 61"/><draw:equation draw:name="f75" draw:formula="?f9 / ?f6"/><draw:equation draw:name="f76" draw:formula="?f10 / ?f7"/><draw:equation draw:name="f77" draw:formula="?f12 / ?f6"/><draw:equation draw:name="f78" draw:formula="?f14 / ?f6"/><draw:equation draw:name="f79" draw:formula="?f16 / ?f6"/><draw:equation draw:name="f80" draw:formula="?f18 / ?f6"/><draw:equation draw:name="f81" draw:formula="?f20 / ?f6"/><draw:equation draw:name="f82" draw:formula="?f22 / ?f6"/><draw:equation draw:name="f83" draw:formula="?f24 / ?f6"/><draw:equation draw:name="f84" draw:formula="?f26 / ?f6"/><draw:equation draw:name="f85" draw:formula="?f28 / ?f6"/><draw:equation draw:name="f86" draw:formula="?f30 / ?f6"/><draw:equation draw:name="f87" draw:formula="?f32 / ?f6"/><draw:equation draw:name="f88" draw:formula="?f34 / ?f6"/><draw:equation draw:name="f89" draw:formula="?f36 / ?f6"/><draw:equation draw:name="f90" draw:formula="?f38 / ?f6"/><draw:equation draw:name="f91" draw:formula="?f40 / ?f6"/><draw:equation draw:name="f92" draw:formula="?f42 / ?f6"/><draw:equation draw:name="f93" draw:formula="?f44 / ?f6"/><draw:equation draw:name="f94" draw:formula="?f46 / ?f6"/><draw:equation draw:name="f95" draw:formula="?f48 / ?f6"/><draw:equation draw:name="f96" draw:formula="?f50 / ?f6"/><draw:equation draw:name="f97" draw:formula="?f52 / ?f6"/><draw:equation draw:name="f98" draw:formula="?f54 / ?f6"/><draw:equation draw:name="f99" draw:formula="?f56 / ?f6"/><draw:equation draw:name="f100" draw:formula="?f58 / ?f6"/><draw:equation draw:name="f101" draw:formula="?f60 / ?f6"/><draw:equation draw:name="f102" draw:formula="?f62 / ?f6"/><draw:equation draw:name="f103" draw:formula="?f64 / ?f6"/><draw:equation draw:name="f104" draw:formula="?f66 / ?f6"/><draw:equation draw:name="f105" draw:formula="?f68 / ?f6"/><draw:equation draw:name="f106" draw:formula="?f70 / ?f6"/><draw:equation draw:name="f107" draw:formula="?f72 / ?f6"/><draw:equation draw:name="f108" draw:formula="?f74 / ?f6"/><draw:equation draw:name="f109" draw:formula="0 / ?f6"/><draw:equation draw:name="f110" draw:formula="?f1 / ?f6"/><draw:equation draw:name="f111" draw:formula="0 / ?f7"/><draw:equation draw:name="f112" draw:formula="?f3 / ?f7"/></draw:enhanced-geometry></draw:custom-shape></text:span><text:span text:style-name="T37"><draw:custom-shape svg:x="7.90139in" svg:y="4.49861in" svg:width="0.05278in" svg:height="0.03889in" draw:id="id35" draw:style-name="a35" draw:name="Group 48"><svg:title/><svg:desc/><draw:enhanced-geometry draw:type="non-primitive" svg:viewBox="0 0 61 41" draw:enhanced-path="M 29 41 L 29 41 30 41 31 41 32 41 33 41 34 41 35 41 36 41 37 41 38 41 39 41 40 41 41 41 42 41 43 41 44 41 45 41 46 41 47 41 48 41 49 41 50 41 51 41 52 41 53 41 54 41 55 41 56 41 57 41 58 41 59 41 60 41 61 41 62 41 63 41 64 41 65 41 66 41 67 41 68 41 69 41 70 41 71 41 72 41 N" draw:text-areas="?f109 ?f111 ?f110 ?f112" draw:glue-points="?f75 ?f76 ?f75 ?f76 ?f75 ?f76 ?f75 ?f76 ?f75 ?f76 ?f75 ?f76 ?f75 ?f76 ?f75 ?f76 ?f75 ?f76 ?f75 ?f76 ?f75 ?f76 ?f75 ?f76 ?f75 ?f76 ?f75 ?f76 ?f75 ?f76 ?f75 ?f76 ?f77 ?f76 ?f77 ?f76 ?f77 ?f76 ?f77 ?f76 ?f77 ?f76 ?f78 ?f76 ?f78 ?f76 ?f78 ?f76 ?f79 ?f76 ?f79 ?f76 ?f79 ?f76 ?f80 ?f76 ?f80 ?f76 ?f81 ?f76 ?f81 ?f76 ?f82 ?f76 ?f82 ?f76 ?f83 ?f76 ?f84 ?f76 ?f84 ?f76 ?f85 ?f76 ?f86 ?f76 ?f87 ?f76 ?f88 ?f76 ?f89 ?f76 ?f90 ?f76 ?f91 ?f76 ?f92 ?f76 ?f93 ?f76 ?f94 ?f76 ?f95 ?f76 ?f96 ?f76 ?f97 ?f76 ?f98 ?f76 ?f99 ?f76 ?f100 ?f76 ?f101 ?f76 ?f102 ?f76 ?f103 ?f76 ?f104 ?f76 ?f105 ?f76 ?f106 ?f76 ?f107 ?f76 ?f108 ?f76" draw:glue-point-leaving-directions="-90, -90, -90, -90, -90, -90, -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1"/><draw:equation draw:name="f7" draw:formula="?f4 / 41"/><draw:equation draw:name="f8" draw:formula="0 + 11407 - 11378"/><draw:equation draw:name="f9" draw:formula="?f8 * ?f5 / 61"/><draw:equation draw:name="f10" draw:formula="6519 * ?f4 / 41"/><draw:equation draw:name="f11" draw:formula="0 + 11408 - 11378"/><draw:equation draw:name="f12" draw:formula="?f11 * ?f5 / 61"/><draw:equation draw:name="f13" draw:formula="0 + 11409 - 11378"/><draw:equation draw:name="f14" draw:formula="?f13 * ?f5 / 61"/><draw:equation draw:name="f15" draw:formula="0 + 11410 - 11378"/><draw:equation draw:name="f16" draw:formula="?f15 * ?f5 / 61"/><draw:equation draw:name="f17" draw:formula="0 + 11411 - 11378"/><draw:equation draw:name="f18" draw:formula="?f17 * ?f5 / 61"/><draw:equation draw:name="f19" draw:formula="0 + 11412 - 11378"/><draw:equation draw:name="f20" draw:formula="?f19 * ?f5 / 61"/><draw:equation draw:name="f21" draw:formula="0 + 11413 - 11378"/><draw:equation draw:name="f22" draw:formula="?f21 * ?f5 / 61"/><draw:equation draw:name="f23" draw:formula="0 + 11414 - 11378"/><draw:equation draw:name="f24" draw:formula="?f23 * ?f5 / 61"/><draw:equation draw:name="f25" draw:formula="0 + 11415 - 11378"/><draw:equation draw:name="f26" draw:formula="?f25 * ?f5 / 61"/><draw:equation draw:name="f27" draw:formula="0 + 11416 - 11378"/><draw:equation draw:name="f28" draw:formula="?f27 * ?f5 / 61"/><draw:equation draw:name="f29" draw:formula="0 + 11417 - 11378"/><draw:equation draw:name="f30" draw:formula="?f29 * ?f5 / 61"/><draw:equation draw:name="f31" draw:formula="0 + 11418 - 11378"/><draw:equation draw:name="f32" draw:formula="?f31 * ?f5 / 61"/><draw:equation draw:name="f33" draw:formula="0 + 11419 - 11378"/><draw:equation draw:name="f34" draw:formula="?f33 * ?f5 / 61"/><draw:equation draw:name="f35" draw:formula="0 + 11420 - 11378"/><draw:equation draw:name="f36" draw:formula="?f35 * ?f5 / 61"/><draw:equation draw:name="f37" draw:formula="0 + 11421 - 11378"/><draw:equation draw:name="f38" draw:formula="?f37 * ?f5 / 61"/><draw:equation draw:name="f39" draw:formula="0 + 11422 - 11378"/><draw:equation draw:name="f40" draw:formula="?f39 * ?f5 / 61"/><draw:equation draw:name="f41" draw:formula="0 + 11423 - 11378"/><draw:equation draw:name="f42" draw:formula="?f41 * ?f5 / 61"/><draw:equation draw:name="f43" draw:formula="0 + 11424 - 11378"/><draw:equation draw:name="f44" draw:formula="?f43 * ?f5 / 61"/><draw:equation draw:name="f45" draw:formula="0 + 11425 - 11378"/><draw:equation draw:name="f46" draw:formula="?f45 * ?f5 / 61"/><draw:equation draw:name="f47" draw:formula="0 + 11427 - 11378"/><draw:equation draw:name="f48" draw:formula="?f47 * ?f5 / 61"/><draw:equation draw:name="f49" draw:formula="0 + 11428 - 11378"/><draw:equation draw:name="f50" draw:formula="?f49 * ?f5 / 61"/><draw:equation draw:name="f51" draw:formula="0 + 11429 - 11378"/><draw:equation draw:name="f52" draw:formula="?f51 * ?f5 / 61"/><draw:equation draw:name="f53" draw:formula="0 + 11431 - 11378"/><draw:equation draw:name="f54" draw:formula="?f53 * ?f5 / 61"/><draw:equation draw:name="f55" draw:formula="0 + 11432 - 11378"/><draw:equation draw:name="f56" draw:formula="?f55 * ?f5 / 61"/><draw:equation draw:name="f57" draw:formula="0 + 11434 - 11378"/><draw:equation draw:name="f58" draw:formula="?f57 * ?f5 / 61"/><draw:equation draw:name="f59" draw:formula="0 + 11436 - 11378"/><draw:equation draw:name="f60" draw:formula="?f59 * ?f5 / 61"/><draw:equation draw:name="f61" draw:formula="0 + 11437 - 11378"/><draw:equation draw:name="f62" draw:formula="?f61 * ?f5 / 61"/><draw:equation draw:name="f63" draw:formula="0 + 11439 - 11378"/><draw:equation draw:name="f64" draw:formula="?f63 * ?f5 / 61"/><draw:equation draw:name="f65" draw:formula="0 + 11441 - 11378"/><draw:equation draw:name="f66" draw:formula="?f65 * ?f5 / 61"/><draw:equation draw:name="f67" draw:formula="0 + 11443 - 11378"/><draw:equation draw:name="f68" draw:formula="?f67 * ?f5 / 61"/><draw:equation draw:name="f69" draw:formula="0 + 11445 - 11378"/><draw:equation draw:name="f70" draw:formula="?f69 * ?f5 / 61"/><draw:equation draw:name="f71" draw:formula="0 + 11447 - 11378"/><draw:equation draw:name="f72" draw:formula="?f71 * ?f5 / 61"/><draw:equation draw:name="f73" draw:formula="0 + 11449 - 11378"/><draw:equation draw:name="f74" draw:formula="?f73 * ?f5 / 61"/><draw:equation draw:name="f75" draw:formula="?f9 / ?f6"/><draw:equation draw:name="f76" draw:formula="?f10 / ?f7"/><draw:equation draw:name="f77" draw:formula="?f12 / ?f6"/><draw:equation draw:name="f78" draw:formula="?f14 / ?f6"/><draw:equation draw:name="f79" draw:formula="?f16 / ?f6"/><draw:equation draw:name="f80" draw:formula="?f18 / ?f6"/><draw:equation draw:name="f81" draw:formula="?f20 / ?f6"/><draw:equation draw:name="f82" draw:formula="?f22 / ?f6"/><draw:equation draw:name="f83" draw:formula="?f24 / ?f6"/><draw:equation draw:name="f84" draw:formula="?f26 / ?f6"/><draw:equation draw:name="f85" draw:formula="?f28 / ?f6"/><draw:equation draw:name="f86" draw:formula="?f30 / ?f6"/><draw:equation draw:name="f87" draw:formula="?f32 / ?f6"/><draw:equation draw:name="f88" draw:formula="?f34 / ?f6"/><draw:equation draw:name="f89" draw:formula="?f36 / ?f6"/><draw:equation draw:name="f90" draw:formula="?f38 / ?f6"/><draw:equation draw:name="f91" draw:formula="?f40 / ?f6"/><draw:equation draw:name="f92" draw:formula="?f42 / ?f6"/><draw:equation draw:name="f93" draw:formula="?f44 / ?f6"/><draw:equation draw:name="f94" draw:formula="?f46 / ?f6"/><draw:equation draw:name="f95" draw:formula="?f48 / ?f6"/><draw:equation draw:name="f96" draw:formula="?f50 / ?f6"/><draw:equation draw:name="f97" draw:formula="?f52 / ?f6"/><draw:equation draw:name="f98" draw:formula="?f54 / ?f6"/><draw:equation draw:name="f99" draw:formula="?f56 / ?f6"/><draw:equation draw:name="f100" draw:formula="?f58 / ?f6"/><draw:equation draw:name="f101" draw:formula="?f60 / ?f6"/><draw:equation draw:name="f102" draw:formula="?f62 / ?f6"/><draw:equation draw:name="f103" draw:formula="?f64 / ?f6"/><draw:equation draw:name="f104" draw:formula="?f66 / ?f6"/><draw:equation draw:name="f105" draw:formula="?f68 / ?f6"/><draw:equation draw:name="f106" draw:formula="?f70 / ?f6"/><draw:equation draw:name="f107" draw:formula="?f72 / ?f6"/><draw:equation draw:name="f108" draw:formula="?f74 / ?f6"/><draw:equation draw:name="f109" draw:formula="0 / ?f6"/><draw:equation draw:name="f110" draw:formula="?f1 / ?f6"/><draw:equation draw:name="f111" draw:formula="0 / ?f7"/><draw:equation draw:name="f112" draw:formula="?f3 / ?f7"/></draw:enhanced-geometry></draw:custom-shape></text:span><text:span text:style-name="T38"><draw:custom-shape svg:x="0.31806in" svg:y="4.67917in" svg:width="0.05278in" svg:height="0.025in" draw:id="id36" draw:style-name="a36" draw:name="Group 46"><svg:title/><svg:desc/><draw:enhanced-geometry draw:type="non-primitive" svg:viewBox="0 0 61 21" draw:enhanced-path="M 31 31 L 31 31 32 31 33 31 34 31 35 31 36 31 37 31 38 31 39 31 40 31 41 31 42 31 43 31 44 31 45 31 46 31 47 31 48 31 49 31 50 31 51 31 52 31 53 31 54 31 55 31 56 31 57 31 58 31 59 31 60 31 61 31 62 31 63 31 64 31 65 31 66 31 67 31 68 31 69 31 70 31 71 31 72 31 73 31 74 31 N" draw:text-areas="?f109 ?f111 ?f110 ?f112" draw:glue-points="?f75 ?f76 ?f75 ?f76 ?f75 ?f76 ?f75 ?f76 ?f75 ?f76 ?f75 ?f76 ?f75 ?f76 ?f75 ?f76 ?f75 ?f76 ?f75 ?f76 ?f75 ?f76 ?f75 ?f76 ?f75 ?f76 ?f77 ?f76 ?f77 ?f76 ?f77 ?f76 ?f77 ?f76 ?f77 ?f76 ?f77 ?f76 ?f78 ?f76 ?f78 ?f76 ?f78 ?f76 ?f78 ?f76 ?f79 ?f76 ?f79 ?f76 ?f79 ?f76 ?f80 ?f76 ?f80 ?f76 ?f81 ?f76 ?f81 ?f76 ?f82 ?f76 ?f82 ?f76 ?f83 ?f76 ?f83 ?f76 ?f84 ?f76 ?f85 ?f76 ?f86 ?f76 ?f86 ?f76 ?f87 ?f76 ?f88 ?f76 ?f89 ?f76 ?f90 ?f76 ?f91 ?f76 ?f92 ?f76 ?f93 ?f76 ?f94 ?f76 ?f95 ?f76 ?f96 ?f76 ?f97 ?f76 ?f98 ?f76 ?f99 ?f76 ?f100 ?f76 ?f101 ?f76 ?f102 ?f76 ?f103 ?f76 ?f104 ?f76 ?f105 ?f76 ?f106 ?f76 ?f107 ?f76 ?f108 ?f76" draw:glue-point-leaving-directions="-90, -90, -90, -90, -90, -90, -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1"/><draw:equation draw:name="f7" draw:formula="?f4 / 21"/><draw:equation draw:name="f8" draw:formula="0 + 489 - 458"/><draw:equation draw:name="f9" draw:formula="?f8 * ?f5 / 61"/><draw:equation draw:name="f10" draw:formula="6769 * ?f4 / 21"/><draw:equation draw:name="f11" draw:formula="0 + 490 - 458"/><draw:equation draw:name="f12" draw:formula="?f11 * ?f5 / 61"/><draw:equation draw:name="f13" draw:formula="0 + 491 - 458"/><draw:equation draw:name="f14" draw:formula="?f13 * ?f5 / 61"/><draw:equation draw:name="f15" draw:formula="0 + 492 - 458"/><draw:equation draw:name="f16" draw:formula="?f15 * ?f5 / 61"/><draw:equation draw:name="f17" draw:formula="0 + 493 - 458"/><draw:equation draw:name="f18" draw:formula="?f17 * ?f5 / 61"/><draw:equation draw:name="f19" draw:formula="0 + 494 - 458"/><draw:equation draw:name="f20" draw:formula="?f19 * ?f5 / 61"/><draw:equation draw:name="f21" draw:formula="0 + 495 - 458"/><draw:equation draw:name="f22" draw:formula="?f21 * ?f5 / 61"/><draw:equation draw:name="f23" draw:formula="0 + 496 - 458"/><draw:equation draw:name="f24" draw:formula="?f23 * ?f5 / 61"/><draw:equation draw:name="f25" draw:formula="0 + 497 - 458"/><draw:equation draw:name="f26" draw:formula="?f25 * ?f5 / 61"/><draw:equation draw:name="f27" draw:formula="0 + 498 - 458"/><draw:equation draw:name="f28" draw:formula="?f27 * ?f5 / 61"/><draw:equation draw:name="f29" draw:formula="0 + 499 - 458"/><draw:equation draw:name="f30" draw:formula="?f29 * ?f5 / 61"/><draw:equation draw:name="f31" draw:formula="0 + 500 - 458"/><draw:equation draw:name="f32" draw:formula="?f31 * ?f5 / 61"/><draw:equation draw:name="f33" draw:formula="0 + 501 - 458"/><draw:equation draw:name="f34" draw:formula="?f33 * ?f5 / 61"/><draw:equation draw:name="f35" draw:formula="0 + 502 - 458"/><draw:equation draw:name="f36" draw:formula="?f35 * ?f5 / 61"/><draw:equation draw:name="f37" draw:formula="0 + 503 - 458"/><draw:equation draw:name="f38" draw:formula="?f37 * ?f5 / 61"/><draw:equation draw:name="f39" draw:formula="0 + 504 - 458"/><draw:equation draw:name="f40" draw:formula="?f39 * ?f5 / 61"/><draw:equation draw:name="f41" draw:formula="0 + 505 - 458"/><draw:equation draw:name="f42" draw:formula="?f41 * ?f5 / 61"/><draw:equation draw:name="f43" draw:formula="0 + 507 - 458"/><draw:equation draw:name="f44" draw:formula="?f43 * ?f5 / 61"/><draw:equation draw:name="f45" draw:formula="0 + 508 - 458"/><draw:equation draw:name="f46" draw:formula="?f45 * ?f5 / 61"/><draw:equation draw:name="f47" draw:formula="0 + 509 - 458"/><draw:equation draw:name="f48" draw:formula="?f47 * ?f5 / 61"/><draw:equation draw:name="f49" draw:formula="0 + 510 - 458"/><draw:equation draw:name="f50" draw:formula="?f49 * ?f5 / 61"/><draw:equation draw:name="f51" draw:formula="0 + 512 - 458"/><draw:equation draw:name="f52" draw:formula="?f51 * ?f5 / 61"/><draw:equation draw:name="f53" draw:formula="0 + 513 - 458"/><draw:equation draw:name="f54" draw:formula="?f53 * ?f5 / 61"/><draw:equation draw:name="f55" draw:formula="0 + 515 - 458"/><draw:equation draw:name="f56" draw:formula="?f55 * ?f5 / 61"/><draw:equation draw:name="f57" draw:formula="0 + 516 - 458"/><draw:equation draw:name="f58" draw:formula="?f57 * ?f5 / 61"/><draw:equation draw:name="f59" draw:formula="0 + 518 - 458"/><draw:equation draw:name="f60" draw:formula="?f59 * ?f5 / 61"/><draw:equation draw:name="f61" draw:formula="0 + 520 - 458"/><draw:equation draw:name="f62" draw:formula="?f61 * ?f5 / 61"/><draw:equation draw:name="f63" draw:formula="0 + 521 - 458"/><draw:equation draw:name="f64" draw:formula="?f63 * ?f5 / 61"/><draw:equation draw:name="f65" draw:formula="0 + 523 - 458"/><draw:equation draw:name="f66" draw:formula="?f65 * ?f5 / 61"/><draw:equation draw:name="f67" draw:formula="0 + 525 - 458"/><draw:equation draw:name="f68" draw:formula="?f67 * ?f5 / 61"/><draw:equation draw:name="f69" draw:formula="0 + 527 - 458"/><draw:equation draw:name="f70" draw:formula="?f69 * ?f5 / 61"/><draw:equation draw:name="f71" draw:formula="0 + 529 - 458"/><draw:equation draw:name="f72" draw:formula="?f71 * ?f5 / 61"/><draw:equation draw:name="f73" draw:formula="0 + 531 - 458"/><draw:equation draw:name="f74" draw:formula="?f73 * ?f5 / 61"/><draw:equation draw:name="f75" draw:formula="?f9 / ?f6"/><draw:equation draw:name="f76" draw:formula="?f10 / ?f7"/><draw:equation draw:name="f77" draw:formula="?f12 / ?f6"/><draw:equation draw:name="f78" draw:formula="?f14 / ?f6"/><draw:equation draw:name="f79" draw:formula="?f16 / ?f6"/><draw:equation draw:name="f80" draw:formula="?f18 / ?f6"/><draw:equation draw:name="f81" draw:formula="?f20 / ?f6"/><draw:equation draw:name="f82" draw:formula="?f22 / ?f6"/><draw:equation draw:name="f83" draw:formula="?f24 / ?f6"/><draw:equation draw:name="f84" draw:formula="?f26 / ?f6"/><draw:equation draw:name="f85" draw:formula="?f28 / ?f6"/><draw:equation draw:name="f86" draw:formula="?f30 / ?f6"/><draw:equation draw:name="f87" draw:formula="?f32 / ?f6"/><draw:equation draw:name="f88" draw:formula="?f34 / ?f6"/><draw:equation draw:name="f89" draw:formula="?f36 / ?f6"/><draw:equation draw:name="f90" draw:formula="?f38 / ?f6"/><draw:equation draw:name="f91" draw:formula="?f40 / ?f6"/><draw:equation draw:name="f92" draw:formula="?f42 / ?f6"/><draw:equation draw:name="f93" draw:formula="?f44 / ?f6"/><draw:equation draw:name="f94" draw:formula="?f46 / ?f6"/><draw:equation draw:name="f95" draw:formula="?f48 / ?f6"/><draw:equation draw:name="f96" draw:formula="?f50 / ?f6"/><draw:equation draw:name="f97" draw:formula="?f52 / ?f6"/><draw:equation draw:name="f98" draw:formula="?f54 / ?f6"/><draw:equation draw:name="f99" draw:formula="?f56 / ?f6"/><draw:equation draw:name="f100" draw:formula="?f58 / ?f6"/><draw:equation draw:name="f101" draw:formula="?f60 / ?f6"/><draw:equation draw:name="f102" draw:formula="?f62 / ?f6"/><draw:equation draw:name="f103" draw:formula="?f64 / ?f6"/><draw:equation draw:name="f104" draw:formula="?f66 / ?f6"/><draw:equation draw:name="f105" draw:formula="?f68 / ?f6"/><draw:equation draw:name="f106" draw:formula="?f70 / ?f6"/><draw:equation draw:name="f107" draw:formula="?f72 / ?f6"/><draw:equation draw:name="f108" draw:formula="?f74 / ?f6"/><draw:equation draw:name="f109" draw:formula="0 / ?f6"/><draw:equation draw:name="f110" draw:formula="?f1 / ?f6"/><draw:equation draw:name="f111" draw:formula="0 / ?f7"/><draw:equation draw:name="f112" draw:formula="?f3 / ?f7"/></draw:enhanced-geometry></draw:custom-shape></text:span><text:span text:style-name="T39"><draw:custom-shape svg:x="0.31806in" svg:y="4.84583in" svg:width="0.05278in" svg:height="0.03889in" draw:id="id37" draw:style-name="a37" draw:name="Group 44"><svg:title/><svg:desc/><draw:enhanced-geometry draw:type="non-primitive" svg:viewBox="0 0 61 41" draw:enhanced-path="M 31 40 L 31 40 32 40 33 40 34 40 35 40 36 40 37 40 38 40 39 40 40 40 41 40 42 40 43 40 44 40 45 40 46 40 47 40 48 40 49 40 50 40 51 40 52 40 53 40 54 40 55 40 56 40 57 40 58 40 59 40 60 40 61 40 62 40 63 40 64 40 65 40 66 40 67 40 68 40 69 40 70 40 71 40 72 40 73 40 74 40 N" draw:text-areas="?f109 ?f111 ?f110 ?f112" draw:glue-points="?f75 ?f76 ?f75 ?f76 ?f75 ?f76 ?f75 ?f76 ?f75 ?f76 ?f75 ?f76 ?f75 ?f76 ?f75 ?f76 ?f75 ?f76 ?f75 ?f76 ?f75 ?f76 ?f75 ?f76 ?f75 ?f76 ?f77 ?f76 ?f77 ?f76 ?f77 ?f76 ?f77 ?f76 ?f77 ?f76 ?f77 ?f76 ?f78 ?f76 ?f78 ?f76 ?f78 ?f76 ?f78 ?f76 ?f79 ?f76 ?f79 ?f76 ?f79 ?f76 ?f80 ?f76 ?f80 ?f76 ?f81 ?f76 ?f81 ?f76 ?f82 ?f76 ?f82 ?f76 ?f83 ?f76 ?f83 ?f76 ?f84 ?f76 ?f85 ?f76 ?f86 ?f76 ?f86 ?f76 ?f87 ?f76 ?f88 ?f76 ?f89 ?f76 ?f90 ?f76 ?f91 ?f76 ?f92 ?f76 ?f93 ?f76 ?f94 ?f76 ?f95 ?f76 ?f96 ?f76 ?f97 ?f76 ?f98 ?f76 ?f99 ?f76 ?f100 ?f76 ?f101 ?f76 ?f102 ?f76 ?f103 ?f76 ?f104 ?f76 ?f105 ?f76 ?f106 ?f76 ?f107 ?f76 ?f108 ?f76" draw:glue-point-leaving-directions="-90, -90, -90, -90, -90, -90, -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1"/><draw:equation draw:name="f7" draw:formula="?f4 / 41"/><draw:equation draw:name="f8" draw:formula="0 + 489 - 458"/><draw:equation draw:name="f9" draw:formula="?f8 * ?f5 / 61"/><draw:equation draw:name="f10" draw:formula="7018 * ?f4 / 41"/><draw:equation draw:name="f11" draw:formula="0 + 490 - 458"/><draw:equation draw:name="f12" draw:formula="?f11 * ?f5 / 61"/><draw:equation draw:name="f13" draw:formula="0 + 491 - 458"/><draw:equation draw:name="f14" draw:formula="?f13 * ?f5 / 61"/><draw:equation draw:name="f15" draw:formula="0 + 492 - 458"/><draw:equation draw:name="f16" draw:formula="?f15 * ?f5 / 61"/><draw:equation draw:name="f17" draw:formula="0 + 493 - 458"/><draw:equation draw:name="f18" draw:formula="?f17 * ?f5 / 61"/><draw:equation draw:name="f19" draw:formula="0 + 494 - 458"/><draw:equation draw:name="f20" draw:formula="?f19 * ?f5 / 61"/><draw:equation draw:name="f21" draw:formula="0 + 495 - 458"/><draw:equation draw:name="f22" draw:formula="?f21 * ?f5 / 61"/><draw:equation draw:name="f23" draw:formula="0 + 496 - 458"/><draw:equation draw:name="f24" draw:formula="?f23 * ?f5 / 61"/><draw:equation draw:name="f25" draw:formula="0 + 497 - 458"/><draw:equation draw:name="f26" draw:formula="?f25 * ?f5 / 61"/><draw:equation draw:name="f27" draw:formula="0 + 498 - 458"/><draw:equation draw:name="f28" draw:formula="?f27 * ?f5 / 61"/><draw:equation draw:name="f29" draw:formula="0 + 499 - 458"/><draw:equation draw:name="f30" draw:formula="?f29 * ?f5 / 61"/><draw:equation draw:name="f31" draw:formula="0 + 500 - 458"/><draw:equation draw:name="f32" draw:formula="?f31 * ?f5 / 61"/><draw:equation draw:name="f33" draw:formula="0 + 501 - 458"/><draw:equation draw:name="f34" draw:formula="?f33 * ?f5 / 61"/><draw:equation draw:name="f35" draw:formula="0 + 502 - 458"/><draw:equation draw:name="f36" draw:formula="?f35 * ?f5 / 61"/><draw:equation draw:name="f37" draw:formula="0 + 503 - 458"/><draw:equation draw:name="f38" draw:formula="?f37 * ?f5 / 61"/><draw:equation draw:name="f39" draw:formula="0 + 504 - 458"/><draw:equation draw:name="f40" draw:formula="?f39 * ?f5 / 61"/><draw:equation draw:name="f41" draw:formula="0 + 505 - 458"/><draw:equation draw:name="f42" draw:formula="?f41 * ?f5 / 61"/><draw:equation draw:name="f43" draw:formula="0 + 507 - 458"/><draw:equation draw:name="f44" draw:formula="?f43 * ?f5 / 61"/><draw:equation draw:name="f45" draw:formula="0 + 508 - 458"/><draw:equation draw:name="f46" draw:formula="?f45 * ?f5 / 61"/><draw:equation draw:name="f47" draw:formula="0 + 509 - 458"/><draw:equation draw:name="f48" draw:formula="?f47 * ?f5 / 61"/><draw:equation draw:name="f49" draw:formula="0 + 510 - 458"/><draw:equation draw:name="f50" draw:formula="?f49 * ?f5 / 61"/><draw:equation draw:name="f51" draw:formula="0 + 512 - 458"/><draw:equation draw:name="f52" draw:formula="?f51 * ?f5 / 61"/><draw:equation draw:name="f53" draw:formula="0 + 513 - 458"/><draw:equation draw:name="f54" draw:formula="?f53 * ?f5 / 61"/><draw:equation draw:name="f55" draw:formula="0 + 515 - 458"/><draw:equation draw:name="f56" draw:formula="?f55 * ?f5 / 61"/><draw:equation draw:name="f57" draw:formula="0 + 516 - 458"/><draw:equation draw:name="f58" draw:formula="?f57 * ?f5 / 61"/><draw:equation draw:name="f59" draw:formula="0 + 518 - 458"/><draw:equation draw:name="f60" draw:formula="?f59 * ?f5 / 61"/><draw:equation draw:name="f61" draw:formula="0 + 520 - 458"/><draw:equation draw:name="f62" draw:formula="?f61 * ?f5 / 61"/><draw:equation draw:name="f63" draw:formula="0 + 521 - 458"/><draw:equation draw:name="f64" draw:formula="?f63 * ?f5 / 61"/><draw:equation draw:name="f65" draw:formula="0 + 523 - 458"/><draw:equation draw:name="f66" draw:formula="?f65 * ?f5 / 61"/><draw:equation draw:name="f67" draw:formula="0 + 525 - 458"/><draw:equation draw:name="f68" draw:formula="?f67 * ?f5 / 61"/><draw:equation draw:name="f69" draw:formula="0 + 527 - 458"/><draw:equation draw:name="f70" draw:formula="?f69 * ?f5 / 61"/><draw:equation draw:name="f71" draw:formula="0 + 529 - 458"/><draw:equation draw:name="f72" draw:formula="?f71 * ?f5 / 61"/><draw:equation draw:name="f73" draw:formula="0 + 531 - 458"/><draw:equation draw:name="f74" draw:formula="?f73 * ?f5 / 61"/><draw:equation draw:name="f75" draw:formula="?f9 / ?f6"/><draw:equation draw:name="f76" draw:formula="?f10 / ?f7"/><draw:equation draw:name="f77" draw:formula="?f12 / ?f6"/><draw:equation draw:name="f78" draw:formula="?f14 / ?f6"/><draw:equation draw:name="f79" draw:formula="?f16 / ?f6"/><draw:equation draw:name="f80" draw:formula="?f18 / ?f6"/><draw:equation draw:name="f81" draw:formula="?f20 / ?f6"/><draw:equation draw:name="f82" draw:formula="?f22 / ?f6"/><draw:equation draw:name="f83" draw:formula="?f24 / ?f6"/><draw:equation draw:name="f84" draw:formula="?f26 / ?f6"/><draw:equation draw:name="f85" draw:formula="?f28 / ?f6"/><draw:equation draw:name="f86" draw:formula="?f30 / ?f6"/><draw:equation draw:name="f87" draw:formula="?f32 / ?f6"/><draw:equation draw:name="f88" draw:formula="?f34 / ?f6"/><draw:equation draw:name="f89" draw:formula="?f36 / ?f6"/><draw:equation draw:name="f90" draw:formula="?f38 / ?f6"/><draw:equation draw:name="f91" draw:formula="?f40 / ?f6"/><draw:equation draw:name="f92" draw:formula="?f42 / ?f6"/><draw:equation draw:name="f93" draw:formula="?f44 / ?f6"/><draw:equation draw:name="f94" draw:formula="?f46 / ?f6"/><draw:equation draw:name="f95" draw:formula="?f48 / ?f6"/><draw:equation draw:name="f96" draw:formula="?f50 / ?f6"/><draw:equation draw:name="f97" draw:formula="?f52 / ?f6"/><draw:equation draw:name="f98" draw:formula="?f54 / ?f6"/><draw:equation draw:name="f99" draw:formula="?f56 / ?f6"/><draw:equation draw:name="f100" draw:formula="?f58 / ?f6"/><draw:equation draw:name="f101" draw:formula="?f60 / ?f6"/><draw:equation draw:name="f102" draw:formula="?f62 / ?f6"/><draw:equation draw:name="f103" draw:formula="?f64 / ?f6"/><draw:equation draw:name="f104" draw:formula="?f66 / ?f6"/><draw:equation draw:name="f105" draw:formula="?f68 / ?f6"/><draw:equation draw:name="f106" draw:formula="?f70 / ?f6"/><draw:equation draw:name="f107" draw:formula="?f72 / ?f6"/><draw:equation draw:name="f108" draw:formula="?f74 / ?f6"/><draw:equation draw:name="f109" draw:formula="0 / ?f6"/><draw:equation draw:name="f110" draw:formula="?f1 / ?f6"/><draw:equation draw:name="f111" draw:formula="0 / ?f7"/><draw:equation draw:name="f112" draw:formula="?f3 / ?f7"/></draw:enhanced-geometry></draw:custom-shape></text:span><text:span text:style-name="T40"><draw:custom-shape svg:x="3.83194in" svg:y="4.84583in" svg:width="0.025in" svg:height="0.03889in" draw:id="id38" draw:style-name="a38" draw:name="Group 42"><svg:title/><svg:desc/><draw:enhanced-geometry draw:type="non-primitive" svg:viewBox="0 0 21 41" draw:enhanced-path="M 19 40 L 19 40 20 40 21 40 22 40 23 40 24 40 25 40 26 40 27 40 28 40 29 40 N" draw:text-areas="?f43 ?f45 ?f44 ?f46" draw:glue-points="?f31 ?f32 ?f31 ?f32 ?f31 ?f32 ?f31 ?f32 ?f31 ?f32 ?f31 ?f32 ?f31 ?f32 ?f31 ?f32 ?f31 ?f32 ?f31 ?f32 ?f31 ?f32 ?f31 ?f32 ?f31 ?f32 ?f31 ?f32 ?f31 ?f32 ?f31 ?f32 ?f31 ?f32 ?f33 ?f32 ?f33 ?f32 ?f33 ?f32 ?f33 ?f32 ?f33 ?f32 ?f33 ?f32 ?f33 ?f32 ?f33 ?f32 ?f33 ?f32 ?f33 ?f32 ?f33 ?f32 ?f33 ?f32 ?f33 ?f32 ?f34 ?f32 ?f34 ?f32 ?f34 ?f32 ?f34 ?f32 ?f34 ?f32 ?f34 ?f32 ?f34 ?f32 ?f35 ?f32 ?f35 ?f32 ?f35 ?f32 ?f35 ?f32 ?f35 ?f32 ?f36 ?f32 ?f36 ?f32 ?f36 ?f32 ?f36 ?f32 ?f37 ?f32 ?f37 ?f32 ?f37 ?f32 ?f38 ?f32 ?f38 ?f32 ?f38 ?f32 ?f39 ?f32 ?f39 ?f32 ?f39 ?f32 ?f40 ?f32 ?f40 ?f32 ?f41 ?f32 ?f41 ?f32 ?f42 ?f32" draw:glue-point-leaving-directions="-90, -90, -90, -90, -90, -90, -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draw:equation draw:name="f7" draw:formula="?f4 / 41"/><draw:equation draw:name="f8" draw:formula="0 + 5537 - 5518"/><draw:equation draw:name="f9" draw:formula="?f8 * ?f5 / 21"/><draw:equation draw:name="f10" draw:formula="7018 * ?f4 / 41"/><draw:equation draw:name="f11" draw:formula="0 + 5538 - 5518"/><draw:equation draw:name="f12" draw:formula="?f11 * ?f5 / 21"/><draw:equation draw:name="f13" draw:formula="0 + 5539 - 5518"/><draw:equation draw:name="f14" draw:formula="?f13 * ?f5 / 21"/><draw:equation draw:name="f15" draw:formula="0 + 5540 - 5518"/><draw:equation draw:name="f16" draw:formula="?f15 * ?f5 / 21"/><draw:equation draw:name="f17" draw:formula="0 + 5541 - 5518"/><draw:equation draw:name="f18" draw:formula="?f17 * ?f5 / 21"/><draw:equation draw:name="f19" draw:formula="0 + 5542 - 5518"/><draw:equation draw:name="f20" draw:formula="?f19 * ?f5 / 21"/><draw:equation draw:name="f21" draw:formula="0 + 5543 - 5518"/><draw:equation draw:name="f22" draw:formula="?f21 * ?f5 / 21"/><draw:equation draw:name="f23" draw:formula="0 + 5544 - 5518"/><draw:equation draw:name="f24" draw:formula="?f23 * ?f5 / 21"/><draw:equation draw:name="f25" draw:formula="0 + 5545 - 5518"/><draw:equation draw:name="f26" draw:formula="?f25 * ?f5 / 21"/><draw:equation draw:name="f27" draw:formula="0 + 5546 - 5518"/><draw:equation draw:name="f28" draw:formula="?f27 * ?f5 / 21"/><draw:equation draw:name="f29" draw:formula="0 + 5547 - 5518"/><draw:equation draw:name="f30" draw:formula="?f29 * ?f5 / 21"/><draw:equation draw:name="f31" draw:formula="?f9 / ?f6"/><draw:equation draw:name="f32" draw:formula="?f10 / ?f7"/><draw:equation draw:name="f33" draw:formula="?f12 / ?f6"/><draw:equation draw:name="f34" draw:formula="?f14 / ?f6"/><draw:equation draw:name="f35" draw:formula="?f16 / ?f6"/><draw:equation draw:name="f36" draw:formula="?f18 / ?f6"/><draw:equation draw:name="f37" draw:formula="?f20 / ?f6"/><draw:equation draw:name="f38" draw:formula="?f22 / ?f6"/><draw:equation draw:name="f39" draw:formula="?f24 / ?f6"/><draw:equation draw:name="f40" draw:formula="?f26 / ?f6"/><draw:equation draw:name="f41" draw:formula="?f28 / ?f6"/><draw:equation draw:name="f42" draw:formula="?f30 / ?f6"/><draw:equation draw:name="f43" draw:formula="0 / ?f6"/><draw:equation draw:name="f44" draw:formula="?f1 / ?f6"/><draw:equation draw:name="f45" draw:formula="0 / ?f7"/><draw:equation draw:name="f46" draw:formula="?f3 / ?f7"/></draw:enhanced-geometry></draw:custom-shape></text:span><text:span text:style-name="T41"><draw:custom-shape svg:x="0.31806in" svg:y="5.20694in" svg:width="0.05278in" svg:height="0.025in" draw:id="id39" draw:style-name="a39" draw:name="Group 40"><svg:title/><svg:desc/><draw:enhanced-geometry draw:type="non-primitive" svg:viewBox="0 0 61 21" draw:enhanced-path="M 31 24 L 31 24 32 24 33 24 34 24 35 24 36 24 37 24 38 24 39 24 40 24 41 24 42 24 43 24 44 24 45 24 46 24 47 24 48 24 49 24 50 24 51 24 52 24 53 24 54 24 55 24 56 24 57 24 58 24 59 24 60 24 61 24 62 24 63 24 64 24 65 24 66 24 67 24 68 24 69 24 70 24 71 24 72 24 73 24 74 24 N" draw:text-areas="?f109 ?f111 ?f110 ?f112" draw:glue-points="?f75 ?f76 ?f75 ?f76 ?f75 ?f76 ?f75 ?f76 ?f75 ?f76 ?f75 ?f76 ?f75 ?f76 ?f75 ?f76 ?f75 ?f76 ?f75 ?f76 ?f75 ?f76 ?f75 ?f76 ?f75 ?f76 ?f77 ?f76 ?f77 ?f76 ?f77 ?f76 ?f77 ?f76 ?f77 ?f76 ?f77 ?f76 ?f78 ?f76 ?f78 ?f76 ?f78 ?f76 ?f78 ?f76 ?f79 ?f76 ?f79 ?f76 ?f79 ?f76 ?f80 ?f76 ?f80 ?f76 ?f81 ?f76 ?f81 ?f76 ?f82 ?f76 ?f82 ?f76 ?f83 ?f76 ?f83 ?f76 ?f84 ?f76 ?f85 ?f76 ?f86 ?f76 ?f86 ?f76 ?f87 ?f76 ?f88 ?f76 ?f89 ?f76 ?f90 ?f76 ?f91 ?f76 ?f92 ?f76 ?f93 ?f76 ?f94 ?f76 ?f95 ?f76 ?f96 ?f76 ?f97 ?f76 ?f98 ?f76 ?f99 ?f76 ?f100 ?f76 ?f101 ?f76 ?f102 ?f76 ?f103 ?f76 ?f104 ?f76 ?f105 ?f76 ?f106 ?f76 ?f107 ?f76 ?f108 ?f76" draw:glue-point-leaving-directions="-90, -90, -90, -90, -90, -90, -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1"/><draw:equation draw:name="f7" draw:formula="?f4 / 21"/><draw:equation draw:name="f8" draw:formula="0 + 489 - 458"/><draw:equation draw:name="f9" draw:formula="?f8 * ?f5 / 61"/><draw:equation draw:name="f10" draw:formula="7522 * ?f4 / 21"/><draw:equation draw:name="f11" draw:formula="0 + 490 - 458"/><draw:equation draw:name="f12" draw:formula="?f11 * ?f5 / 61"/><draw:equation draw:name="f13" draw:formula="0 + 491 - 458"/><draw:equation draw:name="f14" draw:formula="?f13 * ?f5 / 61"/><draw:equation draw:name="f15" draw:formula="0 + 492 - 458"/><draw:equation draw:name="f16" draw:formula="?f15 * ?f5 / 61"/><draw:equation draw:name="f17" draw:formula="0 + 493 - 458"/><draw:equation draw:name="f18" draw:formula="?f17 * ?f5 / 61"/><draw:equation draw:name="f19" draw:formula="0 + 494 - 458"/><draw:equation draw:name="f20" draw:formula="?f19 * ?f5 / 61"/><draw:equation draw:name="f21" draw:formula="0 + 495 - 458"/><draw:equation draw:name="f22" draw:formula="?f21 * ?f5 / 61"/><draw:equation draw:name="f23" draw:formula="0 + 496 - 458"/><draw:equation draw:name="f24" draw:formula="?f23 * ?f5 / 61"/><draw:equation draw:name="f25" draw:formula="0 + 497 - 458"/><draw:equation draw:name="f26" draw:formula="?f25 * ?f5 / 61"/><draw:equation draw:name="f27" draw:formula="0 + 498 - 458"/><draw:equation draw:name="f28" draw:formula="?f27 * ?f5 / 61"/><draw:equation draw:name="f29" draw:formula="0 + 499 - 458"/><draw:equation draw:name="f30" draw:formula="?f29 * ?f5 / 61"/><draw:equation draw:name="f31" draw:formula="0 + 500 - 458"/><draw:equation draw:name="f32" draw:formula="?f31 * ?f5 / 61"/><draw:equation draw:name="f33" draw:formula="0 + 501 - 458"/><draw:equation draw:name="f34" draw:formula="?f33 * ?f5 / 61"/><draw:equation draw:name="f35" draw:formula="0 + 502 - 458"/><draw:equation draw:name="f36" draw:formula="?f35 * ?f5 / 61"/><draw:equation draw:name="f37" draw:formula="0 + 503 - 458"/><draw:equation draw:name="f38" draw:formula="?f37 * ?f5 / 61"/><draw:equation draw:name="f39" draw:formula="0 + 504 - 458"/><draw:equation draw:name="f40" draw:formula="?f39 * ?f5 / 61"/><draw:equation draw:name="f41" draw:formula="0 + 505 - 458"/><draw:equation draw:name="f42" draw:formula="?f41 * ?f5 / 61"/><draw:equation draw:name="f43" draw:formula="0 + 507 - 458"/><draw:equation draw:name="f44" draw:formula="?f43 * ?f5 / 61"/><draw:equation draw:name="f45" draw:formula="0 + 508 - 458"/><draw:equation draw:name="f46" draw:formula="?f45 * ?f5 / 61"/><draw:equation draw:name="f47" draw:formula="0 + 509 - 458"/><draw:equation draw:name="f48" draw:formula="?f47 * ?f5 / 61"/><draw:equation draw:name="f49" draw:formula="0 + 510 - 458"/><draw:equation draw:name="f50" draw:formula="?f49 * ?f5 / 61"/><draw:equation draw:name="f51" draw:formula="0 + 512 - 458"/><draw:equation draw:name="f52" draw:formula="?f51 * ?f5 / 61"/><draw:equation draw:name="f53" draw:formula="0 + 513 - 458"/><draw:equation draw:name="f54" draw:formula="?f53 * ?f5 / 61"/><draw:equation draw:name="f55" draw:formula="0 + 515 - 458"/><draw:equation draw:name="f56" draw:formula="?f55 * ?f5 / 61"/><draw:equation draw:name="f57" draw:formula="0 + 516 - 458"/><draw:equation draw:name="f58" draw:formula="?f57 * ?f5 / 61"/><draw:equation draw:name="f59" draw:formula="0 + 518 - 458"/><draw:equation draw:name="f60" draw:formula="?f59 * ?f5 / 61"/><draw:equation draw:name="f61" draw:formula="0 + 520 - 458"/><draw:equation draw:name="f62" draw:formula="?f61 * ?f5 / 61"/><draw:equation draw:name="f63" draw:formula="0 + 521 - 458"/><draw:equation draw:name="f64" draw:formula="?f63 * ?f5 / 61"/><draw:equation draw:name="f65" draw:formula="0 + 523 - 458"/><draw:equation draw:name="f66" draw:formula="?f65 * ?f5 / 61"/><draw:equation draw:name="f67" draw:formula="0 + 525 - 458"/><draw:equation draw:name="f68" draw:formula="?f67 * ?f5 / 61"/><draw:equation draw:name="f69" draw:formula="0 + 527 - 458"/><draw:equation draw:name="f70" draw:formula="?f69 * ?f5 / 61"/><draw:equation draw:name="f71" draw:formula="0 + 529 - 458"/><draw:equation draw:name="f72" draw:formula="?f71 * ?f5 / 61"/><draw:equation draw:name="f73" draw:formula="0 + 531 - 458"/><draw:equation draw:name="f74" draw:formula="?f73 * ?f5 / 61"/><draw:equation draw:name="f75" draw:formula="?f9 / ?f6"/><draw:equation draw:name="f76" draw:formula="?f10 / ?f7"/><draw:equation draw:name="f77" draw:formula="?f12 / ?f6"/><draw:equation draw:name="f78" draw:formula="?f14 / ?f6"/><draw:equation draw:name="f79" draw:formula="?f16 / ?f6"/><draw:equation draw:name="f80" draw:formula="?f18 / ?f6"/><draw:equation draw:name="f81" draw:formula="?f20 / ?f6"/><draw:equation draw:name="f82" draw:formula="?f22 / ?f6"/><draw:equation draw:name="f83" draw:formula="?f24 / ?f6"/><draw:equation draw:name="f84" draw:formula="?f26 / ?f6"/><draw:equation draw:name="f85" draw:formula="?f28 / ?f6"/><draw:equation draw:name="f86" draw:formula="?f30 / ?f6"/><draw:equation draw:name="f87" draw:formula="?f32 / ?f6"/><draw:equation draw:name="f88" draw:formula="?f34 / ?f6"/><draw:equation draw:name="f89" draw:formula="?f36 / ?f6"/><draw:equation draw:name="f90" draw:formula="?f38 / ?f6"/><draw:equation draw:name="f91" draw:formula="?f40 / ?f6"/><draw:equation draw:name="f92" draw:formula="?f42 / ?f6"/><draw:equation draw:name="f93" draw:formula="?f44 / ?f6"/><draw:equation draw:name="f94" draw:formula="?f46 / ?f6"/><draw:equation draw:name="f95" draw:formula="?f48 / ?f6"/><draw:equation draw:name="f96" draw:formula="?f50 / ?f6"/><draw:equation draw:name="f97" draw:formula="?f52 / ?f6"/><draw:equation draw:name="f98" draw:formula="?f54 / ?f6"/><draw:equation draw:name="f99" draw:formula="?f56 / ?f6"/><draw:equation draw:name="f100" draw:formula="?f58 / ?f6"/><draw:equation draw:name="f101" draw:formula="?f60 / ?f6"/><draw:equation draw:name="f102" draw:formula="?f62 / ?f6"/><draw:equation draw:name="f103" draw:formula="?f64 / ?f6"/><draw:equation draw:name="f104" draw:formula="?f66 / ?f6"/><draw:equation draw:name="f105" draw:formula="?f68 / ?f6"/><draw:equation draw:name="f106" draw:formula="?f70 / ?f6"/><draw:equation draw:name="f107" draw:formula="?f72 / ?f6"/><draw:equation draw:name="f108" draw:formula="?f74 / ?f6"/><draw:equation draw:name="f109" draw:formula="0 / ?f6"/><draw:equation draw:name="f110" draw:formula="?f1 / ?f6"/><draw:equation draw:name="f111" draw:formula="0 / ?f7"/><draw:equation draw:name="f112" draw:formula="?f3 / ?f7"/></draw:enhanced-geometry></draw:custom-shape></text:span><text:span text:style-name="T42"><draw:custom-shape svg:x="6.33194in" svg:y="5.20694in" svg:width="0.03889in" svg:height="0.025in" draw:id="id40" draw:style-name="a40" draw:name="Group 38"><svg:title/><svg:desc/><draw:enhanced-geometry draw:type="non-primitive" svg:viewBox="0 0 41 21" draw:enhanced-path="M 32 24 L 32 24 33 24 34 24 35 24 36 24 37 24 38 24 39 24 40 24 41 24 42 24 N" draw:text-areas="?f43 ?f45 ?f44 ?f46" draw:glue-points="?f31 ?f32 ?f31 ?f32 ?f31 ?f32 ?f31 ?f32 ?f31 ?f32 ?f31 ?f32 ?f31 ?f32 ?f31 ?f32 ?f31 ?f32 ?f31 ?f32 ?f31 ?f32 ?f31 ?f32 ?f31 ?f32 ?f31 ?f32 ?f31 ?f32 ?f31 ?f32 ?f31 ?f32 ?f33 ?f32 ?f33 ?f32 ?f33 ?f32 ?f33 ?f32 ?f33 ?f32 ?f33 ?f32 ?f33 ?f32 ?f33 ?f32 ?f33 ?f32 ?f33 ?f32 ?f33 ?f32 ?f33 ?f32 ?f33 ?f32 ?f34 ?f32 ?f34 ?f32 ?f34 ?f32 ?f34 ?f32 ?f34 ?f32 ?f34 ?f32 ?f34 ?f32 ?f35 ?f32 ?f35 ?f32 ?f35 ?f32 ?f35 ?f32 ?f35 ?f32 ?f36 ?f32 ?f36 ?f32 ?f36 ?f32 ?f36 ?f32 ?f37 ?f32 ?f37 ?f32 ?f37 ?f32 ?f38 ?f32 ?f38 ?f32 ?f38 ?f32 ?f39 ?f32 ?f39 ?f32 ?f39 ?f32 ?f40 ?f32 ?f40 ?f32 ?f41 ?f32 ?f41 ?f32 ?f42 ?f32" draw:glue-point-leaving-directions="-90, -90, -90, -90, -90, -90, -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draw:equation draw:name="f7" draw:formula="?f4 / 21"/><draw:equation draw:name="f8" draw:formula="0 + 9150 - 9118"/><draw:equation draw:name="f9" draw:formula="?f8 * ?f5 / 41"/><draw:equation draw:name="f10" draw:formula="7522 * ?f4 / 21"/><draw:equation draw:name="f11" draw:formula="0 + 9151 - 9118"/><draw:equation draw:name="f12" draw:formula="?f11 * ?f5 / 41"/><draw:equation draw:name="f13" draw:formula="0 + 9152 - 9118"/><draw:equation draw:name="f14" draw:formula="?f13 * ?f5 / 41"/><draw:equation draw:name="f15" draw:formula="0 + 9153 - 9118"/><draw:equation draw:name="f16" draw:formula="?f15 * ?f5 / 41"/><draw:equation draw:name="f17" draw:formula="0 + 9154 - 9118"/><draw:equation draw:name="f18" draw:formula="?f17 * ?f5 / 41"/><draw:equation draw:name="f19" draw:formula="0 + 9155 - 9118"/><draw:equation draw:name="f20" draw:formula="?f19 * ?f5 / 41"/><draw:equation draw:name="f21" draw:formula="0 + 9156 - 9118"/><draw:equation draw:name="f22" draw:formula="?f21 * ?f5 / 41"/><draw:equation draw:name="f23" draw:formula="0 + 9157 - 9118"/><draw:equation draw:name="f24" draw:formula="?f23 * ?f5 / 41"/><draw:equation draw:name="f25" draw:formula="0 + 9158 - 9118"/><draw:equation draw:name="f26" draw:formula="?f25 * ?f5 / 41"/><draw:equation draw:name="f27" draw:formula="0 + 9159 - 9118"/><draw:equation draw:name="f28" draw:formula="?f27 * ?f5 / 41"/><draw:equation draw:name="f29" draw:formula="0 + 9160 - 9118"/><draw:equation draw:name="f30" draw:formula="?f29 * ?f5 / 41"/><draw:equation draw:name="f31" draw:formula="?f9 / ?f6"/><draw:equation draw:name="f32" draw:formula="?f10 / ?f7"/><draw:equation draw:name="f33" draw:formula="?f12 / ?f6"/><draw:equation draw:name="f34" draw:formula="?f14 / ?f6"/><draw:equation draw:name="f35" draw:formula="?f16 / ?f6"/><draw:equation draw:name="f36" draw:formula="?f18 / ?f6"/><draw:equation draw:name="f37" draw:formula="?f20 / ?f6"/><draw:equation draw:name="f38" draw:formula="?f22 / ?f6"/><draw:equation draw:name="f39" draw:formula="?f24 / ?f6"/><draw:equation draw:name="f40" draw:formula="?f26 / ?f6"/><draw:equation draw:name="f41" draw:formula="?f28 / ?f6"/><draw:equation draw:name="f42" draw:formula="?f30 / ?f6"/><draw:equation draw:name="f43" draw:formula="0 / ?f6"/><draw:equation draw:name="f44" draw:formula="?f1 / ?f6"/><draw:equation draw:name="f45" draw:formula="0 / ?f7"/><draw:equation draw:name="f46" draw:formula="?f3 / ?f7"/></draw:enhanced-geometry></draw:custom-shape></text:span><text:span text:style-name="T43"><draw:custom-shape svg:x="7.90139in" svg:y="5.20694in" svg:width="0.05278in" svg:height="0.025in" draw:id="id41" draw:style-name="a41" draw:name="Group 36"><svg:title/><svg:desc/><draw:enhanced-geometry draw:type="non-primitive" svg:viewBox="0 0 61 21" draw:enhanced-path="M 29 24 L 29 24 30 24 31 24 32 24 33 24 34 24 35 24 36 24 37 24 38 24 39 24 40 24 41 24 42 24 43 24 44 24 45 24 46 24 47 24 48 24 49 24 50 24 51 24 52 24 53 24 54 24 55 24 56 24 57 24 58 24 59 24 60 24 61 24 62 24 63 24 64 24 65 24 66 24 67 24 68 24 69 24 70 24 71 24 72 24 N" draw:text-areas="?f109 ?f111 ?f110 ?f112" draw:glue-points="?f75 ?f76 ?f75 ?f76 ?f75 ?f76 ?f75 ?f76 ?f75 ?f76 ?f75 ?f76 ?f75 ?f76 ?f75 ?f76 ?f75 ?f76 ?f75 ?f76 ?f75 ?f76 ?f75 ?f76 ?f75 ?f76 ?f75 ?f76 ?f75 ?f76 ?f75 ?f76 ?f77 ?f76 ?f77 ?f76 ?f77 ?f76 ?f77 ?f76 ?f77 ?f76 ?f78 ?f76 ?f78 ?f76 ?f78 ?f76 ?f79 ?f76 ?f79 ?f76 ?f79 ?f76 ?f80 ?f76 ?f80 ?f76 ?f81 ?f76 ?f81 ?f76 ?f82 ?f76 ?f82 ?f76 ?f83 ?f76 ?f84 ?f76 ?f84 ?f76 ?f85 ?f76 ?f86 ?f76 ?f87 ?f76 ?f88 ?f76 ?f89 ?f76 ?f90 ?f76 ?f91 ?f76 ?f92 ?f76 ?f93 ?f76 ?f94 ?f76 ?f95 ?f76 ?f96 ?f76 ?f97 ?f76 ?f98 ?f76 ?f99 ?f76 ?f100 ?f76 ?f101 ?f76 ?f102 ?f76 ?f103 ?f76 ?f104 ?f76 ?f105 ?f76 ?f106 ?f76 ?f107 ?f76 ?f108 ?f76" draw:glue-point-leaving-directions="-90, -90, -90, -90, -90, -90, -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1"/><draw:equation draw:name="f7" draw:formula="?f4 / 21"/><draw:equation draw:name="f8" draw:formula="0 + 11407 - 11378"/><draw:equation draw:name="f9" draw:formula="?f8 * ?f5 / 61"/><draw:equation draw:name="f10" draw:formula="7522 * ?f4 / 21"/><draw:equation draw:name="f11" draw:formula="0 + 11408 - 11378"/><draw:equation draw:name="f12" draw:formula="?f11 * ?f5 / 61"/><draw:equation draw:name="f13" draw:formula="0 + 11409 - 11378"/><draw:equation draw:name="f14" draw:formula="?f13 * ?f5 / 61"/><draw:equation draw:name="f15" draw:formula="0 + 11410 - 11378"/><draw:equation draw:name="f16" draw:formula="?f15 * ?f5 / 61"/><draw:equation draw:name="f17" draw:formula="0 + 11411 - 11378"/><draw:equation draw:name="f18" draw:formula="?f17 * ?f5 / 61"/><draw:equation draw:name="f19" draw:formula="0 + 11412 - 11378"/><draw:equation draw:name="f20" draw:formula="?f19 * ?f5 / 61"/><draw:equation draw:name="f21" draw:formula="0 + 11413 - 11378"/><draw:equation draw:name="f22" draw:formula="?f21 * ?f5 / 61"/><draw:equation draw:name="f23" draw:formula="0 + 11414 - 11378"/><draw:equation draw:name="f24" draw:formula="?f23 * ?f5 / 61"/><draw:equation draw:name="f25" draw:formula="0 + 11415 - 11378"/><draw:equation draw:name="f26" draw:formula="?f25 * ?f5 / 61"/><draw:equation draw:name="f27" draw:formula="0 + 11416 - 11378"/><draw:equation draw:name="f28" draw:formula="?f27 * ?f5 / 61"/><draw:equation draw:name="f29" draw:formula="0 + 11417 - 11378"/><draw:equation draw:name="f30" draw:formula="?f29 * ?f5 / 61"/><draw:equation draw:name="f31" draw:formula="0 + 11418 - 11378"/><draw:equation draw:name="f32" draw:formula="?f31 * ?f5 / 61"/><draw:equation draw:name="f33" draw:formula="0 + 11419 - 11378"/><draw:equation draw:name="f34" draw:formula="?f33 * ?f5 / 61"/><draw:equation draw:name="f35" draw:formula="0 + 11420 - 11378"/><draw:equation draw:name="f36" draw:formula="?f35 * ?f5 / 61"/><draw:equation draw:name="f37" draw:formula="0 + 11421 - 11378"/><draw:equation draw:name="f38" draw:formula="?f37 * ?f5 / 61"/><draw:equation draw:name="f39" draw:formula="0 + 11422 - 11378"/><draw:equation draw:name="f40" draw:formula="?f39 * ?f5 / 61"/><draw:equation draw:name="f41" draw:formula="0 + 11423 - 11378"/><draw:equation draw:name="f42" draw:formula="?f41 * ?f5 / 61"/><draw:equation draw:name="f43" draw:formula="0 + 11424 - 11378"/><draw:equation draw:name="f44" draw:formula="?f43 * ?f5 / 61"/><draw:equation draw:name="f45" draw:formula="0 + 11425 - 11378"/><draw:equation draw:name="f46" draw:formula="?f45 * ?f5 / 61"/><draw:equation draw:name="f47" draw:formula="0 + 11427 - 11378"/><draw:equation draw:name="f48" draw:formula="?f47 * ?f5 / 61"/><draw:equation draw:name="f49" draw:formula="0 + 11428 - 11378"/><draw:equation draw:name="f50" draw:formula="?f49 * ?f5 / 61"/><draw:equation draw:name="f51" draw:formula="0 + 11429 - 11378"/><draw:equation draw:name="f52" draw:formula="?f51 * ?f5 / 61"/><draw:equation draw:name="f53" draw:formula="0 + 11431 - 11378"/><draw:equation draw:name="f54" draw:formula="?f53 * ?f5 / 61"/><draw:equation draw:name="f55" draw:formula="0 + 11432 - 11378"/><draw:equation draw:name="f56" draw:formula="?f55 * ?f5 / 61"/><draw:equation draw:name="f57" draw:formula="0 + 11434 - 11378"/><draw:equation draw:name="f58" draw:formula="?f57 * ?f5 / 61"/><draw:equation draw:name="f59" draw:formula="0 + 11436 - 11378"/><draw:equation draw:name="f60" draw:formula="?f59 * ?f5 / 61"/><draw:equation draw:name="f61" draw:formula="0 + 11437 - 11378"/><draw:equation draw:name="f62" draw:formula="?f61 * ?f5 / 61"/><draw:equation draw:name="f63" draw:formula="0 + 11439 - 11378"/><draw:equation draw:name="f64" draw:formula="?f63 * ?f5 / 61"/><draw:equation draw:name="f65" draw:formula="0 + 11441 - 11378"/><draw:equation draw:name="f66" draw:formula="?f65 * ?f5 / 61"/><draw:equation draw:name="f67" draw:formula="0 + 11443 - 11378"/><draw:equation draw:name="f68" draw:formula="?f67 * ?f5 / 61"/><draw:equation draw:name="f69" draw:formula="0 + 11445 - 11378"/><draw:equation draw:name="f70" draw:formula="?f69 * ?f5 / 61"/><draw:equation draw:name="f71" draw:formula="0 + 11447 - 11378"/><draw:equation draw:name="f72" draw:formula="?f71 * ?f5 / 61"/><draw:equation draw:name="f73" draw:formula="0 + 11449 - 11378"/><draw:equation draw:name="f74" draw:formula="?f73 * ?f5 / 61"/><draw:equation draw:name="f75" draw:formula="?f9 / ?f6"/><draw:equation draw:name="f76" draw:formula="?f10 / ?f7"/><draw:equation draw:name="f77" draw:formula="?f12 / ?f6"/><draw:equation draw:name="f78" draw:formula="?f14 / ?f6"/><draw:equation draw:name="f79" draw:formula="?f16 / ?f6"/><draw:equation draw:name="f80" draw:formula="?f18 / ?f6"/><draw:equation draw:name="f81" draw:formula="?f20 / ?f6"/><draw:equation draw:name="f82" draw:formula="?f22 / ?f6"/><draw:equation draw:name="f83" draw:formula="?f24 / ?f6"/><draw:equation draw:name="f84" draw:formula="?f26 / ?f6"/><draw:equation draw:name="f85" draw:formula="?f28 / ?f6"/><draw:equation draw:name="f86" draw:formula="?f30 / ?f6"/><draw:equation draw:name="f87" draw:formula="?f32 / ?f6"/><draw:equation draw:name="f88" draw:formula="?f34 / ?f6"/><draw:equation draw:name="f89" draw:formula="?f36 / ?f6"/><draw:equation draw:name="f90" draw:formula="?f38 / ?f6"/><draw:equation draw:name="f91" draw:formula="?f40 / ?f6"/><draw:equation draw:name="f92" draw:formula="?f42 / ?f6"/><draw:equation draw:name="f93" draw:formula="?f44 / ?f6"/><draw:equation draw:name="f94" draw:formula="?f46 / ?f6"/><draw:equation draw:name="f95" draw:formula="?f48 / ?f6"/><draw:equation draw:name="f96" draw:formula="?f50 / ?f6"/><draw:equation draw:name="f97" draw:formula="?f52 / ?f6"/><draw:equation draw:name="f98" draw:formula="?f54 / ?f6"/><draw:equation draw:name="f99" draw:formula="?f56 / ?f6"/><draw:equation draw:name="f100" draw:formula="?f58 / ?f6"/><draw:equation draw:name="f101" draw:formula="?f60 / ?f6"/><draw:equation draw:name="f102" draw:formula="?f62 / ?f6"/><draw:equation draw:name="f103" draw:formula="?f64 / ?f6"/><draw:equation draw:name="f104" draw:formula="?f66 / ?f6"/><draw:equation draw:name="f105" draw:formula="?f68 / ?f6"/><draw:equation draw:name="f106" draw:formula="?f70 / ?f6"/><draw:equation draw:name="f107" draw:formula="?f72 / ?f6"/><draw:equation draw:name="f108" draw:formula="?f74 / ?f6"/><draw:equation draw:name="f109" draw:formula="0 / ?f6"/><draw:equation draw:name="f110" draw:formula="?f1 / ?f6"/><draw:equation draw:name="f111" draw:formula="0 / ?f7"/><draw:equation draw:name="f112" draw:formula="?f3 / ?f7"/></draw:enhanced-geometry></draw:custom-shape></text:span><text:span text:style-name="T44"><draw:custom-shape svg:x="0.31806in" svg:y="5.79028in" svg:width="7.67778in" svg:height="0.025in" draw:id="id42" draw:style-name="a42" draw:name="Group 34"><svg:title/><svg:desc/><draw:enhanced-geometry draw:type="non-primitive" svg:viewBox="0 0 11041 21" draw:enhanced-path="M 24 24 L 24 24 25 24 26 24 27 24 29 24 30 24 33 24 35 24 38 24 42 24 46 24 51 24 56 24 62 24 69 24 76 24 84 24 94 24 103 24 114 24 126 24 139 24 153 24 167 24 183 24 201 24 219 24 238 24 259 24 281 24 304 24 329 24 355 24 383 24 412 24 443 24 475 24 509 24 544 24 581 24 620 24 661 24 703 24 747 24 793 24 842 24 892 24 944 24 998 24 1054 24 1112 24 1173 24 1235 24 1300 24 1367 24 1437 24 1509 24 1583 24 1660 24 1739 24 1820 24 1905 24 1991 24 2081 24 2173 24 2268 24 2365 24 2465 24 2569 24 2675 24 2784 24 2895 24 3010 24 3128 24 3249 24 3373 24 3500 24 3631 24 3764 24 3901 24 4041 24 4185 24 4331 24 4482 24 4635 24 4793 24 4953 24 5118 24 5285 24 5457 24 5632 24 5811 24 5994 24 6181 24 6371 24 6565 24 6763 24 6966 24 7172 24 7382 24 7596 24 7815 24 8037 24 8264 24 8495 24 8730 24 8970 24 9214 24 9462 24 9715 24 9972 24 10234 24 10501 24 10772 24 11047 24 N" draw:text-areas="?f184 ?f186 ?f185 ?f187" draw:glue-points="?f125 ?f126 ?f125 ?f126 ?f125 ?f126 ?f127 ?f126 ?f128 ?f126 ?f129 ?f126 ?f130 ?f126 ?f131 ?f126 ?f132 ?f126 ?f133 ?f126 ?f134 ?f126 ?f135 ?f126 ?f136 ?f126 ?f137 ?f126 ?f138 ?f126 ?f139 ?f126 ?f140 ?f126 ?f141 ?f126 ?f142 ?f126 ?f143 ?f126 ?f144 ?f126 ?f145 ?f126 ?f146 ?f126 ?f147 ?f126 ?f148 ?f126 ?f149 ?f126 ?f150 ?f126 ?f151 ?f126 ?f152 ?f126 ?f153 ?f126 ?f154 ?f126 ?f155 ?f126 ?f156 ?f126 ?f157 ?f126 ?f158 ?f126 ?f159 ?f126 ?f160 ?f126 ?f161 ?f126 ?f162 ?f126 ?f163 ?f126 ?f164 ?f126 ?f165 ?f126 ?f166 ?f126 ?f167 ?f126 ?f168 ?f126 ?f169 ?f126 ?f170 ?f126 ?f171 ?f126 ?f172 ?f126 ?f173 ?f126 ?f174 ?f126 ?f175 ?f126 ?f176 ?f126 ?f177 ?f126 ?f178 ?f126 ?f179 ?f126 ?f180 ?f126 ?f181 ?f126 ?f182 ?f126 ?f183 ?f126" draw:glue-point-leaving-directions="-90, -90, -90, -90, -90, -90, -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1041"/><draw:equation draw:name="f7" draw:formula="?f4 / 21"/><draw:equation draw:name="f8" draw:formula="0 + 482 - 458"/><draw:equation draw:name="f9" draw:formula="?f8 * ?f5 / 11041"/><draw:equation draw:name="f10" draw:formula="8362 * ?f4 / 21"/><draw:equation draw:name="f11" draw:formula="0 + 483 - 458"/><draw:equation draw:name="f12" draw:formula="?f11 * ?f5 / 11041"/><draw:equation draw:name="f13" draw:formula="0 + 485 - 458"/><draw:equation draw:name="f14" draw:formula="?f13 * ?f5 / 11041"/><draw:equation draw:name="f15" draw:formula="0 + 488 - 458"/><draw:equation draw:name="f16" draw:formula="?f15 * ?f5 / 11041"/><draw:equation draw:name="f17" draw:formula="0 + 493 - 458"/><draw:equation draw:name="f18" draw:formula="?f17 * ?f5 / 11041"/><draw:equation draw:name="f19" draw:formula="0 + 500 - 458"/><draw:equation draw:name="f20" draw:formula="?f19 * ?f5 / 11041"/><draw:equation draw:name="f21" draw:formula="0 + 509 - 458"/><draw:equation draw:name="f22" draw:formula="?f21 * ?f5 / 11041"/><draw:equation draw:name="f23" draw:formula="0 + 520 - 458"/><draw:equation draw:name="f24" draw:formula="?f23 * ?f5 / 11041"/><draw:equation draw:name="f25" draw:formula="0 + 534 - 458"/><draw:equation draw:name="f26" draw:formula="?f25 * ?f5 / 11041"/><draw:equation draw:name="f27" draw:formula="0 + 552 - 458"/><draw:equation draw:name="f28" draw:formula="?f27 * ?f5 / 11041"/><draw:equation draw:name="f29" draw:formula="0 + 572 - 458"/><draw:equation draw:name="f30" draw:formula="?f29 * ?f5 / 11041"/><draw:equation draw:name="f31" draw:formula="0 + 597 - 458"/><draw:equation draw:name="f32" draw:formula="?f31 * ?f5 / 11041"/><draw:equation draw:name="f33" draw:formula="0 + 625 - 458"/><draw:equation draw:name="f34" draw:formula="?f33 * ?f5 / 11041"/><draw:equation draw:name="f35" draw:formula="0 + 659 - 458"/><draw:equation draw:name="f36" draw:formula="?f35 * ?f5 / 11041"/><draw:equation draw:name="f37" draw:formula="0 + 696 - 458"/><draw:equation draw:name="f38" draw:formula="?f37 * ?f5 / 11041"/><draw:equation draw:name="f39" draw:formula="0 + 739 - 458"/><draw:equation draw:name="f40" draw:formula="?f39 * ?f5 / 11041"/><draw:equation draw:name="f41" draw:formula="0 + 787 - 458"/><draw:equation draw:name="f42" draw:formula="?f41 * ?f5 / 11041"/><draw:equation draw:name="f43" draw:formula="0 + 841 - 458"/><draw:equation draw:name="f44" draw:formula="?f43 * ?f5 / 11041"/><draw:equation draw:name="f45" draw:formula="0 + 901 - 458"/><draw:equation draw:name="f46" draw:formula="?f45 * ?f5 / 11041"/><draw:equation draw:name="f47" draw:formula="0 + 967 - 458"/><draw:equation draw:name="f48" draw:formula="?f47 * ?f5 / 11041"/><draw:equation draw:name="f49" draw:formula="0 + 1039 - 458"/><draw:equation draw:name="f50" draw:formula="?f49 * ?f5 / 11041"/><draw:equation draw:name="f51" draw:formula="0 + 1119 - 458"/><draw:equation draw:name="f52" draw:formula="?f51 * ?f5 / 11041"/><draw:equation draw:name="f53" draw:formula="0 + 1205 - 458"/><draw:equation draw:name="f54" draw:formula="?f53 * ?f5 / 11041"/><draw:equation draw:name="f55" draw:formula="0 + 1300 - 458"/><draw:equation draw:name="f56" draw:formula="?f55 * ?f5 / 11041"/><draw:equation draw:name="f57" draw:formula="0 + 1402 - 458"/><draw:equation draw:name="f58" draw:formula="?f57 * ?f5 / 11041"/><draw:equation draw:name="f59" draw:formula="0 + 1512 - 458"/><draw:equation draw:name="f60" draw:formula="?f59 * ?f5 / 11041"/><draw:equation draw:name="f61" draw:formula="0 + 1631 - 458"/><draw:equation draw:name="f62" draw:formula="?f61 * ?f5 / 11041"/><draw:equation draw:name="f63" draw:formula="0 + 1758 - 458"/><draw:equation draw:name="f64" draw:formula="?f63 * ?f5 / 11041"/><draw:equation draw:name="f65" draw:formula="0 + 1895 - 458"/><draw:equation draw:name="f66" draw:formula="?f65 * ?f5 / 11041"/><draw:equation draw:name="f67" draw:formula="0 + 2041 - 458"/><draw:equation draw:name="f68" draw:formula="?f67 * ?f5 / 11041"/><draw:equation draw:name="f69" draw:formula="0 + 2197 - 458"/><draw:equation draw:name="f70" draw:formula="?f69 * ?f5 / 11041"/><draw:equation draw:name="f71" draw:formula="0 + 2363 - 458"/><draw:equation draw:name="f72" draw:formula="?f71 * ?f5 / 11041"/><draw:equation draw:name="f73" draw:formula="0 + 2539 - 458"/><draw:equation draw:name="f74" draw:formula="?f73 * ?f5 / 11041"/><draw:equation draw:name="f75" draw:formula="0 + 2726 - 458"/><draw:equation draw:name="f76" draw:formula="?f75 * ?f5 / 11041"/><draw:equation draw:name="f77" draw:formula="0 + 2923 - 458"/><draw:equation draw:name="f78" draw:formula="?f77 * ?f5 / 11041"/><draw:equation draw:name="f79" draw:formula="0 + 3133 - 458"/><draw:equation draw:name="f80" draw:formula="?f79 * ?f5 / 11041"/><draw:equation draw:name="f81" draw:formula="0 + 3353 - 458"/><draw:equation draw:name="f82" draw:formula="?f81 * ?f5 / 11041"/><draw:equation draw:name="f83" draw:formula="0 + 3586 - 458"/><draw:equation draw:name="f84" draw:formula="?f83 * ?f5 / 11041"/><draw:equation draw:name="f85" draw:formula="0 + 3831 - 458"/><draw:equation draw:name="f86" draw:formula="?f85 * ?f5 / 11041"/><draw:equation draw:name="f87" draw:formula="0 + 4089 - 458"/><draw:equation draw:name="f88" draw:formula="?f87 * ?f5 / 11041"/><draw:equation draw:name="f89" draw:formula="0 + 4359 - 458"/><draw:equation draw:name="f90" draw:formula="?f89 * ?f5 / 11041"/><draw:equation draw:name="f91" draw:formula="0 + 4643 - 458"/><draw:equation draw:name="f92" draw:formula="?f91 * ?f5 / 11041"/><draw:equation draw:name="f93" draw:formula="0 + 4940 - 458"/><draw:equation draw:name="f94" draw:formula="?f93 * ?f5 / 11041"/><draw:equation draw:name="f95" draw:formula="0 + 5251 - 458"/><draw:equation draw:name="f96" draw:formula="?f95 * ?f5 / 11041"/><draw:equation draw:name="f97" draw:formula="0 + 5576 - 458"/><draw:equation draw:name="f98" draw:formula="?f97 * ?f5 / 11041"/><draw:equation draw:name="f99" draw:formula="0 + 5915 - 458"/><draw:equation draw:name="f100" draw:formula="?f99 * ?f5 / 11041"/><draw:equation draw:name="f101" draw:formula="0 + 6269 - 458"/><draw:equation draw:name="f102" draw:formula="?f101 * ?f5 / 11041"/><draw:equation draw:name="f103" draw:formula="0 + 6639 - 458"/><draw:equation draw:name="f104" draw:formula="?f103 * ?f5 / 11041"/><draw:equation draw:name="f105" draw:formula="0 + 7023 - 458"/><draw:equation draw:name="f106" draw:formula="?f105 * ?f5 / 11041"/><draw:equation draw:name="f107" draw:formula="0 + 7424 - 458"/><draw:equation draw:name="f108" draw:formula="?f107 * ?f5 / 11041"/><draw:equation draw:name="f109" draw:formula="0 + 7840 - 458"/><draw:equation draw:name="f110" draw:formula="?f109 * ?f5 / 11041"/><draw:equation draw:name="f111" draw:formula="0 + 8273 - 458"/><draw:equation draw:name="f112" draw:formula="?f111 * ?f5 / 11041"/><draw:equation draw:name="f113" draw:formula="0 + 8722 - 458"/><draw:equation draw:name="f114" draw:formula="?f113 * ?f5 / 11041"/><draw:equation draw:name="f115" draw:formula="0 + 9188 - 458"/><draw:equation draw:name="f116" draw:formula="?f115 * ?f5 / 11041"/><draw:equation draw:name="f117" draw:formula="0 + 9672 - 458"/><draw:equation draw:name="f118" draw:formula="?f117 * ?f5 / 11041"/><draw:equation draw:name="f119" draw:formula="0 + 10173 - 458"/><draw:equation draw:name="f120" draw:formula="?f119 * ?f5 / 11041"/><draw:equation draw:name="f121" draw:formula="0 + 10692 - 458"/><draw:equation draw:name="f122" draw:formula="?f121 * ?f5 / 11041"/><draw:equation draw:name="f123" draw:formula="0 + 11230 - 458"/><draw:equation draw:name="f124" draw:formula="?f123 * ?f5 / 11041"/><draw:equation draw:name="f125" draw:formula="?f9 / ?f6"/><draw:equation draw:name="f126" draw:formula="?f10 / ?f7"/><draw:equation draw:name="f127" draw:formula="?f12 / ?f6"/><draw:equation draw:name="f128" draw:formula="?f14 / ?f6"/><draw:equation draw:name="f129" draw:formula="?f16 / ?f6"/><draw:equation draw:name="f130" draw:formula="?f18 / ?f6"/><draw:equation draw:name="f131" draw:formula="?f20 / ?f6"/><draw:equation draw:name="f132" draw:formula="?f22 / ?f6"/><draw:equation draw:name="f133" draw:formula="?f24 / ?f6"/><draw:equation draw:name="f134" draw:formula="?f26 / ?f6"/><draw:equation draw:name="f135" draw:formula="?f28 / ?f6"/><draw:equation draw:name="f136" draw:formula="?f30 / ?f6"/><draw:equation draw:name="f137" draw:formula="?f32 / ?f6"/><draw:equation draw:name="f138" draw:formula="?f34 / ?f6"/><draw:equation draw:name="f139" draw:formula="?f36 / ?f6"/><draw:equation draw:name="f140" draw:formula="?f38 / ?f6"/><draw:equation draw:name="f141" draw:formula="?f40 / ?f6"/><draw:equation draw:name="f142" draw:formula="?f42 / ?f6"/><draw:equation draw:name="f143" draw:formula="?f44 / ?f6"/><draw:equation draw:name="f144" draw:formula="?f46 / ?f6"/><draw:equation draw:name="f145" draw:formula="?f48 / ?f6"/><draw:equation draw:name="f146" draw:formula="?f50 / ?f6"/><draw:equation draw:name="f147" draw:formula="?f52 / ?f6"/><draw:equation draw:name="f148" draw:formula="?f54 / ?f6"/><draw:equation draw:name="f149" draw:formula="?f56 / ?f6"/><draw:equation draw:name="f150" draw:formula="?f58 / ?f6"/><draw:equation draw:name="f151" draw:formula="?f60 / ?f6"/><draw:equation draw:name="f152" draw:formula="?f62 / ?f6"/><draw:equation draw:name="f153" draw:formula="?f64 / ?f6"/><draw:equation draw:name="f154" draw:formula="?f66 / ?f6"/><draw:equation draw:name="f155" draw:formula="?f68 / ?f6"/><draw:equation draw:name="f156" draw:formula="?f70 / ?f6"/><draw:equation draw:name="f157" draw:formula="?f72 / ?f6"/><draw:equation draw:name="f158" draw:formula="?f74 / ?f6"/><draw:equation draw:name="f159" draw:formula="?f76 / ?f6"/><draw:equation draw:name="f160" draw:formula="?f78 / ?f6"/><draw:equation draw:name="f161" draw:formula="?f80 / ?f6"/><draw:equation draw:name="f162" draw:formula="?f82 / ?f6"/><draw:equation draw:name="f163" draw:formula="?f84 / ?f6"/><draw:equation draw:name="f164" draw:formula="?f86 / ?f6"/><draw:equation draw:name="f165" draw:formula="?f88 / ?f6"/><draw:equation draw:name="f166" draw:formula="?f90 / ?f6"/><draw:equation draw:name="f167" draw:formula="?f92 / ?f6"/><draw:equation draw:name="f168" draw:formula="?f94 / ?f6"/><draw:equation draw:name="f169" draw:formula="?f96 / ?f6"/><draw:equation draw:name="f170" draw:formula="?f98 / ?f6"/><draw:equation draw:name="f171" draw:formula="?f100 / ?f6"/><draw:equation draw:name="f172" draw:formula="?f102 / ?f6"/><draw:equation draw:name="f173" draw:formula="?f104 / ?f6"/><draw:equation draw:name="f174" draw:formula="?f106 / ?f6"/><draw:equation draw:name="f175" draw:formula="?f108 / ?f6"/><draw:equation draw:name="f176" draw:formula="?f110 / ?f6"/><draw:equation draw:name="f177" draw:formula="?f112 / ?f6"/><draw:equation draw:name="f178" draw:formula="?f114 / ?f6"/><draw:equation draw:name="f179" draw:formula="?f116 / ?f6"/><draw:equation draw:name="f180" draw:formula="?f118 / ?f6"/><draw:equation draw:name="f181" draw:formula="?f120 / ?f6"/><draw:equation draw:name="f182" draw:formula="?f122 / ?f6"/><draw:equation draw:name="f183" draw:formula="?f124 / ?f6"/><draw:equation draw:name="f184" draw:formula="0 / ?f6"/><draw:equation draw:name="f185" draw:formula="?f1 / ?f6"/><draw:equation draw:name="f186" draw:formula="0 / ?f7"/><draw:equation draw:name="f187" draw:formula="?f3 / ?f7"/></draw:enhanced-geometry></draw:custom-shape></text:span><text:span text:style-name="T45"><draw:custom-shape svg:x="0.3875in" svg:y="5.94306in" svg:width="0.05278in" svg:height="0.025in" draw:id="id43" draw:style-name="a43" draw:name="Group 32"><svg:title/><svg:desc/><draw:enhanced-geometry draw:type="non-primitive" svg:viewBox="0 0 61 21" draw:enhanced-path="M 30 27 L 30 27 31 27 32 27 33 27 34 27 35 27 36 27 37 27 38 27 39 27 40 27 41 27 42 27 43 27 44 27 45 27 46 27 47 27 48 27 49 27 50 27 51 27 52 27 53 27 54 27 55 27 56 27 57 27 58 27 59 27 60 27 61 27 62 27 63 27 64 27 65 27 66 27 N" draw:text-areas="?f100 ?f102 ?f101 ?f103" draw:glue-points="?f69 ?f70 ?f69 ?f70 ?f69 ?f70 ?f69 ?f70 ?f69 ?f70 ?f69 ?f70 ?f69 ?f70 ?f69 ?f70 ?f69 ?f70 ?f69 ?f70 ?f69 ?f70 ?f69 ?f70 ?f69 ?f70 ?f69 ?f70 ?f69 ?f70 ?f69 ?f70 ?f69 ?f70 ?f69 ?f70 ?f69 ?f70 ?f71 ?f70 ?f71 ?f70 ?f71 ?f70 ?f71 ?f70 ?f72 ?f70 ?f72 ?f70 ?f72 ?f70 ?f73 ?f70 ?f73 ?f70 ?f73 ?f70 ?f74 ?f70 ?f74 ?f70 ?f75 ?f70 ?f75 ?f70 ?f76 ?f70 ?f76 ?f70 ?f77 ?f70 ?f77 ?f70 ?f78 ?f70 ?f79 ?f70 ?f80 ?f70 ?f80 ?f70 ?f81 ?f70 ?f82 ?f70 ?f83 ?f70 ?f84 ?f70 ?f85 ?f70 ?f86 ?f70 ?f87 ?f70 ?f88 ?f70 ?f89 ?f70 ?f90 ?f70 ?f91 ?f70 ?f92 ?f70 ?f93 ?f70 ?f94 ?f70 ?f95 ?f70 ?f96 ?f70 ?f97 ?f70 ?f98 ?f70 ?f99 ?f70" draw:glue-point-leaving-directions="-90, -90, -90, -90, -90, -90, -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1"/><draw:equation draw:name="f7" draw:formula="?f4 / 21"/><draw:equation draw:name="f8" draw:formula="0 + 588 - 558"/><draw:equation draw:name="f9" draw:formula="?f8 * ?f5 / 61"/><draw:equation draw:name="f10" draw:formula="8585 * ?f4 / 21"/><draw:equation draw:name="f11" draw:formula="0 + 589 - 558"/><draw:equation draw:name="f12" draw:formula="?f11 * ?f5 / 61"/><draw:equation draw:name="f13" draw:formula="0 + 590 - 558"/><draw:equation draw:name="f14" draw:formula="?f13 * ?f5 / 61"/><draw:equation draw:name="f15" draw:formula="0 + 591 - 558"/><draw:equation draw:name="f16" draw:formula="?f15 * ?f5 / 61"/><draw:equation draw:name="f17" draw:formula="0 + 592 - 558"/><draw:equation draw:name="f18" draw:formula="?f17 * ?f5 / 61"/><draw:equation draw:name="f19" draw:formula="0 + 593 - 558"/><draw:equation draw:name="f20" draw:formula="?f19 * ?f5 / 61"/><draw:equation draw:name="f21" draw:formula="0 + 594 - 558"/><draw:equation draw:name="f22" draw:formula="?f21 * ?f5 / 61"/><draw:equation draw:name="f23" draw:formula="0 + 595 - 558"/><draw:equation draw:name="f24" draw:formula="?f23 * ?f5 / 61"/><draw:equation draw:name="f25" draw:formula="0 + 596 - 558"/><draw:equation draw:name="f26" draw:formula="?f25 * ?f5 / 61"/><draw:equation draw:name="f27" draw:formula="0 + 597 - 558"/><draw:equation draw:name="f28" draw:formula="?f27 * ?f5 / 61"/><draw:equation draw:name="f29" draw:formula="0 + 598 - 558"/><draw:equation draw:name="f30" draw:formula="?f29 * ?f5 / 61"/><draw:equation draw:name="f31" draw:formula="0 + 599 - 558"/><draw:equation draw:name="f32" draw:formula="?f31 * ?f5 / 61"/><draw:equation draw:name="f33" draw:formula="0 + 600 - 558"/><draw:equation draw:name="f34" draw:formula="?f33 * ?f5 / 61"/><draw:equation draw:name="f35" draw:formula="0 + 601 - 558"/><draw:equation draw:name="f36" draw:formula="?f35 * ?f5 / 61"/><draw:equation draw:name="f37" draw:formula="0 + 602 - 558"/><draw:equation draw:name="f38" draw:formula="?f37 * ?f5 / 61"/><draw:equation draw:name="f39" draw:formula="0 + 603 - 558"/><draw:equation draw:name="f40" draw:formula="?f39 * ?f5 / 61"/><draw:equation draw:name="f41" draw:formula="0 + 604 - 558"/><draw:equation draw:name="f42" draw:formula="?f41 * ?f5 / 61"/><draw:equation draw:name="f43" draw:formula="0 + 605 - 558"/><draw:equation draw:name="f44" draw:formula="?f43 * ?f5 / 61"/><draw:equation draw:name="f45" draw:formula="0 + 606 - 558"/><draw:equation draw:name="f46" draw:formula="?f45 * ?f5 / 61"/><draw:equation draw:name="f47" draw:formula="0 + 608 - 558"/><draw:equation draw:name="f48" draw:formula="?f47 * ?f5 / 61"/><draw:equation draw:name="f49" draw:formula="0 + 609 - 558"/><draw:equation draw:name="f50" draw:formula="?f49 * ?f5 / 61"/><draw:equation draw:name="f51" draw:formula="0 + 610 - 558"/><draw:equation draw:name="f52" draw:formula="?f51 * ?f5 / 61"/><draw:equation draw:name="f53" draw:formula="0 + 612 - 558"/><draw:equation draw:name="f54" draw:formula="?f53 * ?f5 / 61"/><draw:equation draw:name="f55" draw:formula="0 + 613 - 558"/><draw:equation draw:name="f56" draw:formula="?f55 * ?f5 / 61"/><draw:equation draw:name="f57" draw:formula="0 + 614 - 558"/><draw:equation draw:name="f58" draw:formula="?f57 * ?f5 / 61"/><draw:equation draw:name="f59" draw:formula="0 + 616 - 558"/><draw:equation draw:name="f60" draw:formula="?f59 * ?f5 / 61"/><draw:equation draw:name="f61" draw:formula="0 + 618 - 558"/><draw:equation draw:name="f62" draw:formula="?f61 * ?f5 / 61"/><draw:equation draw:name="f63" draw:formula="0 + 619 - 558"/><draw:equation draw:name="f64" draw:formula="?f63 * ?f5 / 61"/><draw:equation draw:name="f65" draw:formula="0 + 621 - 558"/><draw:equation draw:name="f66" draw:formula="?f65 * ?f5 / 61"/><draw:equation draw:name="f67" draw:formula="0 + 623 - 558"/><draw:equation draw:name="f68" draw:formula="?f67 * ?f5 / 61"/><draw:equation draw:name="f69" draw:formula="?f9 / ?f6"/><draw:equation draw:name="f70" draw:formula="?f10 / ?f7"/><draw:equation draw:name="f71" draw:formula="?f12 / ?f6"/><draw:equation draw:name="f72" draw:formula="?f14 / ?f6"/><draw:equation draw:name="f73" draw:formula="?f16 / ?f6"/><draw:equation draw:name="f74" draw:formula="?f18 / ?f6"/><draw:equation draw:name="f75" draw:formula="?f20 / ?f6"/><draw:equation draw:name="f76" draw:formula="?f22 / ?f6"/><draw:equation draw:name="f77" draw:formula="?f24 / ?f6"/><draw:equation draw:name="f78" draw:formula="?f26 / ?f6"/><draw:equation draw:name="f79" draw:formula="?f28 / ?f6"/><draw:equation draw:name="f80" draw:formula="?f30 / ?f6"/><draw:equation draw:name="f81" draw:formula="?f32 / ?f6"/><draw:equation draw:name="f82" draw:formula="?f34 / ?f6"/><draw:equation draw:name="f83" draw:formula="?f36 / ?f6"/><draw:equation draw:name="f84" draw:formula="?f38 / ?f6"/><draw:equation draw:name="f85" draw:formula="?f40 / ?f6"/><draw:equation draw:name="f86" draw:formula="?f42 / ?f6"/><draw:equation draw:name="f87" draw:formula="?f44 / ?f6"/><draw:equation draw:name="f88" draw:formula="?f46 / ?f6"/><draw:equation draw:name="f89" draw:formula="?f48 / ?f6"/><draw:equation draw:name="f90" draw:formula="?f50 / ?f6"/><draw:equation draw:name="f91" draw:formula="?f52 / ?f6"/><draw:equation draw:name="f92" draw:formula="?f54 / ?f6"/><draw:equation draw:name="f93" draw:formula="?f56 / ?f6"/><draw:equation draw:name="f94" draw:formula="?f58 / ?f6"/><draw:equation draw:name="f95" draw:formula="?f60 / ?f6"/><draw:equation draw:name="f96" draw:formula="?f62 / ?f6"/><draw:equation draw:name="f97" draw:formula="?f64 / ?f6"/><draw:equation draw:name="f98" draw:formula="?f66 / ?f6"/><draw:equation draw:name="f99" draw:formula="?f68 / ?f6"/><draw:equation draw:name="f100" draw:formula="0 / ?f6"/><draw:equation draw:name="f101" draw:formula="?f1 / ?f6"/><draw:equation draw:name="f102" draw:formula="0 / ?f7"/><draw:equation draw:name="f103" draw:formula="?f3 / ?f7"/></draw:enhanced-geometry></draw:custom-shape></text:span><text:span text:style-name="T46"><draw:custom-shape svg:x="0.33194in" svg:y="6.1375in" svg:width="0.05278in" svg:height="0.05278in" draw:id="id44" draw:style-name="a44" draw:name="Group 30"><svg:title/><svg:desc/><draw:enhanced-geometry draw:type="non-primitive" svg:viewBox="0 0 61 61" draw:enhanced-path="M 33 11 L 33 11 33 12 33 13 33 14 33 15 33 16 33 17 33 18 33 19 33 20 33 21 33 22 33 23 33 24 33 25 33 26 33 27 33 28 33 29 33 30 33 31 33 32 33 33 33 34 33 35 33 36 33 37 33 38 33 39 33 40 33 41 33 42 33 43 33 44 33 45 33 46 33 47 33 48 33 49 33 50 33 51 33 52 33 54 33 55 33 56 33 57 N" draw:text-areas="?f79 ?f81 ?f80 ?f82" draw:glue-points="?f44 ?f45 ?f44 ?f45 ?f44 ?f45 ?f44 ?f45 ?f44 ?f45 ?f44 ?f45 ?f44 ?f45 ?f44 ?f45 ?f44 ?f45 ?f44 ?f45 ?f44 ?f46 ?f44 ?f46 ?f44 ?f46 ?f44 ?f46 ?f44 ?f46 ?f44 ?f46 ?f44 ?f46 ?f44 ?f46 ?f44 ?f47 ?f44 ?f47 ?f44 ?f47 ?f44 ?f47 ?f44 ?f48 ?f44 ?f48 ?f44 ?f48 ?f44 ?f49 ?f44 ?f49 ?f44 ?f50 ?f44 ?f50 ?f44 ?f51 ?f44 ?f51 ?f44 ?f52 ?f44 ?f52 ?f44 ?f53 ?f44 ?f54 ?f44 ?f55 ?f44 ?f55 ?f44 ?f56 ?f44 ?f57 ?f44 ?f58 ?f44 ?f59 ?f44 ?f60 ?f44 ?f61 ?f44 ?f62 ?f44 ?f63 ?f44 ?f64 ?f44 ?f65 ?f44 ?f66 ?f44 ?f67 ?f44 ?f68 ?f44 ?f69 ?f44 ?f70 ?f44 ?f71 ?f44 ?f72 ?f44 ?f73 ?f44 ?f74 ?f44 ?f75 ?f44 ?f76 ?f44 ?f77 ?f44 ?f78" draw:glue-point-leaving-directions="-90, -90, -90, -90, -90, -90, -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1"/><draw:equation draw:name="f7" draw:formula="?f4 / 61"/><draw:equation draw:name="f8" draw:formula="0 + 511 - 478"/><draw:equation draw:name="f9" draw:formula="?f8 * ?f5 / 61"/><draw:equation draw:name="f10" draw:formula="8849 * ?f4 / 61"/><draw:equation draw:name="f11" draw:formula="8850 * ?f4 / 61"/><draw:equation draw:name="f12" draw:formula="8851 * ?f4 / 61"/><draw:equation draw:name="f13" draw:formula="8852 * ?f4 / 61"/><draw:equation draw:name="f14" draw:formula="8853 * ?f4 / 61"/><draw:equation draw:name="f15" draw:formula="8854 * ?f4 / 61"/><draw:equation draw:name="f16" draw:formula="8855 * ?f4 / 61"/><draw:equation draw:name="f17" draw:formula="8856 * ?f4 / 61"/><draw:equation draw:name="f18" draw:formula="8857 * ?f4 / 61"/><draw:equation draw:name="f19" draw:formula="8858 * ?f4 / 61"/><draw:equation draw:name="f20" draw:formula="8859 * ?f4 / 61"/><draw:equation draw:name="f21" draw:formula="8860 * ?f4 / 61"/><draw:equation draw:name="f22" draw:formula="8861 * ?f4 / 61"/><draw:equation draw:name="f23" draw:formula="8862 * ?f4 / 61"/><draw:equation draw:name="f24" draw:formula="8863 * ?f4 / 61"/><draw:equation draw:name="f25" draw:formula="8864 * ?f4 / 61"/><draw:equation draw:name="f26" draw:formula="8865 * ?f4 / 61"/><draw:equation draw:name="f27" draw:formula="8867 * ?f4 / 61"/><draw:equation draw:name="f28" draw:formula="8868 * ?f4 / 61"/><draw:equation draw:name="f29" draw:formula="8869 * ?f4 / 61"/><draw:equation draw:name="f30" draw:formula="8870 * ?f4 / 61"/><draw:equation draw:name="f31" draw:formula="8872 * ?f4 / 61"/><draw:equation draw:name="f32" draw:formula="8873 * ?f4 / 61"/><draw:equation draw:name="f33" draw:formula="8875 * ?f4 / 61"/><draw:equation draw:name="f34" draw:formula="8876 * ?f4 / 61"/><draw:equation draw:name="f35" draw:formula="8878 * ?f4 / 61"/><draw:equation draw:name="f36" draw:formula="8880 * ?f4 / 61"/><draw:equation draw:name="f37" draw:formula="8882 * ?f4 / 61"/><draw:equation draw:name="f38" draw:formula="8883 * ?f4 / 61"/><draw:equation draw:name="f39" draw:formula="8885 * ?f4 / 61"/><draw:equation draw:name="f40" draw:formula="8887 * ?f4 / 61"/><draw:equation draw:name="f41" draw:formula="8889 * ?f4 / 61"/><draw:equation draw:name="f42" draw:formula="8892 * ?f4 / 61"/><draw:equation draw:name="f43" draw:formula="8894 * ?f4 / 61"/><draw:equation draw:name="f44" draw:formula="?f9 / ?f6"/><draw:equation draw:name="f45" draw:formula="?f10 / ?f7"/><draw:equation draw:name="f46" draw:formula="?f11 / ?f7"/><draw:equation draw:name="f47" draw:formula="?f12 / ?f7"/><draw:equation draw:name="f48" draw:formula="?f13 / ?f7"/><draw:equation draw:name="f49" draw:formula="?f14 / ?f7"/><draw:equation draw:name="f50" draw:formula="?f15 / ?f7"/><draw:equation draw:name="f51" draw:formula="?f16 / ?f7"/><draw:equation draw:name="f52" draw:formula="?f17 / ?f7"/><draw:equation draw:name="f53" draw:formula="?f18 / ?f7"/><draw:equation draw:name="f54" draw:formula="?f19 / ?f7"/><draw:equation draw:name="f55" draw:formula="?f20 / ?f7"/><draw:equation draw:name="f56" draw:formula="?f21 / ?f7"/><draw:equation draw:name="f57" draw:formula="?f22 / ?f7"/><draw:equation draw:name="f58" draw:formula="?f23 / ?f7"/><draw:equation draw:name="f59" draw:formula="?f24 / ?f7"/><draw:equation draw:name="f60" draw:formula="?f25 / ?f7"/><draw:equation draw:name="f61" draw:formula="?f26 / ?f7"/><draw:equation draw:name="f62" draw:formula="?f27 / ?f7"/><draw:equation draw:name="f63" draw:formula="?f28 / ?f7"/><draw:equation draw:name="f64" draw:formula="?f29 / ?f7"/><draw:equation draw:name="f65" draw:formula="?f30 / ?f7"/><draw:equation draw:name="f66" draw:formula="?f31 / ?f7"/><draw:equation draw:name="f67" draw:formula="?f32 / ?f7"/><draw:equation draw:name="f68" draw:formula="?f33 / ?f7"/><draw:equation draw:name="f69" draw:formula="?f34 / ?f7"/><draw:equation draw:name="f70" draw:formula="?f35 / ?f7"/><draw:equation draw:name="f71" draw:formula="?f36 / ?f7"/><draw:equation draw:name="f72" draw:formula="?f37 / ?f7"/><draw:equation draw:name="f73" draw:formula="?f38 / ?f7"/><draw:equation draw:name="f74" draw:formula="?f39 / ?f7"/><draw:equation draw:name="f75" draw:formula="?f40 / ?f7"/><draw:equation draw:name="f76" draw:formula="?f41 / ?f7"/><draw:equation draw:name="f77" draw:formula="?f42 / ?f7"/><draw:equation draw:name="f78" draw:formula="?f43 / ?f7"/><draw:equation draw:name="f79" draw:formula="0 / ?f6"/><draw:equation draw:name="f80" draw:formula="?f1 / ?f6"/><draw:equation draw:name="f81" draw:formula="0 / ?f7"/><draw:equation draw:name="f82" draw:formula="?f3 / ?f7"/></draw:enhanced-geometry></draw:custom-shape></text:span><text:span text:style-name="T47"><draw:custom-shape svg:x="0.33194in" svg:y="6.1375in" svg:width="0.05278in" svg:height="0.05278in" draw:id="id45" draw:style-name="a45" draw:name="Group 28"><svg:title/><svg:desc/><draw:enhanced-geometry draw:type="non-primitive" svg:viewBox="0 0 61 61" draw:enhanced-path="M 33 11 L 33 11 33 12 33 13 33 14 33 15 33 16 33 17 33 18 33 19 33 20 33 21 33 22 33 23 33 24 33 25 33 26 33 27 33 28 33 29 33 30 33 31 33 32 33 33 33 34 33 35 33 36 33 37 33 38 33 39 33 40 33 41 33 42 33 43 33 44 33 45 33 46 33 47 33 48 33 49 33 50 33 51 33 52 33 53 33 55 N" draw:text-areas="?f77 ?f79 ?f78 ?f80" draw:glue-points="?f43 ?f44 ?f43 ?f44 ?f43 ?f44 ?f43 ?f44 ?f43 ?f44 ?f43 ?f44 ?f43 ?f44 ?f43 ?f44 ?f43 ?f44 ?f43 ?f44 ?f43 ?f45 ?f43 ?f45 ?f43 ?f45 ?f43 ?f45 ?f43 ?f45 ?f43 ?f45 ?f43 ?f45 ?f43 ?f45 ?f43 ?f45 ?f43 ?f46 ?f43 ?f46 ?f43 ?f46 ?f43 ?f46 ?f43 ?f47 ?f43 ?f47 ?f43 ?f48 ?f43 ?f48 ?f43 ?f48 ?f43 ?f49 ?f43 ?f49 ?f43 ?f50 ?f43 ?f50 ?f43 ?f51 ?f43 ?f52 ?f43 ?f52 ?f43 ?f53 ?f43 ?f54 ?f43 ?f55 ?f43 ?f56 ?f43 ?f56 ?f43 ?f57 ?f43 ?f58 ?f43 ?f59 ?f43 ?f60 ?f43 ?f61 ?f43 ?f62 ?f43 ?f63 ?f43 ?f64 ?f43 ?f65 ?f43 ?f66 ?f43 ?f67 ?f43 ?f68 ?f43 ?f69 ?f43 ?f70 ?f43 ?f71 ?f43 ?f72 ?f43 ?f73 ?f43 ?f74 ?f43 ?f75 ?f43 ?f76" draw:glue-point-leaving-directions="-90, -90, -90, -90, -90, -90, -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1"/><draw:equation draw:name="f7" draw:formula="?f4 / 61"/><draw:equation draw:name="f8" draw:formula="0 + 511 - 478"/><draw:equation draw:name="f9" draw:formula="?f8 * ?f5 / 61"/><draw:equation draw:name="f10" draw:formula="8849 * ?f4 / 61"/><draw:equation draw:name="f11" draw:formula="8850 * ?f4 / 61"/><draw:equation draw:name="f12" draw:formula="8851 * ?f4 / 61"/><draw:equation draw:name="f13" draw:formula="8852 * ?f4 / 61"/><draw:equation draw:name="f14" draw:formula="8853 * ?f4 / 61"/><draw:equation draw:name="f15" draw:formula="8854 * ?f4 / 61"/><draw:equation draw:name="f16" draw:formula="8855 * ?f4 / 61"/><draw:equation draw:name="f17" draw:formula="8856 * ?f4 / 61"/><draw:equation draw:name="f18" draw:formula="8857 * ?f4 / 61"/><draw:equation draw:name="f19" draw:formula="8858 * ?f4 / 61"/><draw:equation draw:name="f20" draw:formula="8859 * ?f4 / 61"/><draw:equation draw:name="f21" draw:formula="8860 * ?f4 / 61"/><draw:equation draw:name="f22" draw:formula="8861 * ?f4 / 61"/><draw:equation draw:name="f23" draw:formula="8862 * ?f4 / 61"/><draw:equation draw:name="f24" draw:formula="8863 * ?f4 / 61"/><draw:equation draw:name="f25" draw:formula="8864 * ?f4 / 61"/><draw:equation draw:name="f26" draw:formula="8866 * ?f4 / 61"/><draw:equation draw:name="f27" draw:formula="8867 * ?f4 / 61"/><draw:equation draw:name="f28" draw:formula="8868 * ?f4 / 61"/><draw:equation draw:name="f29" draw:formula="8869 * ?f4 / 61"/><draw:equation draw:name="f30" draw:formula="8871 * ?f4 / 61"/><draw:equation draw:name="f31" draw:formula="8872 * ?f4 / 61"/><draw:equation draw:name="f32" draw:formula="8873 * ?f4 / 61"/><draw:equation draw:name="f33" draw:formula="8875 * ?f4 / 61"/><draw:equation draw:name="f34" draw:formula="8877 * ?f4 / 61"/><draw:equation draw:name="f35" draw:formula="8878 * ?f4 / 61"/><draw:equation draw:name="f36" draw:formula="8880 * ?f4 / 61"/><draw:equation draw:name="f37" draw:formula="8882 * ?f4 / 61"/><draw:equation draw:name="f38" draw:formula="8883 * ?f4 / 61"/><draw:equation draw:name="f39" draw:formula="8885 * ?f4 / 61"/><draw:equation draw:name="f40" draw:formula="8887 * ?f4 / 61"/><draw:equation draw:name="f41" draw:formula="8889 * ?f4 / 61"/><draw:equation draw:name="f42" draw:formula="8891 * ?f4 / 61"/><draw:equation draw:name="f43" draw:formula="?f9 / ?f6"/><draw:equation draw:name="f44" draw:formula="?f10 / ?f7"/><draw:equation draw:name="f45" draw:formula="?f11 / ?f7"/><draw:equation draw:name="f46" draw:formula="?f12 / ?f7"/><draw:equation draw:name="f47" draw:formula="?f13 / ?f7"/><draw:equation draw:name="f48" draw:formula="?f14 / ?f7"/><draw:equation draw:name="f49" draw:formula="?f15 / ?f7"/><draw:equation draw:name="f50" draw:formula="?f16 / ?f7"/><draw:equation draw:name="f51" draw:formula="?f17 / ?f7"/><draw:equation draw:name="f52" draw:formula="?f18 / ?f7"/><draw:equation draw:name="f53" draw:formula="?f19 / ?f7"/><draw:equation draw:name="f54" draw:formula="?f20 / ?f7"/><draw:equation draw:name="f55" draw:formula="?f21 / ?f7"/><draw:equation draw:name="f56" draw:formula="?f22 / ?f7"/><draw:equation draw:name="f57" draw:formula="?f23 / ?f7"/><draw:equation draw:name="f58" draw:formula="?f24 / ?f7"/><draw:equation draw:name="f59" draw:formula="?f25 / ?f7"/><draw:equation draw:name="f60" draw:formula="?f26 / ?f7"/><draw:equation draw:name="f61" draw:formula="?f27 / ?f7"/><draw:equation draw:name="f62" draw:formula="?f28 / ?f7"/><draw:equation draw:name="f63" draw:formula="?f29 / ?f7"/><draw:equation draw:name="f64" draw:formula="?f30 / ?f7"/><draw:equation draw:name="f65" draw:formula="?f31 / ?f7"/><draw:equation draw:name="f66" draw:formula="?f32 / ?f7"/><draw:equation draw:name="f67" draw:formula="?f33 / ?f7"/><draw:equation draw:name="f68" draw:formula="?f34 / ?f7"/><draw:equation draw:name="f69" draw:formula="?f35 / ?f7"/><draw:equation draw:name="f70" draw:formula="?f36 / ?f7"/><draw:equation draw:name="f71" draw:formula="?f37 / ?f7"/><draw:equation draw:name="f72" draw:formula="?f38 / ?f7"/><draw:equation draw:name="f73" draw:formula="?f39 / ?f7"/><draw:equation draw:name="f74" draw:formula="?f40 / ?f7"/><draw:equation draw:name="f75" draw:formula="?f41 / ?f7"/><draw:equation draw:name="f76" draw:formula="?f42 / ?f7"/><draw:equation draw:name="f77" draw:formula="0 / ?f6"/><draw:equation draw:name="f78" draw:formula="?f1 / ?f6"/><draw:equation draw:name="f79" draw:formula="0 / ?f7"/><draw:equation draw:name="f80" draw:formula="?f3 / ?f7"/></draw:enhanced-geometry></draw:custom-shape></text:span><text:span text:style-name="T48"><draw:custom-shape svg:x="0.35972in" svg:y="6.1375in" svg:width="7.58056in" svg:height="0.05278in" draw:id="id46" draw:style-name="a46" draw:name="Group 26"><svg:title/><svg:desc/><draw:enhanced-geometry draw:type="non-primitive" svg:viewBox="0 0 10901 61" draw:enhanced-path="M 14 33 L 14 33 15 33 16 33 17 33 18 33 19 33 21 33 23 33 25 33 28 33 32 33 36 33 41 33 46 33 52 33 59 33 66 33 74 33 83 33 93 33 104 33 115 33 128 33 141 33 156 33 172 33 189 33 207 33 226 33 246 33 268 33 291 33 315 33 341 33 368 33 397 33 427 33 459 33 492 33 527 33 564 33 602 33 642 33 684 33 728 33 773 33 821 33 870 33 922 33 975 33 1030 33 1088 33 1148 33 1209 33 1273 33 1340 33 1408 33 1479 33 1552 33 1628 33 1706 33 1786 33 1870 33 1955 33 2043 33 2134 33 2228 33 2324 33 2423 33 2525 33 2629 33 2737 33 2847 33 2960 33 3077 33 3196 33 3318 33 3444 33 3572 33 3704 33 3839 33 3977 33 4119 33 4264 33 4412 33 4563 33 4719 33 4877 33 5039 33 5205 33 5374 33 5547 33 5724 33 5904 33 6088 33 6276 33 6467 33 6663 33 6862 33 7066 33 7273 33 7485 33 7700 33 7920 33 8143 33 8371 33 8603 33 8840 33 9080 33 9325 33 9575 33 9829 33 10087 33 10350 33 10617 33 10889 33 N" draw:text-areas="?f187 ?f189 ?f188 ?f190" draw:glue-points="?f127 ?f128 ?f127 ?f128 ?f129 ?f128 ?f130 ?f128 ?f131 ?f128 ?f132 ?f128 ?f133 ?f128 ?f134 ?f128 ?f135 ?f128 ?f136 ?f128 ?f137 ?f128 ?f138 ?f128 ?f139 ?f128 ?f140 ?f128 ?f141 ?f128 ?f142 ?f128 ?f143 ?f128 ?f144 ?f128 ?f145 ?f128 ?f146 ?f128 ?f147 ?f128 ?f148 ?f128 ?f149 ?f128 ?f150 ?f128 ?f151 ?f128 ?f152 ?f128 ?f153 ?f128 ?f154 ?f128 ?f155 ?f128 ?f156 ?f128 ?f157 ?f128 ?f158 ?f128 ?f159 ?f128 ?f160 ?f128 ?f161 ?f128 ?f162 ?f128 ?f163 ?f128 ?f164 ?f128 ?f165 ?f128 ?f166 ?f128 ?f167 ?f128 ?f168 ?f128 ?f169 ?f128 ?f170 ?f128 ?f171 ?f128 ?f172 ?f128 ?f173 ?f128 ?f174 ?f128 ?f175 ?f128 ?f176 ?f128 ?f177 ?f128 ?f178 ?f128 ?f179 ?f128 ?f180 ?f128 ?f181 ?f128 ?f182 ?f128 ?f183 ?f128 ?f184 ?f128 ?f185 ?f128 ?f186 ?f128" draw:glue-point-leaving-directions="-90, -90, -90, -90, -90, -90, -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901"/><draw:equation draw:name="f7" draw:formula="?f4 / 61"/><draw:equation draw:name="f8" draw:formula="0 + 532 - 518"/><draw:equation draw:name="f9" draw:formula="?f8 * ?f5 / 10901"/><draw:equation draw:name="f10" draw:formula="8871 * ?f4 / 61"/><draw:equation draw:name="f11" draw:formula="0 + 533 - 518"/><draw:equation draw:name="f12" draw:formula="?f11 * ?f5 / 10901"/><draw:equation draw:name="f13" draw:formula="0 + 534 - 518"/><draw:equation draw:name="f14" draw:formula="?f13 * ?f5 / 10901"/><draw:equation draw:name="f15" draw:formula="0 + 536 - 518"/><draw:equation draw:name="f16" draw:formula="?f15 * ?f5 / 10901"/><draw:equation draw:name="f17" draw:formula="0 + 539 - 518"/><draw:equation draw:name="f18" draw:formula="?f17 * ?f5 / 10901"/><draw:equation draw:name="f19" draw:formula="0 + 543 - 518"/><draw:equation draw:name="f20" draw:formula="?f19 * ?f5 / 10901"/><draw:equation draw:name="f21" draw:formula="0 + 550 - 518"/><draw:equation draw:name="f22" draw:formula="?f21 * ?f5 / 10901"/><draw:equation draw:name="f23" draw:formula="0 + 559 - 518"/><draw:equation draw:name="f24" draw:formula="?f23 * ?f5 / 10901"/><draw:equation draw:name="f25" draw:formula="0 + 570 - 518"/><draw:equation draw:name="f26" draw:formula="?f25 * ?f5 / 10901"/><draw:equation draw:name="f27" draw:formula="0 + 584 - 518"/><draw:equation draw:name="f28" draw:formula="?f27 * ?f5 / 10901"/><draw:equation draw:name="f29" draw:formula="0 + 601 - 518"/><draw:equation draw:name="f30" draw:formula="?f29 * ?f5 / 10901"/><draw:equation draw:name="f31" draw:formula="0 + 622 - 518"/><draw:equation draw:name="f32" draw:formula="?f31 * ?f5 / 10901"/><draw:equation draw:name="f33" draw:formula="0 + 646 - 518"/><draw:equation draw:name="f34" draw:formula="?f33 * ?f5 / 10901"/><draw:equation draw:name="f35" draw:formula="0 + 674 - 518"/><draw:equation draw:name="f36" draw:formula="?f35 * ?f5 / 10901"/><draw:equation draw:name="f37" draw:formula="0 + 707 - 518"/><draw:equation draw:name="f38" draw:formula="?f37 * ?f5 / 10901"/><draw:equation draw:name="f39" draw:formula="0 + 744 - 518"/><draw:equation draw:name="f40" draw:formula="?f39 * ?f5 / 10901"/><draw:equation draw:name="f41" draw:formula="0 + 786 - 518"/><draw:equation draw:name="f42" draw:formula="?f41 * ?f5 / 10901"/><draw:equation draw:name="f43" draw:formula="0 + 833 - 518"/><draw:equation draw:name="f44" draw:formula="?f43 * ?f5 / 10901"/><draw:equation draw:name="f45" draw:formula="0 + 886 - 518"/><draw:equation draw:name="f46" draw:formula="?f45 * ?f5 / 10901"/><draw:equation draw:name="f47" draw:formula="0 + 945 - 518"/><draw:equation draw:name="f48" draw:formula="?f47 * ?f5 / 10901"/><draw:equation draw:name="f49" draw:formula="0 + 1010 - 518"/><draw:equation draw:name="f50" draw:formula="?f49 * ?f5 / 10901"/><draw:equation draw:name="f51" draw:formula="0 + 1082 - 518"/><draw:equation draw:name="f52" draw:formula="?f51 * ?f5 / 10901"/><draw:equation draw:name="f53" draw:formula="0 + 1160 - 518"/><draw:equation draw:name="f54" draw:formula="?f53 * ?f5 / 10901"/><draw:equation draw:name="f55" draw:formula="0 + 1246 - 518"/><draw:equation draw:name="f56" draw:formula="?f55 * ?f5 / 10901"/><draw:equation draw:name="f57" draw:formula="0 + 1339 - 518"/><draw:equation draw:name="f58" draw:formula="?f57 * ?f5 / 10901"/><draw:equation draw:name="f59" draw:formula="0 + 1440 - 518"/><draw:equation draw:name="f60" draw:formula="?f59 * ?f5 / 10901"/><draw:equation draw:name="f61" draw:formula="0 + 1548 - 518"/><draw:equation draw:name="f62" draw:formula="?f61 * ?f5 / 10901"/><draw:equation draw:name="f63" draw:formula="0 + 1666 - 518"/><draw:equation draw:name="f64" draw:formula="?f63 * ?f5 / 10901"/><draw:equation draw:name="f65" draw:formula="0 + 1791 - 518"/><draw:equation draw:name="f66" draw:formula="?f65 * ?f5 / 10901"/><draw:equation draw:name="f67" draw:formula="0 + 1926 - 518"/><draw:equation draw:name="f68" draw:formula="?f67 * ?f5 / 10901"/><draw:equation draw:name="f69" draw:formula="0 + 2070 - 518"/><draw:equation draw:name="f70" draw:formula="?f69 * ?f5 / 10901"/><draw:equation draw:name="f71" draw:formula="0 + 2224 - 518"/><draw:equation draw:name="f72" draw:formula="?f71 * ?f5 / 10901"/><draw:equation draw:name="f73" draw:formula="0 + 2388 - 518"/><draw:equation draw:name="f74" draw:formula="?f73 * ?f5 / 10901"/><draw:equation draw:name="f75" draw:formula="0 + 2561 - 518"/><draw:equation draw:name="f76" draw:formula="?f75 * ?f5 / 10901"/><draw:equation draw:name="f77" draw:formula="0 + 2746 - 518"/><draw:equation draw:name="f78" draw:formula="?f77 * ?f5 / 10901"/><draw:equation draw:name="f79" draw:formula="0 + 2941 - 518"/><draw:equation draw:name="f80" draw:formula="?f79 * ?f5 / 10901"/><draw:equation draw:name="f81" draw:formula="0 + 3147 - 518"/><draw:equation draw:name="f82" draw:formula="?f81 * ?f5 / 10901"/><draw:equation draw:name="f83" draw:formula="0 + 3365 - 518"/><draw:equation draw:name="f84" draw:formula="?f83 * ?f5 / 10901"/><draw:equation draw:name="f85" draw:formula="0 + 3595 - 518"/><draw:equation draw:name="f86" draw:formula="?f85 * ?f5 / 10901"/><draw:equation draw:name="f87" draw:formula="0 + 3836 - 518"/><draw:equation draw:name="f88" draw:formula="?f87 * ?f5 / 10901"/><draw:equation draw:name="f89" draw:formula="0 + 4090 - 518"/><draw:equation draw:name="f90" draw:formula="?f89 * ?f5 / 10901"/><draw:equation draw:name="f91" draw:formula="0 + 4357 - 518"/><draw:equation draw:name="f92" draw:formula="?f91 * ?f5 / 10901"/><draw:equation draw:name="f93" draw:formula="0 + 4637 - 518"/><draw:equation draw:name="f94" draw:formula="?f93 * ?f5 / 10901"/><draw:equation draw:name="f95" draw:formula="0 + 4930 - 518"/><draw:equation draw:name="f96" draw:formula="?f95 * ?f5 / 10901"/><draw:equation draw:name="f97" draw:formula="0 + 5237 - 518"/><draw:equation draw:name="f98" draw:formula="?f97 * ?f5 / 10901"/><draw:equation draw:name="f99" draw:formula="0 + 5557 - 518"/><draw:equation draw:name="f100" draw:formula="?f99 * ?f5 / 10901"/><draw:equation draw:name="f101" draw:formula="0 + 5892 - 518"/><draw:equation draw:name="f102" draw:formula="?f101 * ?f5 / 10901"/><draw:equation draw:name="f103" draw:formula="0 + 6242 - 518"/><draw:equation draw:name="f104" draw:formula="?f103 * ?f5 / 10901"/><draw:equation draw:name="f105" draw:formula="0 + 6606 - 518"/><draw:equation draw:name="f106" draw:formula="?f105 * ?f5 / 10901"/><draw:equation draw:name="f107" draw:formula="0 + 6985 - 518"/><draw:equation draw:name="f108" draw:formula="?f107 * ?f5 / 10901"/><draw:equation draw:name="f109" draw:formula="0 + 7380 - 518"/><draw:equation draw:name="f110" draw:formula="?f109 * ?f5 / 10901"/><draw:equation draw:name="f111" draw:formula="0 + 7791 - 518"/><draw:equation draw:name="f112" draw:formula="?f111 * ?f5 / 10901"/><draw:equation draw:name="f113" draw:formula="0 + 8218 - 518"/><draw:equation draw:name="f114" draw:formula="?f113 * ?f5 / 10901"/><draw:equation draw:name="f115" draw:formula="0 + 8661 - 518"/><draw:equation draw:name="f116" draw:formula="?f115 * ?f5 / 10901"/><draw:equation draw:name="f117" draw:formula="0 + 9121 - 518"/><draw:equation draw:name="f118" draw:formula="?f117 * ?f5 / 10901"/><draw:equation draw:name="f119" draw:formula="0 + 9598 - 518"/><draw:equation draw:name="f120" draw:formula="?f119 * ?f5 / 10901"/><draw:equation draw:name="f121" draw:formula="0 + 10093 - 518"/><draw:equation draw:name="f122" draw:formula="?f121 * ?f5 / 10901"/><draw:equation draw:name="f123" draw:formula="0 + 10605 - 518"/><draw:equation draw:name="f124" draw:formula="?f123 * ?f5 / 10901"/><draw:equation draw:name="f125" draw:formula="0 + 11135 - 518"/><draw:equation draw:name="f126" draw:formula="?f125 * ?f5 / 10901"/><draw:equation draw:name="f127" draw:formula="?f9 / ?f6"/><draw:equation draw:name="f128" draw:formula="?f10 / ?f7"/><draw:equation draw:name="f129" draw:formula="?f12 / ?f6"/><draw:equation draw:name="f130" draw:formula="?f14 / ?f6"/><draw:equation draw:name="f131" draw:formula="?f16 / ?f6"/><draw:equation draw:name="f132" draw:formula="?f18 / ?f6"/><draw:equation draw:name="f133" draw:formula="?f20 / ?f6"/><draw:equation draw:name="f134" draw:formula="?f22 / ?f6"/><draw:equation draw:name="f135" draw:formula="?f24 / ?f6"/><draw:equation draw:name="f136" draw:formula="?f26 / ?f6"/><draw:equation draw:name="f137" draw:formula="?f28 / ?f6"/><draw:equation draw:name="f138" draw:formula="?f30 / ?f6"/><draw:equation draw:name="f139" draw:formula="?f32 / ?f6"/><draw:equation draw:name="f140" draw:formula="?f34 / ?f6"/><draw:equation draw:name="f141" draw:formula="?f36 / ?f6"/><draw:equation draw:name="f142" draw:formula="?f38 / ?f6"/><draw:equation draw:name="f143" draw:formula="?f40 / ?f6"/><draw:equation draw:name="f144" draw:formula="?f42 / ?f6"/><draw:equation draw:name="f145" draw:formula="?f44 / ?f6"/><draw:equation draw:name="f146" draw:formula="?f46 / ?f6"/><draw:equation draw:name="f147" draw:formula="?f48 / ?f6"/><draw:equation draw:name="f148" draw:formula="?f50 / ?f6"/><draw:equation draw:name="f149" draw:formula="?f52 / ?f6"/><draw:equation draw:name="f150" draw:formula="?f54 / ?f6"/><draw:equation draw:name="f151" draw:formula="?f56 / ?f6"/><draw:equation draw:name="f152" draw:formula="?f58 / ?f6"/><draw:equation draw:name="f153" draw:formula="?f60 / ?f6"/><draw:equation draw:name="f154" draw:formula="?f62 / ?f6"/><draw:equation draw:name="f155" draw:formula="?f64 / ?f6"/><draw:equation draw:name="f156" draw:formula="?f66 / ?f6"/><draw:equation draw:name="f157" draw:formula="?f68 / ?f6"/><draw:equation draw:name="f158" draw:formula="?f70 / ?f6"/><draw:equation draw:name="f159" draw:formula="?f72 / ?f6"/><draw:equation draw:name="f160" draw:formula="?f74 / ?f6"/><draw:equation draw:name="f161" draw:formula="?f76 / ?f6"/><draw:equation draw:name="f162" draw:formula="?f78 / ?f6"/><draw:equation draw:name="f163" draw:formula="?f80 / ?f6"/><draw:equation draw:name="f164" draw:formula="?f82 / ?f6"/><draw:equation draw:name="f165" draw:formula="?f84 / ?f6"/><draw:equation draw:name="f166" draw:formula="?f86 / ?f6"/><draw:equation draw:name="f167" draw:formula="?f88 / ?f6"/><draw:equation draw:name="f168" draw:formula="?f90 / ?f6"/><draw:equation draw:name="f169" draw:formula="?f92 / ?f6"/><draw:equation draw:name="f170" draw:formula="?f94 / ?f6"/><draw:equation draw:name="f171" draw:formula="?f96 / ?f6"/><draw:equation draw:name="f172" draw:formula="?f98 / ?f6"/><draw:equation draw:name="f173" draw:formula="?f100 / ?f6"/><draw:equation draw:name="f174" draw:formula="?f102 / ?f6"/><draw:equation draw:name="f175" draw:formula="?f104 / ?f6"/><draw:equation draw:name="f176" draw:formula="?f106 / ?f6"/><draw:equation draw:name="f177" draw:formula="?f108 / ?f6"/><draw:equation draw:name="f178" draw:formula="?f110 / ?f6"/><draw:equation draw:name="f179" draw:formula="?f112 / ?f6"/><draw:equation draw:name="f180" draw:formula="?f114 / ?f6"/><draw:equation draw:name="f181" draw:formula="?f116 / ?f6"/><draw:equation draw:name="f182" draw:formula="?f118 / ?f6"/><draw:equation draw:name="f183" draw:formula="?f120 / ?f6"/><draw:equation draw:name="f184" draw:formula="?f122 / ?f6"/><draw:equation draw:name="f185" draw:formula="?f124 / ?f6"/><draw:equation draw:name="f186" draw:formula="?f126 / ?f6"/><draw:equation draw:name="f187" draw:formula="0 / ?f6"/><draw:equation draw:name="f188" draw:formula="?f1 / ?f6"/><draw:equation draw:name="f189" draw:formula="0 / ?f7"/><draw:equation draw:name="f190" draw:formula="?f3 / ?f7"/></draw:enhanced-geometry></draw:custom-shape></text:span><text:span text:style-name="T49"><draw:custom-shape svg:x="7.91528in" svg:y="6.1375in" svg:width="0.05278in" svg:height="0.05278in" draw:id="id47" draw:style-name="a47" draw:name="Group 24"><svg:title/><svg:desc/><draw:enhanced-geometry draw:type="non-primitive" svg:viewBox="0 0 61 61" draw:enhanced-path="M 30 11 L 30 11 30 12 30 13 30 14 30 15 30 16 30 17 30 18 30 19 30 20 30 21 30 22 30 23 30 24 30 25 30 26 30 27 30 28 30 29 30 30 30 31 30 32 30 33 30 34 30 35 30 36 30 37 30 38 30 39 30 40 30 41 30 42 30 43 30 44 30 45 30 46 30 47 30 48 30 49 30 50 30 51 30 52 30 54 30 55 30 56 30 57 N" draw:text-areas="?f79 ?f81 ?f80 ?f82" draw:glue-points="?f44 ?f45 ?f44 ?f45 ?f44 ?f45 ?f44 ?f45 ?f44 ?f45 ?f44 ?f45 ?f44 ?f45 ?f44 ?f45 ?f44 ?f45 ?f44 ?f45 ?f44 ?f46 ?f44 ?f46 ?f44 ?f46 ?f44 ?f46 ?f44 ?f46 ?f44 ?f46 ?f44 ?f46 ?f44 ?f46 ?f44 ?f47 ?f44 ?f47 ?f44 ?f47 ?f44 ?f47 ?f44 ?f48 ?f44 ?f48 ?f44 ?f48 ?f44 ?f49 ?f44 ?f49 ?f44 ?f50 ?f44 ?f50 ?f44 ?f51 ?f44 ?f51 ?f44 ?f52 ?f44 ?f52 ?f44 ?f53 ?f44 ?f54 ?f44 ?f55 ?f44 ?f55 ?f44 ?f56 ?f44 ?f57 ?f44 ?f58 ?f44 ?f59 ?f44 ?f60 ?f44 ?f61 ?f44 ?f62 ?f44 ?f63 ?f44 ?f64 ?f44 ?f65 ?f44 ?f66 ?f44 ?f67 ?f44 ?f68 ?f44 ?f69 ?f44 ?f70 ?f44 ?f71 ?f44 ?f72 ?f44 ?f73 ?f44 ?f74 ?f44 ?f75 ?f44 ?f76 ?f44 ?f77 ?f44 ?f78" draw:glue-point-leaving-directions="-90, -90, -90, -90, -90, -90, -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1"/><draw:equation draw:name="f7" draw:formula="?f4 / 61"/><draw:equation draw:name="f8" draw:formula="0 + 11428 - 11398"/><draw:equation draw:name="f9" draw:formula="?f8 * ?f5 / 61"/><draw:equation draw:name="f10" draw:formula="8849 * ?f4 / 61"/><draw:equation draw:name="f11" draw:formula="8850 * ?f4 / 61"/><draw:equation draw:name="f12" draw:formula="8851 * ?f4 / 61"/><draw:equation draw:name="f13" draw:formula="8852 * ?f4 / 61"/><draw:equation draw:name="f14" draw:formula="8853 * ?f4 / 61"/><draw:equation draw:name="f15" draw:formula="8854 * ?f4 / 61"/><draw:equation draw:name="f16" draw:formula="8855 * ?f4 / 61"/><draw:equation draw:name="f17" draw:formula="8856 * ?f4 / 61"/><draw:equation draw:name="f18" draw:formula="8857 * ?f4 / 61"/><draw:equation draw:name="f19" draw:formula="8858 * ?f4 / 61"/><draw:equation draw:name="f20" draw:formula="8859 * ?f4 / 61"/><draw:equation draw:name="f21" draw:formula="8860 * ?f4 / 61"/><draw:equation draw:name="f22" draw:formula="8861 * ?f4 / 61"/><draw:equation draw:name="f23" draw:formula="8862 * ?f4 / 61"/><draw:equation draw:name="f24" draw:formula="8863 * ?f4 / 61"/><draw:equation draw:name="f25" draw:formula="8864 * ?f4 / 61"/><draw:equation draw:name="f26" draw:formula="8865 * ?f4 / 61"/><draw:equation draw:name="f27" draw:formula="8867 * ?f4 / 61"/><draw:equation draw:name="f28" draw:formula="8868 * ?f4 / 61"/><draw:equation draw:name="f29" draw:formula="8869 * ?f4 / 61"/><draw:equation draw:name="f30" draw:formula="8870 * ?f4 / 61"/><draw:equation draw:name="f31" draw:formula="8872 * ?f4 / 61"/><draw:equation draw:name="f32" draw:formula="8873 * ?f4 / 61"/><draw:equation draw:name="f33" draw:formula="8875 * ?f4 / 61"/><draw:equation draw:name="f34" draw:formula="8876 * ?f4 / 61"/><draw:equation draw:name="f35" draw:formula="8878 * ?f4 / 61"/><draw:equation draw:name="f36" draw:formula="8880 * ?f4 / 61"/><draw:equation draw:name="f37" draw:formula="8882 * ?f4 / 61"/><draw:equation draw:name="f38" draw:formula="8883 * ?f4 / 61"/><draw:equation draw:name="f39" draw:formula="8885 * ?f4 / 61"/><draw:equation draw:name="f40" draw:formula="8887 * ?f4 / 61"/><draw:equation draw:name="f41" draw:formula="8889 * ?f4 / 61"/><draw:equation draw:name="f42" draw:formula="8892 * ?f4 / 61"/><draw:equation draw:name="f43" draw:formula="8894 * ?f4 / 61"/><draw:equation draw:name="f44" draw:formula="?f9 / ?f6"/><draw:equation draw:name="f45" draw:formula="?f10 / ?f7"/><draw:equation draw:name="f46" draw:formula="?f11 / ?f7"/><draw:equation draw:name="f47" draw:formula="?f12 / ?f7"/><draw:equation draw:name="f48" draw:formula="?f13 / ?f7"/><draw:equation draw:name="f49" draw:formula="?f14 / ?f7"/><draw:equation draw:name="f50" draw:formula="?f15 / ?f7"/><draw:equation draw:name="f51" draw:formula="?f16 / ?f7"/><draw:equation draw:name="f52" draw:formula="?f17 / ?f7"/><draw:equation draw:name="f53" draw:formula="?f18 / ?f7"/><draw:equation draw:name="f54" draw:formula="?f19 / ?f7"/><draw:equation draw:name="f55" draw:formula="?f20 / ?f7"/><draw:equation draw:name="f56" draw:formula="?f21 / ?f7"/><draw:equation draw:name="f57" draw:formula="?f22 / ?f7"/><draw:equation draw:name="f58" draw:formula="?f23 / ?f7"/><draw:equation draw:name="f59" draw:formula="?f24 / ?f7"/><draw:equation draw:name="f60" draw:formula="?f25 / ?f7"/><draw:equation draw:name="f61" draw:formula="?f26 / ?f7"/><draw:equation draw:name="f62" draw:formula="?f27 / ?f7"/><draw:equation draw:name="f63" draw:formula="?f28 / ?f7"/><draw:equation draw:name="f64" draw:formula="?f29 / ?f7"/><draw:equation draw:name="f65" draw:formula="?f30 / ?f7"/><draw:equation draw:name="f66" draw:formula="?f31 / ?f7"/><draw:equation draw:name="f67" draw:formula="?f32 / ?f7"/><draw:equation draw:name="f68" draw:formula="?f33 / ?f7"/><draw:equation draw:name="f69" draw:formula="?f34 / ?f7"/><draw:equation draw:name="f70" draw:formula="?f35 / ?f7"/><draw:equation draw:name="f71" draw:formula="?f36 / ?f7"/><draw:equation draw:name="f72" draw:formula="?f37 / ?f7"/><draw:equation draw:name="f73" draw:formula="?f38 / ?f7"/><draw:equation draw:name="f74" draw:formula="?f39 / ?f7"/><draw:equation draw:name="f75" draw:formula="?f40 / ?f7"/><draw:equation draw:name="f76" draw:formula="?f41 / ?f7"/><draw:equation draw:name="f77" draw:formula="?f42 / ?f7"/><draw:equation draw:name="f78" draw:formula="?f43 / ?f7"/><draw:equation draw:name="f79" draw:formula="0 / ?f6"/><draw:equation draw:name="f80" draw:formula="?f1 / ?f6"/><draw:equation draw:name="f81" draw:formula="0 / ?f7"/><draw:equation draw:name="f82" draw:formula="?f3 / ?f7"/></draw:enhanced-geometry></draw:custom-shape></text:span><text:span text:style-name="T50"><draw:custom-shape svg:x="7.91528in" svg:y="6.1375in" svg:width="0.05278in" svg:height="0.05278in" draw:id="id48" draw:style-name="a48" draw:name="Group 22"><svg:title/><svg:desc/><draw:enhanced-geometry draw:type="non-primitive" svg:viewBox="0 0 61 61" draw:enhanced-path="M 30 11 L 30 11 30 12 30 13 30 14 30 15 30 16 30 17 30 18 30 19 30 20 30 21 30 22 30 23 30 24 30 25 30 26 30 27 30 28 30 29 30 30 30 31 30 32 30 33 30 34 30 35 30 36 30 37 30 38 30 39 30 40 30 41 30 42 30 43 30 44 30 45 30 46 30 47 30 48 30 49 30 50 30 51 30 52 30 53 30 55 N" draw:text-areas="?f77 ?f79 ?f78 ?f80" draw:glue-points="?f43 ?f44 ?f43 ?f44 ?f43 ?f44 ?f43 ?f44 ?f43 ?f44 ?f43 ?f44 ?f43 ?f44 ?f43 ?f44 ?f43 ?f44 ?f43 ?f44 ?f43 ?f45 ?f43 ?f45 ?f43 ?f45 ?f43 ?f45 ?f43 ?f45 ?f43 ?f45 ?f43 ?f45 ?f43 ?f45 ?f43 ?f45 ?f43 ?f46 ?f43 ?f46 ?f43 ?f46 ?f43 ?f46 ?f43 ?f47 ?f43 ?f47 ?f43 ?f48 ?f43 ?f48 ?f43 ?f48 ?f43 ?f49 ?f43 ?f49 ?f43 ?f50 ?f43 ?f50 ?f43 ?f51 ?f43 ?f52 ?f43 ?f52 ?f43 ?f53 ?f43 ?f54 ?f43 ?f55 ?f43 ?f56 ?f43 ?f56 ?f43 ?f57 ?f43 ?f58 ?f43 ?f59 ?f43 ?f60 ?f43 ?f61 ?f43 ?f62 ?f43 ?f63 ?f43 ?f64 ?f43 ?f65 ?f43 ?f66 ?f43 ?f67 ?f43 ?f68 ?f43 ?f69 ?f43 ?f70 ?f43 ?f71 ?f43 ?f72 ?f43 ?f73 ?f43 ?f74 ?f43 ?f75 ?f43 ?f76" draw:glue-point-leaving-directions="-90, -90, -90, -90, -90, -90, -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1"/><draw:equation draw:name="f7" draw:formula="?f4 / 61"/><draw:equation draw:name="f8" draw:formula="0 + 11428 - 11398"/><draw:equation draw:name="f9" draw:formula="?f8 * ?f5 / 61"/><draw:equation draw:name="f10" draw:formula="8849 * ?f4 / 61"/><draw:equation draw:name="f11" draw:formula="8850 * ?f4 / 61"/><draw:equation draw:name="f12" draw:formula="8851 * ?f4 / 61"/><draw:equation draw:name="f13" draw:formula="8852 * ?f4 / 61"/><draw:equation draw:name="f14" draw:formula="8853 * ?f4 / 61"/><draw:equation draw:name="f15" draw:formula="8854 * ?f4 / 61"/><draw:equation draw:name="f16" draw:formula="8855 * ?f4 / 61"/><draw:equation draw:name="f17" draw:formula="8856 * ?f4 / 61"/><draw:equation draw:name="f18" draw:formula="8857 * ?f4 / 61"/><draw:equation draw:name="f19" draw:formula="8858 * ?f4 / 61"/><draw:equation draw:name="f20" draw:formula="8859 * ?f4 / 61"/><draw:equation draw:name="f21" draw:formula="8860 * ?f4 / 61"/><draw:equation draw:name="f22" draw:formula="8861 * ?f4 / 61"/><draw:equation draw:name="f23" draw:formula="8862 * ?f4 / 61"/><draw:equation draw:name="f24" draw:formula="8863 * ?f4 / 61"/><draw:equation draw:name="f25" draw:formula="8864 * ?f4 / 61"/><draw:equation draw:name="f26" draw:formula="8866 * ?f4 / 61"/><draw:equation draw:name="f27" draw:formula="8867 * ?f4 / 61"/><draw:equation draw:name="f28" draw:formula="8868 * ?f4 / 61"/><draw:equation draw:name="f29" draw:formula="8869 * ?f4 / 61"/><draw:equation draw:name="f30" draw:formula="8871 * ?f4 / 61"/><draw:equation draw:name="f31" draw:formula="8872 * ?f4 / 61"/><draw:equation draw:name="f32" draw:formula="8873 * ?f4 / 61"/><draw:equation draw:name="f33" draw:formula="8875 * ?f4 / 61"/><draw:equation draw:name="f34" draw:formula="8877 * ?f4 / 61"/><draw:equation draw:name="f35" draw:formula="8878 * ?f4 / 61"/><draw:equation draw:name="f36" draw:formula="8880 * ?f4 / 61"/><draw:equation draw:name="f37" draw:formula="8882 * ?f4 / 61"/><draw:equation draw:name="f38" draw:formula="8883 * ?f4 / 61"/><draw:equation draw:name="f39" draw:formula="8885 * ?f4 / 61"/><draw:equation draw:name="f40" draw:formula="8887 * ?f4 / 61"/><draw:equation draw:name="f41" draw:formula="8889 * ?f4 / 61"/><draw:equation draw:name="f42" draw:formula="8891 * ?f4 / 61"/><draw:equation draw:name="f43" draw:formula="?f9 / ?f6"/><draw:equation draw:name="f44" draw:formula="?f10 / ?f7"/><draw:equation draw:name="f45" draw:formula="?f11 / ?f7"/><draw:equation draw:name="f46" draw:formula="?f12 / ?f7"/><draw:equation draw:name="f47" draw:formula="?f13 / ?f7"/><draw:equation draw:name="f48" draw:formula="?f14 / ?f7"/><draw:equation draw:name="f49" draw:formula="?f15 / ?f7"/><draw:equation draw:name="f50" draw:formula="?f16 / ?f7"/><draw:equation draw:name="f51" draw:formula="?f17 / ?f7"/><draw:equation draw:name="f52" draw:formula="?f18 / ?f7"/><draw:equation draw:name="f53" draw:formula="?f19 / ?f7"/><draw:equation draw:name="f54" draw:formula="?f20 / ?f7"/><draw:equation draw:name="f55" draw:formula="?f21 / ?f7"/><draw:equation draw:name="f56" draw:formula="?f22 / ?f7"/><draw:equation draw:name="f57" draw:formula="?f23 / ?f7"/><draw:equation draw:name="f58" draw:formula="?f24 / ?f7"/><draw:equation draw:name="f59" draw:formula="?f25 / ?f7"/><draw:equation draw:name="f60" draw:formula="?f26 / ?f7"/><draw:equation draw:name="f61" draw:formula="?f27 / ?f7"/><draw:equation draw:name="f62" draw:formula="?f28 / ?f7"/><draw:equation draw:name="f63" draw:formula="?f29 / ?f7"/><draw:equation draw:name="f64" draw:formula="?f30 / ?f7"/><draw:equation draw:name="f65" draw:formula="?f31 / ?f7"/><draw:equation draw:name="f66" draw:formula="?f32 / ?f7"/><draw:equation draw:name="f67" draw:formula="?f33 / ?f7"/><draw:equation draw:name="f68" draw:formula="?f34 / ?f7"/><draw:equation draw:name="f69" draw:formula="?f35 / ?f7"/><draw:equation draw:name="f70" draw:formula="?f36 / ?f7"/><draw:equation draw:name="f71" draw:formula="?f37 / ?f7"/><draw:equation draw:name="f72" draw:formula="?f38 / ?f7"/><draw:equation draw:name="f73" draw:formula="?f39 / ?f7"/><draw:equation draw:name="f74" draw:formula="?f40 / ?f7"/><draw:equation draw:name="f75" draw:formula="?f41 / ?f7"/><draw:equation draw:name="f76" draw:formula="?f42 / ?f7"/><draw:equation draw:name="f77" draw:formula="0 / ?f6"/><draw:equation draw:name="f78" draw:formula="?f1 / ?f6"/><draw:equation draw:name="f79" draw:formula="0 / ?f7"/><draw:equation draw:name="f80" draw:formula="?f3 / ?f7"/></draw:enhanced-geometry></draw:custom-shape></text:span><text:span text:style-name="T51"><draw:custom-shape svg:x="0.33194in" svg:y="6.16528in" svg:width="0.05278in" svg:height="5.15in" draw:id="id49" draw:style-name="a49" draw:name="Group 20"><svg:title/><svg:desc/><draw:enhanced-geometry draw:type="non-primitive" svg:viewBox="0 0 61 7401" draw:enhanced-path="M 33 17 L 33 17 33 18 33 19 33 20 33 21 33 23 33 24 33 26 33 29 33 32 33 35 33 38 33 42 33 47 33 52 33 57 33 63 33 70 33 77 33 85 33 94 33 103 33 113 33 124 33 135 33 147 33 160 33 174 33 189 33 204 33 221 33 238 33 257 33 276 33 297 33 318 33 341 33 365 33 390 33 416 33 443 33 471 33 501 33 532 33 564 33 597 33 632 33 668 33 706 33 745 33 785 33 827 33 871 33 916 33 962 33 1010 33 1060 33 1111 33 1164 33 1219 33 1275 33 1333 33 1393 33 1454 33 1518 33 1583 33 1650 33 1719 33 1790 33 1863 33 1938 33 2014 33 2093 33 2174 33 2257 33 2342 33 2429 33 2519 33 2610 33 2704 33 2800 33 2898 33 2999 33 3102 33 3207 33 3314 33 3424 33 3536 33 3651 33 3768 33 3888 33 4010 33 4135 33 4263 33 4393 33 4525 33 4660 33 4798 33 4939 33 5082 33 5228 33 5377 33 5529 33 5684 33 5841 33 6001 33 6164 33 6331 33 6500 33 6672 33 6847 33 7025 33 7206 33 7391 N" draw:text-areas="?f127 ?f129 ?f128 ?f130" draw:glue-points="?f68 ?f69 ?f68 ?f69 ?f68 ?f69 ?f68 ?f70 ?f68 ?f71 ?f68 ?f72 ?f68 ?f73 ?f68 ?f74 ?f68 ?f75 ?f68 ?f76 ?f68 ?f77 ?f68 ?f78 ?f68 ?f79 ?f68 ?f80 ?f68 ?f81 ?f68 ?f82 ?f68 ?f83 ?f68 ?f84 ?f68 ?f85 ?f68 ?f86 ?f68 ?f87 ?f68 ?f88 ?f68 ?f89 ?f68 ?f90 ?f68 ?f91 ?f68 ?f92 ?f68 ?f93 ?f68 ?f94 ?f68 ?f95 ?f68 ?f96 ?f68 ?f97 ?f68 ?f98 ?f68 ?f99 ?f68 ?f100 ?f68 ?f101 ?f68 ?f102 ?f68 ?f103 ?f68 ?f104 ?f68 ?f105 ?f68 ?f106 ?f68 ?f107 ?f68 ?f108 ?f68 ?f109 ?f68 ?f110 ?f68 ?f111 ?f68 ?f112 ?f68 ?f113 ?f68 ?f114 ?f68 ?f115 ?f68 ?f116 ?f68 ?f117 ?f68 ?f118 ?f68 ?f119 ?f68 ?f120 ?f68 ?f121 ?f68 ?f122 ?f68 ?f123 ?f68 ?f124 ?f68 ?f125 ?f68 ?f126" draw:glue-point-leaving-directions="-90, -90, -90, -90, -90, -90, -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1"/><draw:equation draw:name="f7" draw:formula="?f4 / 7401"/><draw:equation draw:name="f8" draw:formula="0 + 511 - 478"/><draw:equation draw:name="f9" draw:formula="?f8 * ?f5 / 61"/><draw:equation draw:name="f10" draw:formula="8895 * ?f4 / 7401"/><draw:equation draw:name="f11" draw:formula="8896 * ?f4 / 7401"/><draw:equation draw:name="f12" draw:formula="8897 * ?f4 / 7401"/><draw:equation draw:name="f13" draw:formula="8899 * ?f4 / 7401"/><draw:equation draw:name="f14" draw:formula="8902 * ?f4 / 7401"/><draw:equation draw:name="f15" draw:formula="8907 * ?f4 / 7401"/><draw:equation draw:name="f16" draw:formula="8913 * ?f4 / 7401"/><draw:equation draw:name="f17" draw:formula="8920 * ?f4 / 7401"/><draw:equation draw:name="f18" draw:formula="8930 * ?f4 / 7401"/><draw:equation draw:name="f19" draw:formula="8941 * ?f4 / 7401"/><draw:equation draw:name="f20" draw:formula="8955 * ?f4 / 7401"/><draw:equation draw:name="f21" draw:formula="8972 * ?f4 / 7401"/><draw:equation draw:name="f22" draw:formula="8991 * ?f4 / 7401"/><draw:equation draw:name="f23" draw:formula="9013 * ?f4 / 7401"/><draw:equation draw:name="f24" draw:formula="9038 * ?f4 / 7401"/><draw:equation draw:name="f25" draw:formula="9067 * ?f4 / 7401"/><draw:equation draw:name="f26" draw:formula="9099 * ?f4 / 7401"/><draw:equation draw:name="f27" draw:formula="9135 * ?f4 / 7401"/><draw:equation draw:name="f28" draw:formula="9175 * ?f4 / 7401"/><draw:equation draw:name="f29" draw:formula="9219 * ?f4 / 7401"/><draw:equation draw:name="f30" draw:formula="9268 * ?f4 / 7401"/><draw:equation draw:name="f31" draw:formula="9321 * ?f4 / 7401"/><draw:equation draw:name="f32" draw:formula="9379 * ?f4 / 7401"/><draw:equation draw:name="f33" draw:formula="9442 * ?f4 / 7401"/><draw:equation draw:name="f34" draw:formula="9510 * ?f4 / 7401"/><draw:equation draw:name="f35" draw:formula="9584 * ?f4 / 7401"/><draw:equation draw:name="f36" draw:formula="9663 * ?f4 / 7401"/><draw:equation draw:name="f37" draw:formula="9749 * ?f4 / 7401"/><draw:equation draw:name="f38" draw:formula="9840 * ?f4 / 7401"/><draw:equation draw:name="f39" draw:formula="9938 * ?f4 / 7401"/><draw:equation draw:name="f40" draw:formula="10042 * ?f4 / 7401"/><draw:equation draw:name="f41" draw:formula="10153 * ?f4 / 7401"/><draw:equation draw:name="f42" draw:formula="10271 * ?f4 / 7401"/><draw:equation draw:name="f43" draw:formula="10396 * ?f4 / 7401"/><draw:equation draw:name="f44" draw:formula="10528 * ?f4 / 7401"/><draw:equation draw:name="f45" draw:formula="10668 * ?f4 / 7401"/><draw:equation draw:name="f46" draw:formula="10816 * ?f4 / 7401"/><draw:equation draw:name="f47" draw:formula="10971 * ?f4 / 7401"/><draw:equation draw:name="f48" draw:formula="11135 * ?f4 / 7401"/><draw:equation draw:name="f49" draw:formula="11307 * ?f4 / 7401"/><draw:equation draw:name="f50" draw:formula="11488 * ?f4 / 7401"/><draw:equation draw:name="f51" draw:formula="11678 * ?f4 / 7401"/><draw:equation draw:name="f52" draw:formula="11877 * ?f4 / 7401"/><draw:equation draw:name="f53" draw:formula="12085 * ?f4 / 7401"/><draw:equation draw:name="f54" draw:formula="12302 * ?f4 / 7401"/><draw:equation draw:name="f55" draw:formula="12529 * ?f4 / 7401"/><draw:equation draw:name="f56" draw:formula="12766 * ?f4 / 7401"/><draw:equation draw:name="f57" draw:formula="13013 * ?f4 / 7401"/><draw:equation draw:name="f58" draw:formula="13271 * ?f4 / 7401"/><draw:equation draw:name="f59" draw:formula="13538 * ?f4 / 7401"/><draw:equation draw:name="f60" draw:formula="13817 * ?f4 / 7401"/><draw:equation draw:name="f61" draw:formula="14106 * ?f4 / 7401"/><draw:equation draw:name="f62" draw:formula="14407 * ?f4 / 7401"/><draw:equation draw:name="f63" draw:formula="14719 * ?f4 / 7401"/><draw:equation draw:name="f64" draw:formula="15042 * ?f4 / 7401"/><draw:equation draw:name="f65" draw:formula="15378 * ?f4 / 7401"/><draw:equation draw:name="f66" draw:formula="15725 * ?f4 / 7401"/><draw:equation draw:name="f67" draw:formula="16084 * ?f4 / 7401"/><draw:equation draw:name="f68" draw:formula="?f9 / ?f6"/><draw:equation draw:name="f69" draw:formula="?f10 / ?f7"/><draw:equation draw:name="f70" draw:formula="?f11 / ?f7"/><draw:equation draw:name="f71" draw:formula="?f12 / ?f7"/><draw:equation draw:name="f72" draw:formula="?f13 / ?f7"/><draw:equation draw:name="f73" draw:formula="?f14 / ?f7"/><draw:equation draw:name="f74" draw:formula="?f15 / ?f7"/><draw:equation draw:name="f75" draw:formula="?f16 / ?f7"/><draw:equation draw:name="f76" draw:formula="?f17 / ?f7"/><draw:equation draw:name="f77" draw:formula="?f18 / ?f7"/><draw:equation draw:name="f78" draw:formula="?f19 / ?f7"/><draw:equation draw:name="f79" draw:formula="?f20 / ?f7"/><draw:equation draw:name="f80" draw:formula="?f21 / ?f7"/><draw:equation draw:name="f81" draw:formula="?f22 / ?f7"/><draw:equation draw:name="f82" draw:formula="?f23 / ?f7"/><draw:equation draw:name="f83" draw:formula="?f24 / ?f7"/><draw:equation draw:name="f84" draw:formula="?f25 / ?f7"/><draw:equation draw:name="f85" draw:formula="?f26 / ?f7"/><draw:equation draw:name="f86" draw:formula="?f27 / ?f7"/><draw:equation draw:name="f87" draw:formula="?f28 / ?f7"/><draw:equation draw:name="f88" draw:formula="?f29 / ?f7"/><draw:equation draw:name="f89" draw:formula="?f30 / ?f7"/><draw:equation draw:name="f90" draw:formula="?f31 / ?f7"/><draw:equation draw:name="f91" draw:formula="?f32 / ?f7"/><draw:equation draw:name="f92" draw:formula="?f33 / ?f7"/><draw:equation draw:name="f93" draw:formula="?f34 / ?f7"/><draw:equation draw:name="f94" draw:formula="?f35 / ?f7"/><draw:equation draw:name="f95" draw:formula="?f36 / ?f7"/><draw:equation draw:name="f96" draw:formula="?f37 / ?f7"/><draw:equation draw:name="f97" draw:formula="?f38 / ?f7"/><draw:equation draw:name="f98" draw:formula="?f39 / ?f7"/><draw:equation draw:name="f99" draw:formula="?f40 / ?f7"/><draw:equation draw:name="f100" draw:formula="?f41 / ?f7"/><draw:equation draw:name="f101" draw:formula="?f42 / ?f7"/><draw:equation draw:name="f102" draw:formula="?f43 / ?f7"/><draw:equation draw:name="f103" draw:formula="?f44 / ?f7"/><draw:equation draw:name="f104" draw:formula="?f45 / ?f7"/><draw:equation draw:name="f105" draw:formula="?f46 / ?f7"/><draw:equation draw:name="f106" draw:formula="?f47 / ?f7"/><draw:equation draw:name="f107" draw:formula="?f48 / ?f7"/><draw:equation draw:name="f108" draw:formula="?f49 / ?f7"/><draw:equation draw:name="f109" draw:formula="?f50 / ?f7"/><draw:equation draw:name="f110" draw:formula="?f51 / ?f7"/><draw:equation draw:name="f111" draw:formula="?f52 / ?f7"/><draw:equation draw:name="f112" draw:formula="?f53 / ?f7"/><draw:equation draw:name="f113" draw:formula="?f54 / ?f7"/><draw:equation draw:name="f114" draw:formula="?f55 / ?f7"/><draw:equation draw:name="f115" draw:formula="?f56 / ?f7"/><draw:equation draw:name="f116" draw:formula="?f57 / ?f7"/><draw:equation draw:name="f117" draw:formula="?f58 / ?f7"/><draw:equation draw:name="f118" draw:formula="?f59 / ?f7"/><draw:equation draw:name="f119" draw:formula="?f60 / ?f7"/><draw:equation draw:name="f120" draw:formula="?f61 / ?f7"/><draw:equation draw:name="f121" draw:formula="?f62 / ?f7"/><draw:equation draw:name="f122" draw:formula="?f63 / ?f7"/><draw:equation draw:name="f123" draw:formula="?f64 / ?f7"/><draw:equation draw:name="f124" draw:formula="?f65 / ?f7"/><draw:equation draw:name="f125" draw:formula="?f66 / ?f7"/><draw:equation draw:name="f126" draw:formula="?f67 / ?f7"/><draw:equation draw:name="f127" draw:formula="0 / ?f6"/><draw:equation draw:name="f128" draw:formula="?f1 / ?f6"/><draw:equation draw:name="f129" draw:formula="0 / ?f7"/><draw:equation draw:name="f130" draw:formula="?f3 / ?f7"/></draw:enhanced-geometry></draw:custom-shape></text:span><text:span text:style-name="T52"><draw:custom-shape svg:x="0.33194in" svg:y="11.29028in" svg:width="0.05278in" svg:height="0.05278in" draw:id="id50" draw:style-name="a50" draw:name="Group 18"><svg:title/><svg:desc/><draw:enhanced-geometry draw:type="non-primitive" svg:viewBox="0 0 61 61" draw:enhanced-path="M 33 11 L 33 11 33 12 33 13 33 14 33 15 33 16 33 17 33 18 33 19 33 20 33 21 33 22 33 23 33 24 33 25 33 26 33 27 33 28 33 29 33 30 33 31 33 32 33 33 33 34 33 35 33 36 33 37 33 38 33 39 33 40 33 41 33 42 33 43 33 44 33 45 33 46 33 47 33 48 33 49 33 50 33 51 33 52 33 53 33 54 N" draw:text-areas="?f77 ?f79 ?f78 ?f80" draw:glue-points="?f43 ?f44 ?f43 ?f44 ?f43 ?f44 ?f43 ?f44 ?f43 ?f44 ?f43 ?f44 ?f43 ?f44 ?f43 ?f44 ?f43 ?f44 ?f43 ?f44 ?f43 ?f44 ?f43 ?f44 ?f43 ?f44 ?f43 ?f44 ?f43 ?f44 ?f43 ?f44 ?f43 ?f44 ?f43 ?f45 ?f43 ?f45 ?f43 ?f45 ?f43 ?f45 ?f43 ?f46 ?f43 ?f46 ?f43 ?f46 ?f43 ?f46 ?f43 ?f47 ?f43 ?f47 ?f43 ?f48 ?f43 ?f48 ?f43 ?f49 ?f43 ?f49 ?f43 ?f50 ?f43 ?f50 ?f43 ?f51 ?f43 ?f52 ?f43 ?f52 ?f43 ?f53 ?f43 ?f54 ?f43 ?f55 ?f43 ?f56 ?f43 ?f57 ?f43 ?f58 ?f43 ?f59 ?f43 ?f60 ?f43 ?f61 ?f43 ?f62 ?f43 ?f63 ?f43 ?f64 ?f43 ?f65 ?f43 ?f66 ?f43 ?f67 ?f43 ?f68 ?f43 ?f69 ?f43 ?f70 ?f43 ?f71 ?f43 ?f72 ?f43 ?f73 ?f43 ?f74 ?f43 ?f75 ?f43 ?f76" draw:glue-point-leaving-directions="-90, -90, -90, -90, -90, -90, -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1"/><draw:equation draw:name="f7" draw:formula="?f4 / 61"/><draw:equation draw:name="f8" draw:formula="0 + 511 - 478"/><draw:equation draw:name="f9" draw:formula="?f8 * ?f5 / 61"/><draw:equation draw:name="f10" draw:formula="16269 * ?f4 / 61"/><draw:equation draw:name="f11" draw:formula="16270 * ?f4 / 61"/><draw:equation draw:name="f12" draw:formula="16271 * ?f4 / 61"/><draw:equation draw:name="f13" draw:formula="16272 * ?f4 / 61"/><draw:equation draw:name="f14" draw:formula="16273 * ?f4 / 61"/><draw:equation draw:name="f15" draw:formula="16274 * ?f4 / 61"/><draw:equation draw:name="f16" draw:formula="16275 * ?f4 / 61"/><draw:equation draw:name="f17" draw:formula="16276 * ?f4 / 61"/><draw:equation draw:name="f18" draw:formula="16277 * ?f4 / 61"/><draw:equation draw:name="f19" draw:formula="16278 * ?f4 / 61"/><draw:equation draw:name="f20" draw:formula="16279 * ?f4 / 61"/><draw:equation draw:name="f21" draw:formula="16280 * ?f4 / 61"/><draw:equation draw:name="f22" draw:formula="16281 * ?f4 / 61"/><draw:equation draw:name="f23" draw:formula="16282 * ?f4 / 61"/><draw:equation draw:name="f24" draw:formula="16283 * ?f4 / 61"/><draw:equation draw:name="f25" draw:formula="16284 * ?f4 / 61"/><draw:equation draw:name="f26" draw:formula="16285 * ?f4 / 61"/><draw:equation draw:name="f27" draw:formula="16286 * ?f4 / 61"/><draw:equation draw:name="f28" draw:formula="16287 * ?f4 / 61"/><draw:equation draw:name="f29" draw:formula="16289 * ?f4 / 61"/><draw:equation draw:name="f30" draw:formula="16290 * ?f4 / 61"/><draw:equation draw:name="f31" draw:formula="16291 * ?f4 / 61"/><draw:equation draw:name="f32" draw:formula="16293 * ?f4 / 61"/><draw:equation draw:name="f33" draw:formula="16294 * ?f4 / 61"/><draw:equation draw:name="f34" draw:formula="16296 * ?f4 / 61"/><draw:equation draw:name="f35" draw:formula="16297 * ?f4 / 61"/><draw:equation draw:name="f36" draw:formula="16299 * ?f4 / 61"/><draw:equation draw:name="f37" draw:formula="16301 * ?f4 / 61"/><draw:equation draw:name="f38" draw:formula="16303 * ?f4 / 61"/><draw:equation draw:name="f39" draw:formula="16305 * ?f4 / 61"/><draw:equation draw:name="f40" draw:formula="16307 * ?f4 / 61"/><draw:equation draw:name="f41" draw:formula="16309 * ?f4 / 61"/><draw:equation draw:name="f42" draw:formula="16311 * ?f4 / 61"/><draw:equation draw:name="f43" draw:formula="?f9 / ?f6"/><draw:equation draw:name="f44" draw:formula="?f10 / ?f7"/><draw:equation draw:name="f45" draw:formula="?f11 / ?f7"/><draw:equation draw:name="f46" draw:formula="?f12 / ?f7"/><draw:equation draw:name="f47" draw:formula="?f13 / ?f7"/><draw:equation draw:name="f48" draw:formula="?f14 / ?f7"/><draw:equation draw:name="f49" draw:formula="?f15 / ?f7"/><draw:equation draw:name="f50" draw:formula="?f16 / ?f7"/><draw:equation draw:name="f51" draw:formula="?f17 / ?f7"/><draw:equation draw:name="f52" draw:formula="?f18 / ?f7"/><draw:equation draw:name="f53" draw:formula="?f19 / ?f7"/><draw:equation draw:name="f54" draw:formula="?f20 / ?f7"/><draw:equation draw:name="f55" draw:formula="?f21 / ?f7"/><draw:equation draw:name="f56" draw:formula="?f22 / ?f7"/><draw:equation draw:name="f57" draw:formula="?f23 / ?f7"/><draw:equation draw:name="f58" draw:formula="?f24 / ?f7"/><draw:equation draw:name="f59" draw:formula="?f25 / ?f7"/><draw:equation draw:name="f60" draw:formula="?f26 / ?f7"/><draw:equation draw:name="f61" draw:formula="?f27 / ?f7"/><draw:equation draw:name="f62" draw:formula="?f28 / ?f7"/><draw:equation draw:name="f63" draw:formula="?f29 / ?f7"/><draw:equation draw:name="f64" draw:formula="?f30 / ?f7"/><draw:equation draw:name="f65" draw:formula="?f31 / ?f7"/><draw:equation draw:name="f66" draw:formula="?f32 / ?f7"/><draw:equation draw:name="f67" draw:formula="?f33 / ?f7"/><draw:equation draw:name="f68" draw:formula="?f34 / ?f7"/><draw:equation draw:name="f69" draw:formula="?f35 / ?f7"/><draw:equation draw:name="f70" draw:formula="?f36 / ?f7"/><draw:equation draw:name="f71" draw:formula="?f37 / ?f7"/><draw:equation draw:name="f72" draw:formula="?f38 / ?f7"/><draw:equation draw:name="f73" draw:formula="?f39 / ?f7"/><draw:equation draw:name="f74" draw:formula="?f40 / ?f7"/><draw:equation draw:name="f75" draw:formula="?f41 / ?f7"/><draw:equation draw:name="f76" draw:formula="?f42 / ?f7"/><draw:equation draw:name="f77" draw:formula="0 / ?f6"/><draw:equation draw:name="f78" draw:formula="?f1 / ?f6"/><draw:equation draw:name="f79" draw:formula="0 / ?f7"/><draw:equation draw:name="f80" draw:formula="?f3 / ?f7"/></draw:enhanced-geometry></draw:custom-shape></text:span><text:span text:style-name="T53"><draw:custom-shape svg:x="0.33194in" svg:y="11.29028in" svg:width="0.05278in" svg:height="0.05278in" draw:id="id51" draw:style-name="a51" draw:name="Group 16"><svg:title/><svg:desc/><draw:enhanced-geometry draw:type="non-primitive" svg:viewBox="0 0 61 61" draw:enhanced-path="M 33 11 L 33 11 33 12 33 13 33 14 33 15 33 16 33 17 33 18 33 19 33 20 33 21 33 22 33 23 33 24 33 25 33 26 33 27 33 28 33 29 33 30 33 31 33 32 33 33 33 34 33 35 33 36 33 37 33 38 33 39 33 40 33 41 33 42 33 43 33 44 33 45 33 46 33 47 33 48 33 49 33 50 33 51 33 52 33 53 33 54 N" draw:text-areas="?f77 ?f79 ?f78 ?f80" draw:glue-points="?f43 ?f44 ?f43 ?f44 ?f43 ?f44 ?f43 ?f44 ?f43 ?f44 ?f43 ?f44 ?f43 ?f44 ?f43 ?f44 ?f43 ?f44 ?f43 ?f44 ?f43 ?f44 ?f43 ?f44 ?f43 ?f44 ?f43 ?f44 ?f43 ?f44 ?f43 ?f44 ?f43 ?f44 ?f43 ?f45 ?f43 ?f45 ?f43 ?f45 ?f43 ?f45 ?f43 ?f46 ?f43 ?f46 ?f43 ?f46 ?f43 ?f46 ?f43 ?f47 ?f43 ?f47 ?f43 ?f48 ?f43 ?f48 ?f43 ?f49 ?f43 ?f49 ?f43 ?f50 ?f43 ?f50 ?f43 ?f51 ?f43 ?f52 ?f43 ?f52 ?f43 ?f53 ?f43 ?f54 ?f43 ?f55 ?f43 ?f56 ?f43 ?f57 ?f43 ?f58 ?f43 ?f59 ?f43 ?f60 ?f43 ?f61 ?f43 ?f62 ?f43 ?f63 ?f43 ?f64 ?f43 ?f65 ?f43 ?f66 ?f43 ?f67 ?f43 ?f68 ?f43 ?f69 ?f43 ?f70 ?f43 ?f71 ?f43 ?f72 ?f43 ?f73 ?f43 ?f74 ?f43 ?f75 ?f43 ?f76" draw:glue-point-leaving-directions="-90, -90, -90, -90, -90, -90, -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1"/><draw:equation draw:name="f7" draw:formula="?f4 / 61"/><draw:equation draw:name="f8" draw:formula="0 + 511 - 478"/><draw:equation draw:name="f9" draw:formula="?f8 * ?f5 / 61"/><draw:equation draw:name="f10" draw:formula="16269 * ?f4 / 61"/><draw:equation draw:name="f11" draw:formula="16270 * ?f4 / 61"/><draw:equation draw:name="f12" draw:formula="16271 * ?f4 / 61"/><draw:equation draw:name="f13" draw:formula="16272 * ?f4 / 61"/><draw:equation draw:name="f14" draw:formula="16273 * ?f4 / 61"/><draw:equation draw:name="f15" draw:formula="16274 * ?f4 / 61"/><draw:equation draw:name="f16" draw:formula="16275 * ?f4 / 61"/><draw:equation draw:name="f17" draw:formula="16276 * ?f4 / 61"/><draw:equation draw:name="f18" draw:formula="16277 * ?f4 / 61"/><draw:equation draw:name="f19" draw:formula="16278 * ?f4 / 61"/><draw:equation draw:name="f20" draw:formula="16279 * ?f4 / 61"/><draw:equation draw:name="f21" draw:formula="16280 * ?f4 / 61"/><draw:equation draw:name="f22" draw:formula="16281 * ?f4 / 61"/><draw:equation draw:name="f23" draw:formula="16282 * ?f4 / 61"/><draw:equation draw:name="f24" draw:formula="16283 * ?f4 / 61"/><draw:equation draw:name="f25" draw:formula="16284 * ?f4 / 61"/><draw:equation draw:name="f26" draw:formula="16285 * ?f4 / 61"/><draw:equation draw:name="f27" draw:formula="16286 * ?f4 / 61"/><draw:equation draw:name="f28" draw:formula="16287 * ?f4 / 61"/><draw:equation draw:name="f29" draw:formula="16289 * ?f4 / 61"/><draw:equation draw:name="f30" draw:formula="16290 * ?f4 / 61"/><draw:equation draw:name="f31" draw:formula="16291 * ?f4 / 61"/><draw:equation draw:name="f32" draw:formula="16293 * ?f4 / 61"/><draw:equation draw:name="f33" draw:formula="16294 * ?f4 / 61"/><draw:equation draw:name="f34" draw:formula="16296 * ?f4 / 61"/><draw:equation draw:name="f35" draw:formula="16297 * ?f4 / 61"/><draw:equation draw:name="f36" draw:formula="16299 * ?f4 / 61"/><draw:equation draw:name="f37" draw:formula="16301 * ?f4 / 61"/><draw:equation draw:name="f38" draw:formula="16303 * ?f4 / 61"/><draw:equation draw:name="f39" draw:formula="16305 * ?f4 / 61"/><draw:equation draw:name="f40" draw:formula="16307 * ?f4 / 61"/><draw:equation draw:name="f41" draw:formula="16309 * ?f4 / 61"/><draw:equation draw:name="f42" draw:formula="16311 * ?f4 / 61"/><draw:equation draw:name="f43" draw:formula="?f9 / ?f6"/><draw:equation draw:name="f44" draw:formula="?f10 / ?f7"/><draw:equation draw:name="f45" draw:formula="?f11 / ?f7"/><draw:equation draw:name="f46" draw:formula="?f12 / ?f7"/><draw:equation draw:name="f47" draw:formula="?f13 / ?f7"/><draw:equation draw:name="f48" draw:formula="?f14 / ?f7"/><draw:equation draw:name="f49" draw:formula="?f15 / ?f7"/><draw:equation draw:name="f50" draw:formula="?f16 / ?f7"/><draw:equation draw:name="f51" draw:formula="?f17 / ?f7"/><draw:equation draw:name="f52" draw:formula="?f18 / ?f7"/><draw:equation draw:name="f53" draw:formula="?f19 / ?f7"/><draw:equation draw:name="f54" draw:formula="?f20 / ?f7"/><draw:equation draw:name="f55" draw:formula="?f21 / ?f7"/><draw:equation draw:name="f56" draw:formula="?f22 / ?f7"/><draw:equation draw:name="f57" draw:formula="?f23 / ?f7"/><draw:equation draw:name="f58" draw:formula="?f24 / ?f7"/><draw:equation draw:name="f59" draw:formula="?f25 / ?f7"/><draw:equation draw:name="f60" draw:formula="?f26 / ?f7"/><draw:equation draw:name="f61" draw:formula="?f27 / ?f7"/><draw:equation draw:name="f62" draw:formula="?f28 / ?f7"/><draw:equation draw:name="f63" draw:formula="?f29 / ?f7"/><draw:equation draw:name="f64" draw:formula="?f30 / ?f7"/><draw:equation draw:name="f65" draw:formula="?f31 / ?f7"/><draw:equation draw:name="f66" draw:formula="?f32 / ?f7"/><draw:equation draw:name="f67" draw:formula="?f33 / ?f7"/><draw:equation draw:name="f68" draw:formula="?f34 / ?f7"/><draw:equation draw:name="f69" draw:formula="?f35 / ?f7"/><draw:equation draw:name="f70" draw:formula="?f36 / ?f7"/><draw:equation draw:name="f71" draw:formula="?f37 / ?f7"/><draw:equation draw:name="f72" draw:formula="?f38 / ?f7"/><draw:equation draw:name="f73" draw:formula="?f39 / ?f7"/><draw:equation draw:name="f74" draw:formula="?f40 / ?f7"/><draw:equation draw:name="f75" draw:formula="?f41 / ?f7"/><draw:equation draw:name="f76" draw:formula="?f42 / ?f7"/><draw:equation draw:name="f77" draw:formula="0 / ?f6"/><draw:equation draw:name="f78" draw:formula="?f1 / ?f6"/><draw:equation draw:name="f79" draw:formula="0 / ?f7"/><draw:equation draw:name="f80" draw:formula="?f3 / ?f7"/></draw:enhanced-geometry></draw:custom-shape></text:span><text:span text:style-name="T54"><draw:custom-shape svg:x="0.35972in" svg:y="11.29028in" svg:width="7.58056in" svg:height="0.05278in" draw:id="id52" draw:style-name="a52" draw:name="Group 14"><svg:title/><svg:desc/><draw:enhanced-geometry draw:type="non-primitive" svg:viewBox="0 0 10901 61" draw:enhanced-path="M 14 32 L 14 32 15 32 16 32 17 32 18 32 19 32 21 32 23 32 25 32 28 32 32 32 36 32 41 32 46 32 52 32 59 32 66 32 74 32 83 32 93 32 104 32 115 32 128 32 141 32 156 32 172 32 189 32 207 32 226 32 246 32 268 32 291 32 315 32 341 32 368 32 397 32 427 32 459 32 492 32 527 32 564 32 602 32 642 32 684 32 728 32 773 32 821 32 870 32 922 32 975 32 1030 32 1088 32 1148 32 1209 32 1273 32 1340 32 1408 32 1479 32 1552 32 1628 32 1706 32 1786 32 1870 32 1955 32 2043 32 2134 32 2228 32 2324 32 2423 32 2525 32 2629 32 2737 32 2847 32 2960 32 3077 32 3196 32 3318 32 3444 32 3572 32 3704 32 3839 32 3977 32 4119 32 4264 32 4412 32 4563 32 4719 32 4877 32 5039 32 5205 32 5374 32 5547 32 5724 32 5904 32 6088 32 6276 32 6467 32 6663 32 6862 32 7066 32 7273 32 7485 32 7700 32 7920 32 8143 32 8371 32 8603 32 8840 32 9080 32 9325 32 9575 32 9829 32 10087 32 10350 32 10617 32 10889 32 N" draw:text-areas="?f187 ?f189 ?f188 ?f190" draw:glue-points="?f127 ?f128 ?f127 ?f128 ?f129 ?f128 ?f130 ?f128 ?f131 ?f128 ?f132 ?f128 ?f133 ?f128 ?f134 ?f128 ?f135 ?f128 ?f136 ?f128 ?f137 ?f128 ?f138 ?f128 ?f139 ?f128 ?f140 ?f128 ?f141 ?f128 ?f142 ?f128 ?f143 ?f128 ?f144 ?f128 ?f145 ?f128 ?f146 ?f128 ?f147 ?f128 ?f148 ?f128 ?f149 ?f128 ?f150 ?f128 ?f151 ?f128 ?f152 ?f128 ?f153 ?f128 ?f154 ?f128 ?f155 ?f128 ?f156 ?f128 ?f157 ?f128 ?f158 ?f128 ?f159 ?f128 ?f160 ?f128 ?f161 ?f128 ?f162 ?f128 ?f163 ?f128 ?f164 ?f128 ?f165 ?f128 ?f166 ?f128 ?f167 ?f128 ?f168 ?f128 ?f169 ?f128 ?f170 ?f128 ?f171 ?f128 ?f172 ?f128 ?f173 ?f128 ?f174 ?f128 ?f175 ?f128 ?f176 ?f128 ?f177 ?f128 ?f178 ?f128 ?f179 ?f128 ?f180 ?f128 ?f181 ?f128 ?f182 ?f128 ?f183 ?f128 ?f184 ?f128 ?f185 ?f128 ?f186 ?f128" draw:glue-point-leaving-directions="-90, -90, -90, -90, -90, -90, -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901"/><draw:equation draw:name="f7" draw:formula="?f4 / 61"/><draw:equation draw:name="f8" draw:formula="0 + 532 - 518"/><draw:equation draw:name="f9" draw:formula="?f8 * ?f5 / 10901"/><draw:equation draw:name="f10" draw:formula="16290 * ?f4 / 61"/><draw:equation draw:name="f11" draw:formula="0 + 533 - 518"/><draw:equation draw:name="f12" draw:formula="?f11 * ?f5 / 10901"/><draw:equation draw:name="f13" draw:formula="0 + 534 - 518"/><draw:equation draw:name="f14" draw:formula="?f13 * ?f5 / 10901"/><draw:equation draw:name="f15" draw:formula="0 + 536 - 518"/><draw:equation draw:name="f16" draw:formula="?f15 * ?f5 / 10901"/><draw:equation draw:name="f17" draw:formula="0 + 539 - 518"/><draw:equation draw:name="f18" draw:formula="?f17 * ?f5 / 10901"/><draw:equation draw:name="f19" draw:formula="0 + 543 - 518"/><draw:equation draw:name="f20" draw:formula="?f19 * ?f5 / 10901"/><draw:equation draw:name="f21" draw:formula="0 + 550 - 518"/><draw:equation draw:name="f22" draw:formula="?f21 * ?f5 / 10901"/><draw:equation draw:name="f23" draw:formula="0 + 559 - 518"/><draw:equation draw:name="f24" draw:formula="?f23 * ?f5 / 10901"/><draw:equation draw:name="f25" draw:formula="0 + 570 - 518"/><draw:equation draw:name="f26" draw:formula="?f25 * ?f5 / 10901"/><draw:equation draw:name="f27" draw:formula="0 + 584 - 518"/><draw:equation draw:name="f28" draw:formula="?f27 * ?f5 / 10901"/><draw:equation draw:name="f29" draw:formula="0 + 601 - 518"/><draw:equation draw:name="f30" draw:formula="?f29 * ?f5 / 10901"/><draw:equation draw:name="f31" draw:formula="0 + 622 - 518"/><draw:equation draw:name="f32" draw:formula="?f31 * ?f5 / 10901"/><draw:equation draw:name="f33" draw:formula="0 + 646 - 518"/><draw:equation draw:name="f34" draw:formula="?f33 * ?f5 / 10901"/><draw:equation draw:name="f35" draw:formula="0 + 674 - 518"/><draw:equation draw:name="f36" draw:formula="?f35 * ?f5 / 10901"/><draw:equation draw:name="f37" draw:formula="0 + 707 - 518"/><draw:equation draw:name="f38" draw:formula="?f37 * ?f5 / 10901"/><draw:equation draw:name="f39" draw:formula="0 + 744 - 518"/><draw:equation draw:name="f40" draw:formula="?f39 * ?f5 / 10901"/><draw:equation draw:name="f41" draw:formula="0 + 786 - 518"/><draw:equation draw:name="f42" draw:formula="?f41 * ?f5 / 10901"/><draw:equation draw:name="f43" draw:formula="0 + 833 - 518"/><draw:equation draw:name="f44" draw:formula="?f43 * ?f5 / 10901"/><draw:equation draw:name="f45" draw:formula="0 + 886 - 518"/><draw:equation draw:name="f46" draw:formula="?f45 * ?f5 / 10901"/><draw:equation draw:name="f47" draw:formula="0 + 945 - 518"/><draw:equation draw:name="f48" draw:formula="?f47 * ?f5 / 10901"/><draw:equation draw:name="f49" draw:formula="0 + 1010 - 518"/><draw:equation draw:name="f50" draw:formula="?f49 * ?f5 / 10901"/><draw:equation draw:name="f51" draw:formula="0 + 1082 - 518"/><draw:equation draw:name="f52" draw:formula="?f51 * ?f5 / 10901"/><draw:equation draw:name="f53" draw:formula="0 + 1160 - 518"/><draw:equation draw:name="f54" draw:formula="?f53 * ?f5 / 10901"/><draw:equation draw:name="f55" draw:formula="0 + 1246 - 518"/><draw:equation draw:name="f56" draw:formula="?f55 * ?f5 / 10901"/><draw:equation draw:name="f57" draw:formula="0 + 1339 - 518"/><draw:equation draw:name="f58" draw:formula="?f57 * ?f5 / 10901"/><draw:equation draw:name="f59" draw:formula="0 + 1440 - 518"/><draw:equation draw:name="f60" draw:formula="?f59 * ?f5 / 10901"/><draw:equation draw:name="f61" draw:formula="0 + 1548 - 518"/><draw:equation draw:name="f62" draw:formula="?f61 * ?f5 / 10901"/><draw:equation draw:name="f63" draw:formula="0 + 1666 - 518"/><draw:equation draw:name="f64" draw:formula="?f63 * ?f5 / 10901"/><draw:equation draw:name="f65" draw:formula="0 + 1791 - 518"/><draw:equation draw:name="f66" draw:formula="?f65 * ?f5 / 10901"/><draw:equation draw:name="f67" draw:formula="0 + 1926 - 518"/><draw:equation draw:name="f68" draw:formula="?f67 * ?f5 / 10901"/><draw:equation draw:name="f69" draw:formula="0 + 2070 - 518"/><draw:equation draw:name="f70" draw:formula="?f69 * ?f5 / 10901"/><draw:equation draw:name="f71" draw:formula="0 + 2224 - 518"/><draw:equation draw:name="f72" draw:formula="?f71 * ?f5 / 10901"/><draw:equation draw:name="f73" draw:formula="0 + 2388 - 518"/><draw:equation draw:name="f74" draw:formula="?f73 * ?f5 / 10901"/><draw:equation draw:name="f75" draw:formula="0 + 2561 - 518"/><draw:equation draw:name="f76" draw:formula="?f75 * ?f5 / 10901"/><draw:equation draw:name="f77" draw:formula="0 + 2746 - 518"/><draw:equation draw:name="f78" draw:formula="?f77 * ?f5 / 10901"/><draw:equation draw:name="f79" draw:formula="0 + 2941 - 518"/><draw:equation draw:name="f80" draw:formula="?f79 * ?f5 / 10901"/><draw:equation draw:name="f81" draw:formula="0 + 3147 - 518"/><draw:equation draw:name="f82" draw:formula="?f81 * ?f5 / 10901"/><draw:equation draw:name="f83" draw:formula="0 + 3365 - 518"/><draw:equation draw:name="f84" draw:formula="?f83 * ?f5 / 10901"/><draw:equation draw:name="f85" draw:formula="0 + 3595 - 518"/><draw:equation draw:name="f86" draw:formula="?f85 * ?f5 / 10901"/><draw:equation draw:name="f87" draw:formula="0 + 3836 - 518"/><draw:equation draw:name="f88" draw:formula="?f87 * ?f5 / 10901"/><draw:equation draw:name="f89" draw:formula="0 + 4090 - 518"/><draw:equation draw:name="f90" draw:formula="?f89 * ?f5 / 10901"/><draw:equation draw:name="f91" draw:formula="0 + 4357 - 518"/><draw:equation draw:name="f92" draw:formula="?f91 * ?f5 / 10901"/><draw:equation draw:name="f93" draw:formula="0 + 4637 - 518"/><draw:equation draw:name="f94" draw:formula="?f93 * ?f5 / 10901"/><draw:equation draw:name="f95" draw:formula="0 + 4930 - 518"/><draw:equation draw:name="f96" draw:formula="?f95 * ?f5 / 10901"/><draw:equation draw:name="f97" draw:formula="0 + 5237 - 518"/><draw:equation draw:name="f98" draw:formula="?f97 * ?f5 / 10901"/><draw:equation draw:name="f99" draw:formula="0 + 5557 - 518"/><draw:equation draw:name="f100" draw:formula="?f99 * ?f5 / 10901"/><draw:equation draw:name="f101" draw:formula="0 + 5892 - 518"/><draw:equation draw:name="f102" draw:formula="?f101 * ?f5 / 10901"/><draw:equation draw:name="f103" draw:formula="0 + 6242 - 518"/><draw:equation draw:name="f104" draw:formula="?f103 * ?f5 / 10901"/><draw:equation draw:name="f105" draw:formula="0 + 6606 - 518"/><draw:equation draw:name="f106" draw:formula="?f105 * ?f5 / 10901"/><draw:equation draw:name="f107" draw:formula="0 + 6985 - 518"/><draw:equation draw:name="f108" draw:formula="?f107 * ?f5 / 10901"/><draw:equation draw:name="f109" draw:formula="0 + 7380 - 518"/><draw:equation draw:name="f110" draw:formula="?f109 * ?f5 / 10901"/><draw:equation draw:name="f111" draw:formula="0 + 7791 - 518"/><draw:equation draw:name="f112" draw:formula="?f111 * ?f5 / 10901"/><draw:equation draw:name="f113" draw:formula="0 + 8218 - 518"/><draw:equation draw:name="f114" draw:formula="?f113 * ?f5 / 10901"/><draw:equation draw:name="f115" draw:formula="0 + 8661 - 518"/><draw:equation draw:name="f116" draw:formula="?f115 * ?f5 / 10901"/><draw:equation draw:name="f117" draw:formula="0 + 9121 - 518"/><draw:equation draw:name="f118" draw:formula="?f117 * ?f5 / 10901"/><draw:equation draw:name="f119" draw:formula="0 + 9598 - 518"/><draw:equation draw:name="f120" draw:formula="?f119 * ?f5 / 10901"/><draw:equation draw:name="f121" draw:formula="0 + 10093 - 518"/><draw:equation draw:name="f122" draw:formula="?f121 * ?f5 / 10901"/><draw:equation draw:name="f123" draw:formula="0 + 10605 - 518"/><draw:equation draw:name="f124" draw:formula="?f123 * ?f5 / 10901"/><draw:equation draw:name="f125" draw:formula="0 + 11135 - 518"/><draw:equation draw:name="f126" draw:formula="?f125 * ?f5 / 10901"/><draw:equation draw:name="f127" draw:formula="?f9 / ?f6"/><draw:equation draw:name="f128" draw:formula="?f10 / ?f7"/><draw:equation draw:name="f129" draw:formula="?f12 / ?f6"/><draw:equation draw:name="f130" draw:formula="?f14 / ?f6"/><draw:equation draw:name="f131" draw:formula="?f16 / ?f6"/><draw:equation draw:name="f132" draw:formula="?f18 / ?f6"/><draw:equation draw:name="f133" draw:formula="?f20 / ?f6"/><draw:equation draw:name="f134" draw:formula="?f22 / ?f6"/><draw:equation draw:name="f135" draw:formula="?f24 / ?f6"/><draw:equation draw:name="f136" draw:formula="?f26 / ?f6"/><draw:equation draw:name="f137" draw:formula="?f28 / ?f6"/><draw:equation draw:name="f138" draw:formula="?f30 / ?f6"/><draw:equation draw:name="f139" draw:formula="?f32 / ?f6"/><draw:equation draw:name="f140" draw:formula="?f34 / ?f6"/><draw:equation draw:name="f141" draw:formula="?f36 / ?f6"/><draw:equation draw:name="f142" draw:formula="?f38 / ?f6"/><draw:equation draw:name="f143" draw:formula="?f40 / ?f6"/><draw:equation draw:name="f144" draw:formula="?f42 / ?f6"/><draw:equation draw:name="f145" draw:formula="?f44 / ?f6"/><draw:equation draw:name="f146" draw:formula="?f46 / ?f6"/><draw:equation draw:name="f147" draw:formula="?f48 / ?f6"/><draw:equation draw:name="f148" draw:formula="?f50 / ?f6"/><draw:equation draw:name="f149" draw:formula="?f52 / ?f6"/><draw:equation draw:name="f150" draw:formula="?f54 / ?f6"/><draw:equation draw:name="f151" draw:formula="?f56 / ?f6"/><draw:equation draw:name="f152" draw:formula="?f58 / ?f6"/><draw:equation draw:name="f153" draw:formula="?f60 / ?f6"/><draw:equation draw:name="f154" draw:formula="?f62 / ?f6"/><draw:equation draw:name="f155" draw:formula="?f64 / ?f6"/><draw:equation draw:name="f156" draw:formula="?f66 / ?f6"/><draw:equation draw:name="f157" draw:formula="?f68 / ?f6"/><draw:equation draw:name="f158" draw:formula="?f70 / ?f6"/><draw:equation draw:name="f159" draw:formula="?f72 / ?f6"/><draw:equation draw:name="f160" draw:formula="?f74 / ?f6"/><draw:equation draw:name="f161" draw:formula="?f76 / ?f6"/><draw:equation draw:name="f162" draw:formula="?f78 / ?f6"/><draw:equation draw:name="f163" draw:formula="?f80 / ?f6"/><draw:equation draw:name="f164" draw:formula="?f82 / ?f6"/><draw:equation draw:name="f165" draw:formula="?f84 / ?f6"/><draw:equation draw:name="f166" draw:formula="?f86 / ?f6"/><draw:equation draw:name="f167" draw:formula="?f88 / ?f6"/><draw:equation draw:name="f168" draw:formula="?f90 / ?f6"/><draw:equation draw:name="f169" draw:formula="?f92 / ?f6"/><draw:equation draw:name="f170" draw:formula="?f94 / ?f6"/><draw:equation draw:name="f171" draw:formula="?f96 / ?f6"/><draw:equation draw:name="f172" draw:formula="?f98 / ?f6"/><draw:equation draw:name="f173" draw:formula="?f100 / ?f6"/><draw:equation draw:name="f174" draw:formula="?f102 / ?f6"/><draw:equation draw:name="f175" draw:formula="?f104 / ?f6"/><draw:equation draw:name="f176" draw:formula="?f106 / ?f6"/><draw:equation draw:name="f177" draw:formula="?f108 / ?f6"/><draw:equation draw:name="f178" draw:formula="?f110 / ?f6"/><draw:equation draw:name="f179" draw:formula="?f112 / ?f6"/><draw:equation draw:name="f180" draw:formula="?f114 / ?f6"/><draw:equation draw:name="f181" draw:formula="?f116 / ?f6"/><draw:equation draw:name="f182" draw:formula="?f118 / ?f6"/><draw:equation draw:name="f183" draw:formula="?f120 / ?f6"/><draw:equation draw:name="f184" draw:formula="?f122 / ?f6"/><draw:equation draw:name="f185" draw:formula="?f124 / ?f6"/><draw:equation draw:name="f186" draw:formula="?f126 / ?f6"/><draw:equation draw:name="f187" draw:formula="0 / ?f6"/><draw:equation draw:name="f188" draw:formula="?f1 / ?f6"/><draw:equation draw:name="f189" draw:formula="0 / ?f7"/><draw:equation draw:name="f190" draw:formula="?f3 / ?f7"/></draw:enhanced-geometry></draw:custom-shape></text:span><text:span text:style-name="T55"><draw:custom-shape svg:x="7.91528in" svg:y="6.16528in" svg:width="0.05278in" svg:height="5.15in" draw:id="id53" draw:style-name="a53" draw:name="Group 12"><svg:title/><svg:desc/><draw:enhanced-geometry draw:type="non-primitive" svg:viewBox="0 0 61 7401" draw:enhanced-path="M 30 17 L 30 17 30 18 30 19 30 20 30 21 30 23 30 24 30 26 30 29 30 32 30 35 30 38 30 42 30 47 30 52 30 57 30 63 30 70 30 77 30 85 30 94 30 103 30 113 30 124 30 135 30 147 30 160 30 174 30 189 30 204 30 221 30 238 30 257 30 276 30 297 30 318 30 341 30 365 30 390 30 416 30 443 30 471 30 501 30 532 30 564 30 597 30 632 30 668 30 706 30 745 30 785 30 827 30 871 30 916 30 962 30 1010 30 1060 30 1111 30 1164 30 1219 30 1275 30 1333 30 1393 30 1454 30 1518 30 1583 30 1650 30 1719 30 1790 30 1863 30 1938 30 2014 30 2093 30 2174 30 2257 30 2342 30 2429 30 2519 30 2610 30 2704 30 2800 30 2898 30 2999 30 3102 30 3207 30 3314 30 3424 30 3536 30 3651 30 3768 30 3888 30 4010 30 4135 30 4263 30 4393 30 4525 30 4660 30 4798 30 4939 30 5082 30 5228 30 5377 30 5529 30 5684 30 5841 30 6001 30 6164 30 6331 30 6500 30 6672 30 6847 30 7025 30 7206 30 7391 N" draw:text-areas="?f127 ?f129 ?f128 ?f130" draw:glue-points="?f68 ?f69 ?f68 ?f69 ?f68 ?f69 ?f68 ?f70 ?f68 ?f71 ?f68 ?f72 ?f68 ?f73 ?f68 ?f74 ?f68 ?f75 ?f68 ?f76 ?f68 ?f77 ?f68 ?f78 ?f68 ?f79 ?f68 ?f80 ?f68 ?f81 ?f68 ?f82 ?f68 ?f83 ?f68 ?f84 ?f68 ?f85 ?f68 ?f86 ?f68 ?f87 ?f68 ?f88 ?f68 ?f89 ?f68 ?f90 ?f68 ?f91 ?f68 ?f92 ?f68 ?f93 ?f68 ?f94 ?f68 ?f95 ?f68 ?f96 ?f68 ?f97 ?f68 ?f98 ?f68 ?f99 ?f68 ?f100 ?f68 ?f101 ?f68 ?f102 ?f68 ?f103 ?f68 ?f104 ?f68 ?f105 ?f68 ?f106 ?f68 ?f107 ?f68 ?f108 ?f68 ?f109 ?f68 ?f110 ?f68 ?f111 ?f68 ?f112 ?f68 ?f113 ?f68 ?f114 ?f68 ?f115 ?f68 ?f116 ?f68 ?f117 ?f68 ?f118 ?f68 ?f119 ?f68 ?f120 ?f68 ?f121 ?f68 ?f122 ?f68 ?f123 ?f68 ?f124 ?f68 ?f125 ?f68 ?f126" draw:glue-point-leaving-directions="-90, -90, -90, -90, -90, -90, -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1"/><draw:equation draw:name="f7" draw:formula="?f4 / 7401"/><draw:equation draw:name="f8" draw:formula="0 + 11428 - 11398"/><draw:equation draw:name="f9" draw:formula="?f8 * ?f5 / 61"/><draw:equation draw:name="f10" draw:formula="8895 * ?f4 / 7401"/><draw:equation draw:name="f11" draw:formula="8896 * ?f4 / 7401"/><draw:equation draw:name="f12" draw:formula="8897 * ?f4 / 7401"/><draw:equation draw:name="f13" draw:formula="8899 * ?f4 / 7401"/><draw:equation draw:name="f14" draw:formula="8902 * ?f4 / 7401"/><draw:equation draw:name="f15" draw:formula="8907 * ?f4 / 7401"/><draw:equation draw:name="f16" draw:formula="8913 * ?f4 / 7401"/><draw:equation draw:name="f17" draw:formula="8920 * ?f4 / 7401"/><draw:equation draw:name="f18" draw:formula="8930 * ?f4 / 7401"/><draw:equation draw:name="f19" draw:formula="8941 * ?f4 / 7401"/><draw:equation draw:name="f20" draw:formula="8955 * ?f4 / 7401"/><draw:equation draw:name="f21" draw:formula="8972 * ?f4 / 7401"/><draw:equation draw:name="f22" draw:formula="8991 * ?f4 / 7401"/><draw:equation draw:name="f23" draw:formula="9013 * ?f4 / 7401"/><draw:equation draw:name="f24" draw:formula="9038 * ?f4 / 7401"/><draw:equation draw:name="f25" draw:formula="9067 * ?f4 / 7401"/><draw:equation draw:name="f26" draw:formula="9099 * ?f4 / 7401"/><draw:equation draw:name="f27" draw:formula="9135 * ?f4 / 7401"/><draw:equation draw:name="f28" draw:formula="9175 * ?f4 / 7401"/><draw:equation draw:name="f29" draw:formula="9219 * ?f4 / 7401"/><draw:equation draw:name="f30" draw:formula="9268 * ?f4 / 7401"/><draw:equation draw:name="f31" draw:formula="9321 * ?f4 / 7401"/><draw:equation draw:name="f32" draw:formula="9379 * ?f4 / 7401"/><draw:equation draw:name="f33" draw:formula="9442 * ?f4 / 7401"/><draw:equation draw:name="f34" draw:formula="9510 * ?f4 / 7401"/><draw:equation draw:name="f35" draw:formula="9584 * ?f4 / 7401"/><draw:equation draw:name="f36" draw:formula="9663 * ?f4 / 7401"/><draw:equation draw:name="f37" draw:formula="9749 * ?f4 / 7401"/><draw:equation draw:name="f38" draw:formula="9840 * ?f4 / 7401"/><draw:equation draw:name="f39" draw:formula="9938 * ?f4 / 7401"/><draw:equation draw:name="f40" draw:formula="10042 * ?f4 / 7401"/><draw:equation draw:name="f41" draw:formula="10153 * ?f4 / 7401"/><draw:equation draw:name="f42" draw:formula="10271 * ?f4 / 7401"/><draw:equation draw:name="f43" draw:formula="10396 * ?f4 / 7401"/><draw:equation draw:name="f44" draw:formula="10528 * ?f4 / 7401"/><draw:equation draw:name="f45" draw:formula="10668 * ?f4 / 7401"/><draw:equation draw:name="f46" draw:formula="10816 * ?f4 / 7401"/><draw:equation draw:name="f47" draw:formula="10971 * ?f4 / 7401"/><draw:equation draw:name="f48" draw:formula="11135 * ?f4 / 7401"/><draw:equation draw:name="f49" draw:formula="11307 * ?f4 / 7401"/><draw:equation draw:name="f50" draw:formula="11488 * ?f4 / 7401"/><draw:equation draw:name="f51" draw:formula="11678 * ?f4 / 7401"/><draw:equation draw:name="f52" draw:formula="11877 * ?f4 / 7401"/><draw:equation draw:name="f53" draw:formula="12085 * ?f4 / 7401"/><draw:equation draw:name="f54" draw:formula="12302 * ?f4 / 7401"/><draw:equation draw:name="f55" draw:formula="12529 * ?f4 / 7401"/><draw:equation draw:name="f56" draw:formula="12766 * ?f4 / 7401"/><draw:equation draw:name="f57" draw:formula="13013 * ?f4 / 7401"/><draw:equation draw:name="f58" draw:formula="13271 * ?f4 / 7401"/><draw:equation draw:name="f59" draw:formula="13538 * ?f4 / 7401"/><draw:equation draw:name="f60" draw:formula="13817 * ?f4 / 7401"/><draw:equation draw:name="f61" draw:formula="14106 * ?f4 / 7401"/><draw:equation draw:name="f62" draw:formula="14407 * ?f4 / 7401"/><draw:equation draw:name="f63" draw:formula="14719 * ?f4 / 7401"/><draw:equation draw:name="f64" draw:formula="15042 * ?f4 / 7401"/><draw:equation draw:name="f65" draw:formula="15378 * ?f4 / 7401"/><draw:equation draw:name="f66" draw:formula="15725 * ?f4 / 7401"/><draw:equation draw:name="f67" draw:formula="16084 * ?f4 / 7401"/><draw:equation draw:name="f68" draw:formula="?f9 / ?f6"/><draw:equation draw:name="f69" draw:formula="?f10 / ?f7"/><draw:equation draw:name="f70" draw:formula="?f11 / ?f7"/><draw:equation draw:name="f71" draw:formula="?f12 / ?f7"/><draw:equation draw:name="f72" draw:formula="?f13 / ?f7"/><draw:equation draw:name="f73" draw:formula="?f14 / ?f7"/><draw:equation draw:name="f74" draw:formula="?f15 / ?f7"/><draw:equation draw:name="f75" draw:formula="?f16 / ?f7"/><draw:equation draw:name="f76" draw:formula="?f17 / ?f7"/><draw:equation draw:name="f77" draw:formula="?f18 / ?f7"/><draw:equation draw:name="f78" draw:formula="?f19 / ?f7"/><draw:equation draw:name="f79" draw:formula="?f20 / ?f7"/><draw:equation draw:name="f80" draw:formula="?f21 / ?f7"/><draw:equation draw:name="f81" draw:formula="?f22 / ?f7"/><draw:equation draw:name="f82" draw:formula="?f23 / ?f7"/><draw:equation draw:name="f83" draw:formula="?f24 / ?f7"/><draw:equation draw:name="f84" draw:formula="?f25 / ?f7"/><draw:equation draw:name="f85" draw:formula="?f26 / ?f7"/><draw:equation draw:name="f86" draw:formula="?f27 / ?f7"/><draw:equation draw:name="f87" draw:formula="?f28 / ?f7"/><draw:equation draw:name="f88" draw:formula="?f29 / ?f7"/><draw:equation draw:name="f89" draw:formula="?f30 / ?f7"/><draw:equation draw:name="f90" draw:formula="?f31 / ?f7"/><draw:equation draw:name="f91" draw:formula="?f32 / ?f7"/><draw:equation draw:name="f92" draw:formula="?f33 / ?f7"/><draw:equation draw:name="f93" draw:formula="?f34 / ?f7"/><draw:equation draw:name="f94" draw:formula="?f35 / ?f7"/><draw:equation draw:name="f95" draw:formula="?f36 / ?f7"/><draw:equation draw:name="f96" draw:formula="?f37 / ?f7"/><draw:equation draw:name="f97" draw:formula="?f38 / ?f7"/><draw:equation draw:name="f98" draw:formula="?f39 / ?f7"/><draw:equation draw:name="f99" draw:formula="?f40 / ?f7"/><draw:equation draw:name="f100" draw:formula="?f41 / ?f7"/><draw:equation draw:name="f101" draw:formula="?f42 / ?f7"/><draw:equation draw:name="f102" draw:formula="?f43 / ?f7"/><draw:equation draw:name="f103" draw:formula="?f44 / ?f7"/><draw:equation draw:name="f104" draw:formula="?f45 / ?f7"/><draw:equation draw:name="f105" draw:formula="?f46 / ?f7"/><draw:equation draw:name="f106" draw:formula="?f47 / ?f7"/><draw:equation draw:name="f107" draw:formula="?f48 / ?f7"/><draw:equation draw:name="f108" draw:formula="?f49 / ?f7"/><draw:equation draw:name="f109" draw:formula="?f50 / ?f7"/><draw:equation draw:name="f110" draw:formula="?f51 / ?f7"/><draw:equation draw:name="f111" draw:formula="?f52 / ?f7"/><draw:equation draw:name="f112" draw:formula="?f53 / ?f7"/><draw:equation draw:name="f113" draw:formula="?f54 / ?f7"/><draw:equation draw:name="f114" draw:formula="?f55 / ?f7"/><draw:equation draw:name="f115" draw:formula="?f56 / ?f7"/><draw:equation draw:name="f116" draw:formula="?f57 / ?f7"/><draw:equation draw:name="f117" draw:formula="?f58 / ?f7"/><draw:equation draw:name="f118" draw:formula="?f59 / ?f7"/><draw:equation draw:name="f119" draw:formula="?f60 / ?f7"/><draw:equation draw:name="f120" draw:formula="?f61 / ?f7"/><draw:equation draw:name="f121" draw:formula="?f62 / ?f7"/><draw:equation draw:name="f122" draw:formula="?f63 / ?f7"/><draw:equation draw:name="f123" draw:formula="?f64 / ?f7"/><draw:equation draw:name="f124" draw:formula="?f65 / ?f7"/><draw:equation draw:name="f125" draw:formula="?f66 / ?f7"/><draw:equation draw:name="f126" draw:formula="?f67 / ?f7"/><draw:equation draw:name="f127" draw:formula="0 / ?f6"/><draw:equation draw:name="f128" draw:formula="?f1 / ?f6"/><draw:equation draw:name="f129" draw:formula="0 / ?f7"/><draw:equation draw:name="f130" draw:formula="?f3 / ?f7"/></draw:enhanced-geometry></draw:custom-shape></text:span><text:span text:style-name="T56"><draw:custom-shape svg:x="7.91528in" svg:y="11.29028in" svg:width="0.05278in" svg:height="0.05278in" draw:id="id54" draw:style-name="a54" draw:name="Group 10"><svg:title/><svg:desc/><draw:enhanced-geometry draw:type="non-primitive" svg:viewBox="0 0 61 61" draw:enhanced-path="M 30 11 L 30 11 30 12 30 13 30 14 30 15 30 16 30 17 30 18 30 19 30 20 30 21 30 22 30 23 30 24 30 25 30 26 30 27 30 28 30 29 30 30 30 31 30 32 30 33 30 34 30 35 30 36 30 37 30 38 30 39 30 40 30 41 30 42 30 43 30 44 30 45 30 46 30 47 30 48 30 49 30 50 30 51 30 52 30 53 30 54 N" draw:text-areas="?f77 ?f79 ?f78 ?f80" draw:glue-points="?f43 ?f44 ?f43 ?f44 ?f43 ?f44 ?f43 ?f44 ?f43 ?f44 ?f43 ?f44 ?f43 ?f44 ?f43 ?f44 ?f43 ?f44 ?f43 ?f44 ?f43 ?f44 ?f43 ?f44 ?f43 ?f44 ?f43 ?f44 ?f43 ?f44 ?f43 ?f44 ?f43 ?f44 ?f43 ?f45 ?f43 ?f45 ?f43 ?f45 ?f43 ?f45 ?f43 ?f46 ?f43 ?f46 ?f43 ?f46 ?f43 ?f46 ?f43 ?f47 ?f43 ?f47 ?f43 ?f48 ?f43 ?f48 ?f43 ?f49 ?f43 ?f49 ?f43 ?f50 ?f43 ?f50 ?f43 ?f51 ?f43 ?f52 ?f43 ?f52 ?f43 ?f53 ?f43 ?f54 ?f43 ?f55 ?f43 ?f56 ?f43 ?f57 ?f43 ?f58 ?f43 ?f59 ?f43 ?f60 ?f43 ?f61 ?f43 ?f62 ?f43 ?f63 ?f43 ?f64 ?f43 ?f65 ?f43 ?f66 ?f43 ?f67 ?f43 ?f68 ?f43 ?f69 ?f43 ?f70 ?f43 ?f71 ?f43 ?f72 ?f43 ?f73 ?f43 ?f74 ?f43 ?f75 ?f43 ?f76" draw:glue-point-leaving-directions="-90, -90, -90, -90, -90, -90, -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1"/><draw:equation draw:name="f7" draw:formula="?f4 / 61"/><draw:equation draw:name="f8" draw:formula="0 + 11428 - 11398"/><draw:equation draw:name="f9" draw:formula="?f8 * ?f5 / 61"/><draw:equation draw:name="f10" draw:formula="16269 * ?f4 / 61"/><draw:equation draw:name="f11" draw:formula="16270 * ?f4 / 61"/><draw:equation draw:name="f12" draw:formula="16271 * ?f4 / 61"/><draw:equation draw:name="f13" draw:formula="16272 * ?f4 / 61"/><draw:equation draw:name="f14" draw:formula="16273 * ?f4 / 61"/><draw:equation draw:name="f15" draw:formula="16274 * ?f4 / 61"/><draw:equation draw:name="f16" draw:formula="16275 * ?f4 / 61"/><draw:equation draw:name="f17" draw:formula="16276 * ?f4 / 61"/><draw:equation draw:name="f18" draw:formula="16277 * ?f4 / 61"/><draw:equation draw:name="f19" draw:formula="16278 * ?f4 / 61"/><draw:equation draw:name="f20" draw:formula="16279 * ?f4 / 61"/><draw:equation draw:name="f21" draw:formula="16280 * ?f4 / 61"/><draw:equation draw:name="f22" draw:formula="16281 * ?f4 / 61"/><draw:equation draw:name="f23" draw:formula="16282 * ?f4 / 61"/><draw:equation draw:name="f24" draw:formula="16283 * ?f4 / 61"/><draw:equation draw:name="f25" draw:formula="16284 * ?f4 / 61"/><draw:equation draw:name="f26" draw:formula="16285 * ?f4 / 61"/><draw:equation draw:name="f27" draw:formula="16286 * ?f4 / 61"/><draw:equation draw:name="f28" draw:formula="16287 * ?f4 / 61"/><draw:equation draw:name="f29" draw:formula="16289 * ?f4 / 61"/><draw:equation draw:name="f30" draw:formula="16290 * ?f4 / 61"/><draw:equation draw:name="f31" draw:formula="16291 * ?f4 / 61"/><draw:equation draw:name="f32" draw:formula="16293 * ?f4 / 61"/><draw:equation draw:name="f33" draw:formula="16294 * ?f4 / 61"/><draw:equation draw:name="f34" draw:formula="16296 * ?f4 / 61"/><draw:equation draw:name="f35" draw:formula="16297 * ?f4 / 61"/><draw:equation draw:name="f36" draw:formula="16299 * ?f4 / 61"/><draw:equation draw:name="f37" draw:formula="16301 * ?f4 / 61"/><draw:equation draw:name="f38" draw:formula="16303 * ?f4 / 61"/><draw:equation draw:name="f39" draw:formula="16305 * ?f4 / 61"/><draw:equation draw:name="f40" draw:formula="16307 * ?f4 / 61"/><draw:equation draw:name="f41" draw:formula="16309 * ?f4 / 61"/><draw:equation draw:name="f42" draw:formula="16311 * ?f4 / 61"/><draw:equation draw:name="f43" draw:formula="?f9 / ?f6"/><draw:equation draw:name="f44" draw:formula="?f10 / ?f7"/><draw:equation draw:name="f45" draw:formula="?f11 / ?f7"/><draw:equation draw:name="f46" draw:formula="?f12 / ?f7"/><draw:equation draw:name="f47" draw:formula="?f13 / ?f7"/><draw:equation draw:name="f48" draw:formula="?f14 / ?f7"/><draw:equation draw:name="f49" draw:formula="?f15 / ?f7"/><draw:equation draw:name="f50" draw:formula="?f16 / ?f7"/><draw:equation draw:name="f51" draw:formula="?f17 / ?f7"/><draw:equation draw:name="f52" draw:formula="?f18 / ?f7"/><draw:equation draw:name="f53" draw:formula="?f19 / ?f7"/><draw:equation draw:name="f54" draw:formula="?f20 / ?f7"/><draw:equation draw:name="f55" draw:formula="?f21 / ?f7"/><draw:equation draw:name="f56" draw:formula="?f22 / ?f7"/><draw:equation draw:name="f57" draw:formula="?f23 / ?f7"/><draw:equation draw:name="f58" draw:formula="?f24 / ?f7"/><draw:equation draw:name="f59" draw:formula="?f25 / ?f7"/><draw:equation draw:name="f60" draw:formula="?f26 / ?f7"/><draw:equation draw:name="f61" draw:formula="?f27 / ?f7"/><draw:equation draw:name="f62" draw:formula="?f28 / ?f7"/><draw:equation draw:name="f63" draw:formula="?f29 / ?f7"/><draw:equation draw:name="f64" draw:formula="?f30 / ?f7"/><draw:equation draw:name="f65" draw:formula="?f31 / ?f7"/><draw:equation draw:name="f66" draw:formula="?f32 / ?f7"/><draw:equation draw:name="f67" draw:formula="?f33 / ?f7"/><draw:equation draw:name="f68" draw:formula="?f34 / ?f7"/><draw:equation draw:name="f69" draw:formula="?f35 / ?f7"/><draw:equation draw:name="f70" draw:formula="?f36 / ?f7"/><draw:equation draw:name="f71" draw:formula="?f37 / ?f7"/><draw:equation draw:name="f72" draw:formula="?f38 / ?f7"/><draw:equation draw:name="f73" draw:formula="?f39 / ?f7"/><draw:equation draw:name="f74" draw:formula="?f40 / ?f7"/><draw:equation draw:name="f75" draw:formula="?f41 / ?f7"/><draw:equation draw:name="f76" draw:formula="?f42 / ?f7"/><draw:equation draw:name="f77" draw:formula="0 / ?f6"/><draw:equation draw:name="f78" draw:formula="?f1 / ?f6"/><draw:equation draw:name="f79" draw:formula="0 / ?f7"/><draw:equation draw:name="f80" draw:formula="?f3 / ?f7"/></draw:enhanced-geometry></draw:custom-shape></text:span><text:span text:style-name="T57"><draw:custom-shape svg:x="7.91528in" svg:y="11.29028in" svg:width="0.05278in" svg:height="0.05278in" draw:id="id55" draw:style-name="a55" draw:name="Group 8"><svg:title/><svg:desc/><draw:enhanced-geometry draw:type="non-primitive" svg:viewBox="0 0 61 61" draw:enhanced-path="M 30 11 L 30 11 30 12 30 13 30 14 30 15 30 16 30 17 30 18 30 19 30 20 30 21 30 22 30 23 30 24 30 25 30 26 30 27 30 28 30 29 30 30 30 31 30 32 30 33 30 34 30 35 30 36 30 37 30 38 30 39 30 40 30 41 30 42 30 43 30 44 30 45 30 46 30 47 30 48 30 49 30 50 30 51 30 52 30 53 30 54 N" draw:text-areas="?f77 ?f79 ?f78 ?f80" draw:glue-points="?f43 ?f44 ?f43 ?f44 ?f43 ?f44 ?f43 ?f44 ?f43 ?f44 ?f43 ?f44 ?f43 ?f44 ?f43 ?f44 ?f43 ?f44 ?f43 ?f44 ?f43 ?f44 ?f43 ?f44 ?f43 ?f44 ?f43 ?f44 ?f43 ?f44 ?f43 ?f44 ?f43 ?f44 ?f43 ?f45 ?f43 ?f45 ?f43 ?f45 ?f43 ?f45 ?f43 ?f46 ?f43 ?f46 ?f43 ?f46 ?f43 ?f46 ?f43 ?f47 ?f43 ?f47 ?f43 ?f48 ?f43 ?f48 ?f43 ?f49 ?f43 ?f49 ?f43 ?f50 ?f43 ?f50 ?f43 ?f51 ?f43 ?f52 ?f43 ?f52 ?f43 ?f53 ?f43 ?f54 ?f43 ?f55 ?f43 ?f56 ?f43 ?f57 ?f43 ?f58 ?f43 ?f59 ?f43 ?f60 ?f43 ?f61 ?f43 ?f62 ?f43 ?f63 ?f43 ?f64 ?f43 ?f65 ?f43 ?f66 ?f43 ?f67 ?f43 ?f68 ?f43 ?f69 ?f43 ?f70 ?f43 ?f71 ?f43 ?f72 ?f43 ?f73 ?f43 ?f74 ?f43 ?f75 ?f43 ?f76" draw:glue-point-leaving-directions="-90, -90, -90, -90, -90, -90, -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1"/><draw:equation draw:name="f7" draw:formula="?f4 / 61"/><draw:equation draw:name="f8" draw:formula="0 + 11428 - 11398"/><draw:equation draw:name="f9" draw:formula="?f8 * ?f5 / 61"/><draw:equation draw:name="f10" draw:formula="16269 * ?f4 / 61"/><draw:equation draw:name="f11" draw:formula="16270 * ?f4 / 61"/><draw:equation draw:name="f12" draw:formula="16271 * ?f4 / 61"/><draw:equation draw:name="f13" draw:formula="16272 * ?f4 / 61"/><draw:equation draw:name="f14" draw:formula="16273 * ?f4 / 61"/><draw:equation draw:name="f15" draw:formula="16274 * ?f4 / 61"/><draw:equation draw:name="f16" draw:formula="16275 * ?f4 / 61"/><draw:equation draw:name="f17" draw:formula="16276 * ?f4 / 61"/><draw:equation draw:name="f18" draw:formula="16277 * ?f4 / 61"/><draw:equation draw:name="f19" draw:formula="16278 * ?f4 / 61"/><draw:equation draw:name="f20" draw:formula="16279 * ?f4 / 61"/><draw:equation draw:name="f21" draw:formula="16280 * ?f4 / 61"/><draw:equation draw:name="f22" draw:formula="16281 * ?f4 / 61"/><draw:equation draw:name="f23" draw:formula="16282 * ?f4 / 61"/><draw:equation draw:name="f24" draw:formula="16283 * ?f4 / 61"/><draw:equation draw:name="f25" draw:formula="16284 * ?f4 / 61"/><draw:equation draw:name="f26" draw:formula="16285 * ?f4 / 61"/><draw:equation draw:name="f27" draw:formula="16286 * ?f4 / 61"/><draw:equation draw:name="f28" draw:formula="16287 * ?f4 / 61"/><draw:equation draw:name="f29" draw:formula="16289 * ?f4 / 61"/><draw:equation draw:name="f30" draw:formula="16290 * ?f4 / 61"/><draw:equation draw:name="f31" draw:formula="16291 * ?f4 / 61"/><draw:equation draw:name="f32" draw:formula="16293 * ?f4 / 61"/><draw:equation draw:name="f33" draw:formula="16294 * ?f4 / 61"/><draw:equation draw:name="f34" draw:formula="16296 * ?f4 / 61"/><draw:equation draw:name="f35" draw:formula="16297 * ?f4 / 61"/><draw:equation draw:name="f36" draw:formula="16299 * ?f4 / 61"/><draw:equation draw:name="f37" draw:formula="16301 * ?f4 / 61"/><draw:equation draw:name="f38" draw:formula="16303 * ?f4 / 61"/><draw:equation draw:name="f39" draw:formula="16305 * ?f4 / 61"/><draw:equation draw:name="f40" draw:formula="16307 * ?f4 / 61"/><draw:equation draw:name="f41" draw:formula="16309 * ?f4 / 61"/><draw:equation draw:name="f42" draw:formula="16311 * ?f4 / 61"/><draw:equation draw:name="f43" draw:formula="?f9 / ?f6"/><draw:equation draw:name="f44" draw:formula="?f10 / ?f7"/><draw:equation draw:name="f45" draw:formula="?f11 / ?f7"/><draw:equation draw:name="f46" draw:formula="?f12 / ?f7"/><draw:equation draw:name="f47" draw:formula="?f13 / ?f7"/><draw:equation draw:name="f48" draw:formula="?f14 / ?f7"/><draw:equation draw:name="f49" draw:formula="?f15 / ?f7"/><draw:equation draw:name="f50" draw:formula="?f16 / ?f7"/><draw:equation draw:name="f51" draw:formula="?f17 / ?f7"/><draw:equation draw:name="f52" draw:formula="?f18 / ?f7"/><draw:equation draw:name="f53" draw:formula="?f19 / ?f7"/><draw:equation draw:name="f54" draw:formula="?f20 / ?f7"/><draw:equation draw:name="f55" draw:formula="?f21 / ?f7"/><draw:equation draw:name="f56" draw:formula="?f22 / ?f7"/><draw:equation draw:name="f57" draw:formula="?f23 / ?f7"/><draw:equation draw:name="f58" draw:formula="?f24 / ?f7"/><draw:equation draw:name="f59" draw:formula="?f25 / ?f7"/><draw:equation draw:name="f60" draw:formula="?f26 / ?f7"/><draw:equation draw:name="f61" draw:formula="?f27 / ?f7"/><draw:equation draw:name="f62" draw:formula="?f28 / ?f7"/><draw:equation draw:name="f63" draw:formula="?f29 / ?f7"/><draw:equation draw:name="f64" draw:formula="?f30 / ?f7"/><draw:equation draw:name="f65" draw:formula="?f31 / ?f7"/><draw:equation draw:name="f66" draw:formula="?f32 / ?f7"/><draw:equation draw:name="f67" draw:formula="?f33 / ?f7"/><draw:equation draw:name="f68" draw:formula="?f34 / ?f7"/><draw:equation draw:name="f69" draw:formula="?f35 / ?f7"/><draw:equation draw:name="f70" draw:formula="?f36 / ?f7"/><draw:equation draw:name="f71" draw:formula="?f37 / ?f7"/><draw:equation draw:name="f72" draw:formula="?f38 / ?f7"/><draw:equation draw:name="f73" draw:formula="?f39 / ?f7"/><draw:equation draw:name="f74" draw:formula="?f40 / ?f7"/><draw:equation draw:name="f75" draw:formula="?f41 / ?f7"/><draw:equation draw:name="f76" draw:formula="?f42 / ?f7"/><draw:equation draw:name="f77" draw:formula="0 / ?f6"/><draw:equation draw:name="f78" draw:formula="?f1 / ?f6"/><draw:equation draw:name="f79" draw:formula="0 / ?f7"/><draw:equation draw:name="f80" draw:formula="?f3 / ?f7"/></draw:enhanced-geometry></draw:custom-shape></text:span><text:span text:style-name="T58"><draw:custom-shape svg:x="0.55417in" svg:y="6.44306in" svg:width="4.55278in" svg:height="1.99722in" draw:id="id56" draw:style-name="a56" draw:name="Group 6"><svg:title/><svg:desc/><draw:enhanced-geometry draw:type="non-primitive" svg:viewBox="0 0 6541 2861" draw:enhanced-path="M 27 2862 L 27 2862 28 2862 29 2862 30 2862 32 2862 33 2862 35 2862 37 2862 40 2862 42 2862 46 2862 49 2862 53 2862 58 2862 62 2862 68 2862 74 2862 80 2862 87 2862 95 2862 103 2862 112 2862 121 2862 131 2862 142 2862 153 2862 166 2862 179 2862 193 2862 207 2862 223 2862 239 2862 256 2862 274 2862 294 2862 314 2862 335 2862 357 2862 380 2862 404 2862 429 2862 455 2862 482 2862 511 2862 541 2862 571 2862 603 2862 637 2862 671 2862 707 2862 744 2862 783 2862 822 2862 863 2862 906 2862 950 2862 995 2862 1042 2862 1091 2862 1141 2862 1192 2862 1245 2862 1299 2862 1356 2862 1413 2862 1473 2862 1534 2862 1597 2862 1661 2862 1727 2862 1796 2862 1865 2862 1937 2862 2010 2862 2086 2862 2163 2862 2242 2862 2323 2862 2406 2862 2491 2862 2578 2862 2667 2862 2758 2862 2851 2862 2947 2862 3044 2862 3143 2862 3245 2862 3349 2862 3455 2862 3563 2862 3674 2862 3786 2862 3901 2862 4019 2862 4139 2862 4261 2862 4385 2862 4512 2862 4642 2862 4773 2862 4908 2862 5045 2862 5184 2862 5326 2862 5470 2862 5618 2862 5767 2862 5920 2862 6075 2862 6233 2862 6393 2862 6556 2862 6556 2861 6556 2860 6556 2859 6556 2858 6556 2857 6556 2856 6556 2855 6556 2853 6556 2852 6556 2850 6556 2848 6556 2846 6556 2844 6556 2841 6556 2838 6556 2835 6556 2832 6556 2828 6556 2825 6556 2820 6556 2816 6556 2811 6556 2806 6556 2801 6556 2795 6556 2789 6556 2783 6556 2776 6556 2769 6556 2762 6556 2754 6556 2745 6556 2737 6556 2728 6556 2718 6556 2708 6556 2698 6556 2687 6556 2675 6556 2663 6556 2651 6556 2638 6556 2625 6556 2611 6556 2596 6556 2581 6556 2566 6556 2550 6556 2533 6556 2515 6556 2498 6556 2479 6556 2460 6556 2440 6556 2420 6556 2399 6556 2377 6556 2355 6556 2332 6556 2308 6556 2284 6556 2259 6556 2233 6556 2206 6556 2179 6556 2151 6556 2122 6556 2092 6556 2062 6556 2031 6556 1999 6556 1966 6556 1933 6556 1898 6556 1863 6556 1827 6556 1790 6556 1752 6556 1713 6556 1674 6556 1633 6556 1592 6556 1550 6556 1506 6556 1462 6556 1417 6556 1371 6556 1324 6556 1276 6556 1227 6556 1177 6556 1126 6556 1074 6556 1021 6556 966 6556 911 6556 855 6556 798 6556 739 6556 680 6556 619 6556 557 6556 495 6556 431 6556 366 6556 299 6556 232 6556 163 6556 93 6556 23 6555 23 6554 23 6553 23 6552 23 6551 23 6550 23 6548 23 6546 23 6543 23 6540 23 6537 23 6534 23 6530 23 6525 23 6520 23 6515 23 6509 23 6503 23 6496 23 6488 23 6480 23 6471 23 6462 23 6452 23 6441 23 6429 23 6417 23 6404 23 6390 23 6376 23 6360 23 6344 23 6326 23 6308 23 6289 23 6269 23 6248 23 6226 23 6203 23 6179 23 6154 23 6128 23 6100 23 6072 23 6042 23 6011 23 5979 23 5946 23 5912 23 5876 23 5839 23 5800 23 5760 23 5719 23 5677 23 5633 23 5587 23 5541 23 5492 23 5442 23 5391 23 5338 23 5283 23 5227 23 5169 23 5110 23 5049 23 4986 23 4922 23 4855 23 4787 23 4717 23 4646 23 4572 23 4497 23 4420 23 4341 23 4260 23 4177 23 4092 23 4005 23 3916 23 3825 23 3732 23 3636 23 3539 23 3440 23 3338 23 3234 23 3128 23 3020 23 2909 23 2797 23 2681 23 2564 23 2444 23 2322 23 2198 23 2071 23 1941 23 1809 23 1675 23 1538 23 1399 23 1257 23 1112 23 965 23 815 23 663 23 508 23 350 23 190 23 27 23 27 24 27 25 27 26 27 27 27 28 27 29 27 31 27 32 27 34 27 36 27 38 27 40 27 43 27 46 27 49 27 52 27 56 27 59 27 64 27 68 27 73 27 78 27 83 27 89 27 95 27 101 27 108 27 115 27 122 27 130 27 139 27 147 27 156 27 166 27 176 27 186 27 197 27 209 27 221 27 233 27 246 27 259 27 273 27 288 27 303 27 318 27 334 27 351 27 369 27 386 27 405 27 424 27 444 27 464 27 485 27 507 27 529 27 552 27 576 27 600 27 625 27 651 27 678 27 705 27 733 27 762 27 792 27 822 27 853 27 885 27 918 27 951 27 986 27 1021 27 1057 27 1094 27 1132 27 1171 27 1210 27 1251 27 1292 27 1334 27 1378 27 1422 27 1467 27 1513 27 1560 27 1608 27 1657 27 1707 27 1758 27 1810 27 1863 27 1918 27 1973 27 2029 27 2086 27 2145 27 2204 27 2265 27 2327 27 2389 27 2453 27 2518 27 2585 27 2652 27 2721 27 2791 27 2862 N" draw:text-areas="?f163 ?f165 ?f164 ?f166" draw:glue-points="?f101 ?f102 ?f103 ?f102 ?f104 ?f102 ?f105 ?f102 ?f106 ?f102 ?f107 ?f102 ?f108 ?f102 ?f109 ?f102 ?f110 ?f102 ?f111 ?f102 ?f112 ?f102 ?f113 ?f102 ?f114 ?f102 ?f115 ?f102 ?f116 ?f102 ?f117 ?f118 ?f117 ?f119 ?f117 ?f120 ?f117 ?f121 ?f117 ?f122 ?f117 ?f123 ?f117 ?f124 ?f117 ?f125 ?f117 ?f126 ?f117 ?f127 ?f117 ?f128 ?f117 ?f129 ?f117 ?f130 ?f117 ?f131 ?f117 ?f132 ?f133 ?f134 ?f135 ?f134 ?f136 ?f134 ?f137 ?f134 ?f138 ?f134 ?f139 ?f134 ?f140 ?f134 ?f141 ?f134 ?f142 ?f134 ?f143 ?f134 ?f144 ?f134 ?f145 ?f134 ?f146 ?f134 ?f147 ?f134 ?f148 ?f134 ?f101 ?f134 ?f101 ?f149 ?f101 ?f150 ?f101 ?f151 ?f101 ?f152 ?f101 ?f153 ?f101 ?f154 ?f101 ?f155 ?f101 ?f156 ?f101 ?f157 ?f101 ?f158 ?f101 ?f159 ?f101 ?f160 ?f101 ?f161 ?f101 ?f162" draw:glue-point-leaving-directions="-90, -90, -90, -90, -90, -90, -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541"/><draw:equation draw:name="f7" draw:formula="?f4 / 2861"/><draw:equation draw:name="f8" draw:formula="0 + 825 - 798"/><draw:equation draw:name="f9" draw:formula="?f8 * ?f5 / 6541"/><draw:equation draw:name="f10" draw:formula="12140 * ?f4 / 2861"/><draw:equation draw:name="f11" draw:formula="0 + 835 - 798"/><draw:equation draw:name="f12" draw:formula="?f11 * ?f5 / 6541"/><draw:equation draw:name="f13" draw:formula="0 + 866 - 798"/><draw:equation draw:name="f14" draw:formula="?f13 * ?f5 / 6541"/><draw:equation draw:name="f15" draw:formula="0 + 929 - 798"/><draw:equation draw:name="f16" draw:formula="?f15 * ?f5 / 6541"/><draw:equation draw:name="f17" draw:formula="0 + 1037 - 798"/><draw:equation draw:name="f18" draw:formula="?f17 * ?f5 / 6541"/><draw:equation draw:name="f19" draw:formula="0 + 1202 - 798"/><draw:equation draw:name="f20" draw:formula="?f19 * ?f5 / 6541"/><draw:equation draw:name="f21" draw:formula="0 + 1435 - 798"/><draw:equation draw:name="f22" draw:formula="?f21 * ?f5 / 6541"/><draw:equation draw:name="f23" draw:formula="0 + 1748 - 798"/><draw:equation draw:name="f24" draw:formula="?f23 * ?f5 / 6541"/><draw:equation draw:name="f25" draw:formula="0 + 2154 - 798"/><draw:equation draw:name="f26" draw:formula="?f25 * ?f5 / 6541"/><draw:equation draw:name="f27" draw:formula="0 + 2663 - 798"/><draw:equation draw:name="f28" draw:formula="?f27 * ?f5 / 6541"/><draw:equation draw:name="f29" draw:formula="0 + 3289 - 798"/><draw:equation draw:name="f30" draw:formula="?f29 * ?f5 / 6541"/><draw:equation draw:name="f31" draw:formula="0 + 4043 - 798"/><draw:equation draw:name="f32" draw:formula="?f31 * ?f5 / 6541"/><draw:equation draw:name="f33" draw:formula="0 + 4937 - 798"/><draw:equation draw:name="f34" draw:formula="?f33 * ?f5 / 6541"/><draw:equation draw:name="f35" draw:formula="0 + 5982 - 798"/><draw:equation draw:name="f36" draw:formula="?f35 * ?f5 / 6541"/><draw:equation draw:name="f37" draw:formula="0 + 7191 - 798"/><draw:equation draw:name="f38" draw:formula="?f37 * ?f5 / 6541"/><draw:equation draw:name="f39" draw:formula="0 + 7354 - 798"/><draw:equation draw:name="f40" draw:formula="?f39 * ?f5 / 6541"/><draw:equation draw:name="f41" draw:formula="12139 * ?f4 / 2861"/><draw:equation draw:name="f42" draw:formula="12135 * ?f4 / 2861"/><draw:equation draw:name="f43" draw:formula="12122 * ?f4 / 2861"/><draw:equation draw:name="f44" draw:formula="12094 * ?f4 / 2861"/><draw:equation draw:name="f45" draw:formula="12047 * ?f4 / 2861"/><draw:equation draw:name="f46" draw:formula="11976 * ?f4 / 2861"/><draw:equation draw:name="f47" draw:formula="11874 * ?f4 / 2861"/><draw:equation draw:name="f48" draw:formula="11738 * ?f4 / 2861"/><draw:equation draw:name="f49" draw:formula="11562 * ?f4 / 2861"/><draw:equation draw:name="f50" draw:formula="11340 * ?f4 / 2861"/><draw:equation draw:name="f51" draw:formula="11068 * ?f4 / 2861"/><draw:equation draw:name="f52" draw:formula="10740 * ?f4 / 2861"/><draw:equation draw:name="f53" draw:formula="10352 * ?f4 / 2861"/><draw:equation draw:name="f54" draw:formula="9897 * ?f4 / 2861"/><draw:equation draw:name="f55" draw:formula="9371 * ?f4 / 2861"/><draw:equation draw:name="f56" draw:formula="0 + 7353 - 798"/><draw:equation draw:name="f57" draw:formula="?f56 * ?f5 / 6541"/><draw:equation draw:name="f58" draw:formula="9301 * ?f4 / 2861"/><draw:equation draw:name="f59" draw:formula="0 + 7344 - 798"/><draw:equation draw:name="f60" draw:formula="?f59 * ?f5 / 6541"/><draw:equation draw:name="f61" draw:formula="0 + 7313 - 798"/><draw:equation draw:name="f62" draw:formula="?f61 * ?f5 / 6541"/><draw:equation draw:name="f63" draw:formula="0 + 7250 - 798"/><draw:equation draw:name="f64" draw:formula="?f63 * ?f5 / 6541"/><draw:equation draw:name="f65" draw:formula="0 + 7142 - 798"/><draw:equation draw:name="f66" draw:formula="?f65 * ?f5 / 6541"/><draw:equation draw:name="f67" draw:formula="0 + 6977 - 798"/><draw:equation draw:name="f68" draw:formula="?f67 * ?f5 / 6541"/><draw:equation draw:name="f69" draw:formula="0 + 6744 - 798"/><draw:equation draw:name="f70" draw:formula="?f69 * ?f5 / 6541"/><draw:equation draw:name="f71" draw:formula="0 + 6431 - 798"/><draw:equation draw:name="f72" draw:formula="?f71 * ?f5 / 6541"/><draw:equation draw:name="f73" draw:formula="0 + 6025 - 798"/><draw:equation draw:name="f74" draw:formula="?f73 * ?f5 / 6541"/><draw:equation draw:name="f75" draw:formula="0 + 5515 - 798"/><draw:equation draw:name="f76" draw:formula="?f75 * ?f5 / 6541"/><draw:equation draw:name="f77" draw:formula="0 + 4890 - 798"/><draw:equation draw:name="f78" draw:formula="?f77 * ?f5 / 6541"/><draw:equation draw:name="f79" draw:formula="0 + 4136 - 798"/><draw:equation draw:name="f80" draw:formula="?f79 * ?f5 / 6541"/><draw:equation draw:name="f81" draw:formula="0 + 3242 - 798"/><draw:equation draw:name="f82" draw:formula="?f81 * ?f5 / 6541"/><draw:equation draw:name="f83" draw:formula="0 + 2197 - 798"/><draw:equation draw:name="f84" draw:formula="?f83 * ?f5 / 6541"/><draw:equation draw:name="f85" draw:formula="0 + 988 - 798"/><draw:equation draw:name="f86" draw:formula="?f85 * ?f5 / 6541"/><draw:equation draw:name="f87" draw:formula="9305 * ?f4 / 2861"/><draw:equation draw:name="f88" draw:formula="9318 * ?f4 / 2861"/><draw:equation draw:name="f89" draw:formula="9346 * ?f4 / 2861"/><draw:equation draw:name="f90" draw:formula="9393 * ?f4 / 2861"/><draw:equation draw:name="f91" draw:formula="9464 * ?f4 / 2861"/><draw:equation draw:name="f92" draw:formula="9566 * ?f4 / 2861"/><draw:equation draw:name="f93" draw:formula="9702 * ?f4 / 2861"/><draw:equation draw:name="f94" draw:formula="9878 * ?f4 / 2861"/><draw:equation draw:name="f95" draw:formula="10100 * ?f4 / 2861"/><draw:equation draw:name="f96" draw:formula="10372 * ?f4 / 2861"/><draw:equation draw:name="f97" draw:formula="10700 * ?f4 / 2861"/><draw:equation draw:name="f98" draw:formula="11088 * ?f4 / 2861"/><draw:equation draw:name="f99" draw:formula="11543 * ?f4 / 2861"/><draw:equation draw:name="f100" draw:formula="12069 * ?f4 / 2861"/><draw:equation draw:name="f101" draw:formula="?f9 / ?f6"/><draw:equation draw:name="f102" draw:formula="?f10 / ?f7"/><draw:equation draw:name="f103" draw:formula="?f12 / ?f6"/><draw:equation draw:name="f104" draw:formula="?f14 / ?f6"/><draw:equation draw:name="f105" draw:formula="?f16 / ?f6"/><draw:equation draw:name="f106" draw:formula="?f18 / ?f6"/><draw:equation draw:name="f107" draw:formula="?f20 / ?f6"/><draw:equation draw:name="f108" draw:formula="?f22 / ?f6"/><draw:equation draw:name="f109" draw:formula="?f24 / ?f6"/><draw:equation draw:name="f110" draw:formula="?f26 / ?f6"/><draw:equation draw:name="f111" draw:formula="?f28 / ?f6"/><draw:equation draw:name="f112" draw:formula="?f30 / ?f6"/><draw:equation draw:name="f113" draw:formula="?f32 / ?f6"/><draw:equation draw:name="f114" draw:formula="?f34 / ?f6"/><draw:equation draw:name="f115" draw:formula="?f36 / ?f6"/><draw:equation draw:name="f116" draw:formula="?f38 / ?f6"/><draw:equation draw:name="f117" draw:formula="?f40 / ?f6"/><draw:equation draw:name="f118" draw:formula="?f41 / ?f7"/><draw:equation draw:name="f119" draw:formula="?f42 / ?f7"/><draw:equation draw:name="f120" draw:formula="?f43 / ?f7"/><draw:equation draw:name="f121" draw:formula="?f44 / ?f7"/><draw:equation draw:name="f122" draw:formula="?f45 / ?f7"/><draw:equation draw:name="f123" draw:formula="?f46 / ?f7"/><draw:equation draw:name="f124" draw:formula="?f47 / ?f7"/><draw:equation draw:name="f125" draw:formula="?f48 / ?f7"/><draw:equation draw:name="f126" draw:formula="?f49 / ?f7"/><draw:equation draw:name="f127" draw:formula="?f50 / ?f7"/><draw:equation draw:name="f128" draw:formula="?f51 / ?f7"/><draw:equation draw:name="f129" draw:formula="?f52 / ?f7"/><draw:equation draw:name="f130" draw:formula="?f53 / ?f7"/><draw:equation draw:name="f131" draw:formula="?f54 / ?f7"/><draw:equation draw:name="f132" draw:formula="?f55 / ?f7"/><draw:equation draw:name="f133" draw:formula="?f57 / ?f6"/><draw:equation draw:name="f134" draw:formula="?f58 / ?f7"/><draw:equation draw:name="f135" draw:formula="?f60 / ?f6"/><draw:equation draw:name="f136" draw:formula="?f62 / ?f6"/><draw:equation draw:name="f137" draw:formula="?f64 / ?f6"/><draw:equation draw:name="f138" draw:formula="?f66 / ?f6"/><draw:equation draw:name="f139" draw:formula="?f68 / ?f6"/><draw:equation draw:name="f140" draw:formula="?f70 / ?f6"/><draw:equation draw:name="f141" draw:formula="?f72 / ?f6"/><draw:equation draw:name="f142" draw:formula="?f74 / ?f6"/><draw:equation draw:name="f143" draw:formula="?f76 / ?f6"/><draw:equation draw:name="f144" draw:formula="?f78 / ?f6"/><draw:equation draw:name="f145" draw:formula="?f80 / ?f6"/><draw:equation draw:name="f146" draw:formula="?f82 / ?f6"/><draw:equation draw:name="f147" draw:formula="?f84 / ?f6"/><draw:equation draw:name="f148" draw:formula="?f86 / ?f6"/><draw:equation draw:name="f149" draw:formula="?f87 / ?f7"/><draw:equation draw:name="f150" draw:formula="?f88 / ?f7"/><draw:equation draw:name="f151" draw:formula="?f89 / ?f7"/><draw:equation draw:name="f152" draw:formula="?f90 / ?f7"/><draw:equation draw:name="f153" draw:formula="?f91 / ?f7"/><draw:equation draw:name="f154" draw:formula="?f92 / ?f7"/><draw:equation draw:name="f155" draw:formula="?f93 / ?f7"/><draw:equation draw:name="f156" draw:formula="?f94 / ?f7"/><draw:equation draw:name="f157" draw:formula="?f95 / ?f7"/><draw:equation draw:name="f158" draw:formula="?f96 / ?f7"/><draw:equation draw:name="f159" draw:formula="?f97 / ?f7"/><draw:equation draw:name="f160" draw:formula="?f98 / ?f7"/><draw:equation draw:name="f161" draw:formula="?f99 / ?f7"/><draw:equation draw:name="f162" draw:formula="?f100 / ?f7"/><draw:equation draw:name="f163" draw:formula="0 / ?f6"/><draw:equation draw:name="f164" draw:formula="?f1 / ?f6"/><draw:equation draw:name="f165" draw:formula="0 / ?f7"/><draw:equation draw:name="f166" draw:formula="?f3 / ?f7"/></draw:enhanced-geometry></draw:custom-shape></text:span><text:span text:style-name="T59"><draw:custom-shape svg:x="0.55417in" svg:y="6.44306in" svg:width="4.55278in" svg:height="1.99722in" draw:id="id57" draw:style-name="a57" draw:name="Group 4"><svg:title/><svg:desc/><draw:enhanced-geometry draw:type="non-primitive" svg:viewBox="0 0 6541 2861" draw:enhanced-path="M 27 2862 L 27 2862 28 2862 29 2862 30 2862 32 2862 33 2862 35 2862 37 2862 40 2862 42 2862 46 2862 49 2862 53 2862 58 2862 62 2862 68 2862 74 2862 80 2862 87 2862 95 2862 103 2862 112 2862 121 2862 131 2862 142 2862 153 2862 166 2862 179 2862 193 2862 207 2862 223 2862 239 2862 256 2862 274 2862 294 2862 314 2862 335 2862 357 2862 380 2862 404 2862 429 2862 455 2862 482 2862 511 2862 541 2862 571 2862 603 2862 637 2862 671 2862 707 2862 744 2862 783 2862 822 2862 863 2862 906 2862 950 2862 995 2862 1042 2862 1091 2862 1141 2862 1192 2862 1245 2862 1299 2862 1356 2862 1413 2862 1473 2862 1534 2862 1597 2862 1661 2862 1727 2862 1796 2862 1865 2862 1937 2862 2010 2862 2086 2862 2163 2862 2242 2862 2323 2862 2406 2862 2491 2862 2578 2862 2667 2862 2758 2862 2851 2862 2947 2862 3044 2862 3143 2862 3245 2862 3349 2862 3455 2862 3563 2862 3674 2862 3786 2862 3901 2862 4019 2862 4139 2862 4261 2862 4385 2862 4512 2862 4642 2862 4773 2862 4908 2862 5045 2862 5184 2862 5326 2862 5470 2862 5618 2862 5767 2862 5920 2862 6075 2862 6233 2862 6393 2862 6556 2862 6556 2861 6556 2860 6556 2859 6556 2858 6556 2857 6556 2856 6556 2855 6556 2853 6556 2852 6556 2850 6556 2848 6556 2846 6556 2844 6556 2841 6556 2838 6556 2835 6556 2832 6556 2828 6556 2825 6556 2820 6556 2816 6556 2811 6556 2806 6556 2801 6556 2795 6556 2789 6556 2783 6556 2776 6556 2769 6556 2762 6556 2754 6556 2745 6556 2737 6556 2728 6556 2718 6556 2708 6556 2698 6556 2687 6556 2675 6556 2663 6556 2651 6556 2638 6556 2625 6556 2611 6556 2596 6556 2581 6556 2566 6556 2550 6556 2533 6556 2515 6556 2498 6556 2479 6556 2460 6556 2440 6556 2420 6556 2399 6556 2377 6556 2355 6556 2332 6556 2308 6556 2284 6556 2259 6556 2233 6556 2206 6556 2179 6556 2151 6556 2122 6556 2092 6556 2062 6556 2031 6556 1999 6556 1966 6556 1933 6556 1898 6556 1863 6556 1827 6556 1790 6556 1752 6556 1713 6556 1674 6556 1633 6556 1592 6556 1550 6556 1506 6556 1462 6556 1417 6556 1371 6556 1324 6556 1276 6556 1227 6556 1177 6556 1126 6556 1074 6556 1021 6556 966 6556 911 6556 855 6556 798 6556 739 6556 680 6556 619 6556 557 6556 495 6556 431 6556 366 6556 299 6556 232 6556 163 6556 93 6556 23 6555 23 6554 23 6553 23 6552 23 6551 23 6550 23 6548 23 6546 23 6543 23 6540 23 6537 23 6534 23 6530 23 6525 23 6520 23 6515 23 6509 23 6503 23 6496 23 6488 23 6480 23 6471 23 6462 23 6452 23 6441 23 6429 23 6417 23 6404 23 6390 23 6376 23 6360 23 6344 23 6326 23 6308 23 6289 23 6269 23 6248 23 6226 23 6203 23 6179 23 6154 23 6128 23 6100 23 6072 23 6042 23 6011 23 5979 23 5946 23 5912 23 5876 23 5839 23 5800 23 5760 23 5719 23 5677 23 5633 23 5587 23 5541 23 5492 23 5442 23 5391 23 5338 23 5283 23 5227 23 5169 23 5110 23 5049 23 4986 23 4922 23 4855 23 4787 23 4717 23 4646 23 4572 23 4497 23 4420 23 4341 23 4260 23 4177 23 4092 23 4005 23 3916 23 3825 23 3732 23 3636 23 3539 23 3440 23 3338 23 3234 23 3128 23 3020 23 2909 23 2797 23 2681 23 2564 23 2444 23 2322 23 2198 23 2071 23 1941 23 1809 23 1675 23 1538 23 1399 23 1257 23 1112 23 965 23 815 23 663 23 508 23 350 23 190 23 27 23 27 24 27 25 27 26 27 27 27 28 27 29 27 31 27 32 27 34 27 36 27 38 27 40 27 43 27 46 27 49 27 52 27 56 27 59 27 64 27 68 27 73 27 78 27 83 27 89 27 95 27 101 27 108 27 115 27 122 27 130 27 139 27 147 27 156 27 166 27 176 27 186 27 197 27 209 27 221 27 233 27 246 27 259 27 273 27 288 27 303 27 318 27 334 27 351 27 369 27 386 27 405 27 424 27 444 27 464 27 485 27 507 27 529 27 552 27 576 27 600 27 625 27 651 27 678 27 705 27 733 27 762 27 792 27 822 27 853 27 885 27 918 27 951 27 986 27 1021 27 1057 27 1094 27 1132 27 1171 27 1210 27 1251 27 1292 27 1334 27 1378 27 1422 27 1467 27 1513 27 1560 27 1608 27 1657 27 1707 27 1758 27 1810 27 1863 27 1918 27 1973 27 2029 27 2086 27 2145 27 2204 27 2265 27 2327 27 2389 27 2453 27 2518 27 2585 27 2652 27 2721 27 2791 27 2862 N" draw:text-areas="?f163 ?f165 ?f164 ?f166" draw:glue-points="?f101 ?f102 ?f103 ?f102 ?f104 ?f102 ?f105 ?f102 ?f106 ?f102 ?f107 ?f102 ?f108 ?f102 ?f109 ?f102 ?f110 ?f102 ?f111 ?f102 ?f112 ?f102 ?f113 ?f102 ?f114 ?f102 ?f115 ?f102 ?f116 ?f102 ?f117 ?f118 ?f117 ?f119 ?f117 ?f120 ?f117 ?f121 ?f117 ?f122 ?f117 ?f123 ?f117 ?f124 ?f117 ?f125 ?f117 ?f126 ?f117 ?f127 ?f117 ?f128 ?f117 ?f129 ?f117 ?f130 ?f117 ?f131 ?f117 ?f132 ?f133 ?f134 ?f135 ?f134 ?f136 ?f134 ?f137 ?f134 ?f138 ?f134 ?f139 ?f134 ?f140 ?f134 ?f141 ?f134 ?f142 ?f134 ?f143 ?f134 ?f144 ?f134 ?f145 ?f134 ?f146 ?f134 ?f147 ?f134 ?f148 ?f134 ?f101 ?f134 ?f101 ?f149 ?f101 ?f150 ?f101 ?f151 ?f101 ?f152 ?f101 ?f153 ?f101 ?f154 ?f101 ?f155 ?f101 ?f156 ?f101 ?f157 ?f101 ?f158 ?f101 ?f159 ?f101 ?f160 ?f101 ?f161 ?f101 ?f162" draw:glue-point-leaving-directions="-90, -90, -90, -90, -90, -90, -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541"/><draw:equation draw:name="f7" draw:formula="?f4 / 2861"/><draw:equation draw:name="f8" draw:formula="0 + 825 - 798"/><draw:equation draw:name="f9" draw:formula="?f8 * ?f5 / 6541"/><draw:equation draw:name="f10" draw:formula="12140 * ?f4 / 2861"/><draw:equation draw:name="f11" draw:formula="0 + 835 - 798"/><draw:equation draw:name="f12" draw:formula="?f11 * ?f5 / 6541"/><draw:equation draw:name="f13" draw:formula="0 + 866 - 798"/><draw:equation draw:name="f14" draw:formula="?f13 * ?f5 / 6541"/><draw:equation draw:name="f15" draw:formula="0 + 929 - 798"/><draw:equation draw:name="f16" draw:formula="?f15 * ?f5 / 6541"/><draw:equation draw:name="f17" draw:formula="0 + 1037 - 798"/><draw:equation draw:name="f18" draw:formula="?f17 * ?f5 / 6541"/><draw:equation draw:name="f19" draw:formula="0 + 1202 - 798"/><draw:equation draw:name="f20" draw:formula="?f19 * ?f5 / 6541"/><draw:equation draw:name="f21" draw:formula="0 + 1435 - 798"/><draw:equation draw:name="f22" draw:formula="?f21 * ?f5 / 6541"/><draw:equation draw:name="f23" draw:formula="0 + 1748 - 798"/><draw:equation draw:name="f24" draw:formula="?f23 * ?f5 / 6541"/><draw:equation draw:name="f25" draw:formula="0 + 2154 - 798"/><draw:equation draw:name="f26" draw:formula="?f25 * ?f5 / 6541"/><draw:equation draw:name="f27" draw:formula="0 + 2663 - 798"/><draw:equation draw:name="f28" draw:formula="?f27 * ?f5 / 6541"/><draw:equation draw:name="f29" draw:formula="0 + 3289 - 798"/><draw:equation draw:name="f30" draw:formula="?f29 * ?f5 / 6541"/><draw:equation draw:name="f31" draw:formula="0 + 4043 - 798"/><draw:equation draw:name="f32" draw:formula="?f31 * ?f5 / 6541"/><draw:equation draw:name="f33" draw:formula="0 + 4937 - 798"/><draw:equation draw:name="f34" draw:formula="?f33 * ?f5 / 6541"/><draw:equation draw:name="f35" draw:formula="0 + 5982 - 798"/><draw:equation draw:name="f36" draw:formula="?f35 * ?f5 / 6541"/><draw:equation draw:name="f37" draw:formula="0 + 7191 - 798"/><draw:equation draw:name="f38" draw:formula="?f37 * ?f5 / 6541"/><draw:equation draw:name="f39" draw:formula="0 + 7354 - 798"/><draw:equation draw:name="f40" draw:formula="?f39 * ?f5 / 6541"/><draw:equation draw:name="f41" draw:formula="12139 * ?f4 / 2861"/><draw:equation draw:name="f42" draw:formula="12135 * ?f4 / 2861"/><draw:equation draw:name="f43" draw:formula="12122 * ?f4 / 2861"/><draw:equation draw:name="f44" draw:formula="12094 * ?f4 / 2861"/><draw:equation draw:name="f45" draw:formula="12047 * ?f4 / 2861"/><draw:equation draw:name="f46" draw:formula="11976 * ?f4 / 2861"/><draw:equation draw:name="f47" draw:formula="11874 * ?f4 / 2861"/><draw:equation draw:name="f48" draw:formula="11738 * ?f4 / 2861"/><draw:equation draw:name="f49" draw:formula="11562 * ?f4 / 2861"/><draw:equation draw:name="f50" draw:formula="11340 * ?f4 / 2861"/><draw:equation draw:name="f51" draw:formula="11068 * ?f4 / 2861"/><draw:equation draw:name="f52" draw:formula="10740 * ?f4 / 2861"/><draw:equation draw:name="f53" draw:formula="10352 * ?f4 / 2861"/><draw:equation draw:name="f54" draw:formula="9897 * ?f4 / 2861"/><draw:equation draw:name="f55" draw:formula="9371 * ?f4 / 2861"/><draw:equation draw:name="f56" draw:formula="0 + 7353 - 798"/><draw:equation draw:name="f57" draw:formula="?f56 * ?f5 / 6541"/><draw:equation draw:name="f58" draw:formula="9301 * ?f4 / 2861"/><draw:equation draw:name="f59" draw:formula="0 + 7344 - 798"/><draw:equation draw:name="f60" draw:formula="?f59 * ?f5 / 6541"/><draw:equation draw:name="f61" draw:formula="0 + 7313 - 798"/><draw:equation draw:name="f62" draw:formula="?f61 * ?f5 / 6541"/><draw:equation draw:name="f63" draw:formula="0 + 7250 - 798"/><draw:equation draw:name="f64" draw:formula="?f63 * ?f5 / 6541"/><draw:equation draw:name="f65" draw:formula="0 + 7142 - 798"/><draw:equation draw:name="f66" draw:formula="?f65 * ?f5 / 6541"/><draw:equation draw:name="f67" draw:formula="0 + 6977 - 798"/><draw:equation draw:name="f68" draw:formula="?f67 * ?f5 / 6541"/><draw:equation draw:name="f69" draw:formula="0 + 6744 - 798"/><draw:equation draw:name="f70" draw:formula="?f69 * ?f5 / 6541"/><draw:equation draw:name="f71" draw:formula="0 + 6431 - 798"/><draw:equation draw:name="f72" draw:formula="?f71 * ?f5 / 6541"/><draw:equation draw:name="f73" draw:formula="0 + 6025 - 798"/><draw:equation draw:name="f74" draw:formula="?f73 * ?f5 / 6541"/><draw:equation draw:name="f75" draw:formula="0 + 5515 - 798"/><draw:equation draw:name="f76" draw:formula="?f75 * ?f5 / 6541"/><draw:equation draw:name="f77" draw:formula="0 + 4890 - 798"/><draw:equation draw:name="f78" draw:formula="?f77 * ?f5 / 6541"/><draw:equation draw:name="f79" draw:formula="0 + 4136 - 798"/><draw:equation draw:name="f80" draw:formula="?f79 * ?f5 / 6541"/><draw:equation draw:name="f81" draw:formula="0 + 3242 - 798"/><draw:equation draw:name="f82" draw:formula="?f81 * ?f5 / 6541"/><draw:equation draw:name="f83" draw:formula="0 + 2197 - 798"/><draw:equation draw:name="f84" draw:formula="?f83 * ?f5 / 6541"/><draw:equation draw:name="f85" draw:formula="0 + 988 - 798"/><draw:equation draw:name="f86" draw:formula="?f85 * ?f5 / 6541"/><draw:equation draw:name="f87" draw:formula="9305 * ?f4 / 2861"/><draw:equation draw:name="f88" draw:formula="9318 * ?f4 / 2861"/><draw:equation draw:name="f89" draw:formula="9346 * ?f4 / 2861"/><draw:equation draw:name="f90" draw:formula="9393 * ?f4 / 2861"/><draw:equation draw:name="f91" draw:formula="9464 * ?f4 / 2861"/><draw:equation draw:name="f92" draw:formula="9566 * ?f4 / 2861"/><draw:equation draw:name="f93" draw:formula="9702 * ?f4 / 2861"/><draw:equation draw:name="f94" draw:formula="9878 * ?f4 / 2861"/><draw:equation draw:name="f95" draw:formula="10100 * ?f4 / 2861"/><draw:equation draw:name="f96" draw:formula="10372 * ?f4 / 2861"/><draw:equation draw:name="f97" draw:formula="10700 * ?f4 / 2861"/><draw:equation draw:name="f98" draw:formula="11088 * ?f4 / 2861"/><draw:equation draw:name="f99" draw:formula="11543 * ?f4 / 2861"/><draw:equation draw:name="f100" draw:formula="12069 * ?f4 / 2861"/><draw:equation draw:name="f101" draw:formula="?f9 / ?f6"/><draw:equation draw:name="f102" draw:formula="?f10 / ?f7"/><draw:equation draw:name="f103" draw:formula="?f12 / ?f6"/><draw:equation draw:name="f104" draw:formula="?f14 / ?f6"/><draw:equation draw:name="f105" draw:formula="?f16 / ?f6"/><draw:equation draw:name="f106" draw:formula="?f18 / ?f6"/><draw:equation draw:name="f107" draw:formula="?f20 / ?f6"/><draw:equation draw:name="f108" draw:formula="?f22 / ?f6"/><draw:equation draw:name="f109" draw:formula="?f24 / ?f6"/><draw:equation draw:name="f110" draw:formula="?f26 / ?f6"/><draw:equation draw:name="f111" draw:formula="?f28 / ?f6"/><draw:equation draw:name="f112" draw:formula="?f30 / ?f6"/><draw:equation draw:name="f113" draw:formula="?f32 / ?f6"/><draw:equation draw:name="f114" draw:formula="?f34 / ?f6"/><draw:equation draw:name="f115" draw:formula="?f36 / ?f6"/><draw:equation draw:name="f116" draw:formula="?f38 / ?f6"/><draw:equation draw:name="f117" draw:formula="?f40 / ?f6"/><draw:equation draw:name="f118" draw:formula="?f41 / ?f7"/><draw:equation draw:name="f119" draw:formula="?f42 / ?f7"/><draw:equation draw:name="f120" draw:formula="?f43 / ?f7"/><draw:equation draw:name="f121" draw:formula="?f44 / ?f7"/><draw:equation draw:name="f122" draw:formula="?f45 / ?f7"/><draw:equation draw:name="f123" draw:formula="?f46 / ?f7"/><draw:equation draw:name="f124" draw:formula="?f47 / ?f7"/><draw:equation draw:name="f125" draw:formula="?f48 / ?f7"/><draw:equation draw:name="f126" draw:formula="?f49 / ?f7"/><draw:equation draw:name="f127" draw:formula="?f50 / ?f7"/><draw:equation draw:name="f128" draw:formula="?f51 / ?f7"/><draw:equation draw:name="f129" draw:formula="?f52 / ?f7"/><draw:equation draw:name="f130" draw:formula="?f53 / ?f7"/><draw:equation draw:name="f131" draw:formula="?f54 / ?f7"/><draw:equation draw:name="f132" draw:formula="?f55 / ?f7"/><draw:equation draw:name="f133" draw:formula="?f57 / ?f6"/><draw:equation draw:name="f134" draw:formula="?f58 / ?f7"/><draw:equation draw:name="f135" draw:formula="?f60 / ?f6"/><draw:equation draw:name="f136" draw:formula="?f62 / ?f6"/><draw:equation draw:name="f137" draw:formula="?f64 / ?f6"/><draw:equation draw:name="f138" draw:formula="?f66 / ?f6"/><draw:equation draw:name="f139" draw:formula="?f68 / ?f6"/><draw:equation draw:name="f140" draw:formula="?f70 / ?f6"/><draw:equation draw:name="f141" draw:formula="?f72 / ?f6"/><draw:equation draw:name="f142" draw:formula="?f74 / ?f6"/><draw:equation draw:name="f143" draw:formula="?f76 / ?f6"/><draw:equation draw:name="f144" draw:formula="?f78 / ?f6"/><draw:equation draw:name="f145" draw:formula="?f80 / ?f6"/><draw:equation draw:name="f146" draw:formula="?f82 / ?f6"/><draw:equation draw:name="f147" draw:formula="?f84 / ?f6"/><draw:equation draw:name="f148" draw:formula="?f86 / ?f6"/><draw:equation draw:name="f149" draw:formula="?f87 / ?f7"/><draw:equation draw:name="f150" draw:formula="?f88 / ?f7"/><draw:equation draw:name="f151" draw:formula="?f89 / ?f7"/><draw:equation draw:name="f152" draw:formula="?f90 / ?f7"/><draw:equation draw:name="f153" draw:formula="?f91 / ?f7"/><draw:equation draw:name="f154" draw:formula="?f92 / ?f7"/><draw:equation draw:name="f155" draw:formula="?f93 / ?f7"/><draw:equation draw:name="f156" draw:formula="?f94 / ?f7"/><draw:equation draw:name="f157" draw:formula="?f95 / ?f7"/><draw:equation draw:name="f158" draw:formula="?f96 / ?f7"/><draw:equation draw:name="f159" draw:formula="?f97 / ?f7"/><draw:equation draw:name="f160" draw:formula="?f98 / ?f7"/><draw:equation draw:name="f161" draw:formula="?f99 / ?f7"/><draw:equation draw:name="f162" draw:formula="?f100 / ?f7"/><draw:equation draw:name="f163" draw:formula="0 / ?f6"/><draw:equation draw:name="f164" draw:formula="?f1 / ?f6"/><draw:equation draw:name="f165" draw:formula="0 / ?f7"/><draw:equation draw:name="f166" draw:formula="?f3 / ?f7"/></draw:enhanced-geometry></draw:custom-shape></text:span><text:span text:style-name="T60"><draw:frame draw:z-index="251686912" draw:style-name="a58" draw:name="圖片 3" text:anchor-type="paragraph" svg:x="0.55in" svg:y="6.49167in" svg:width="4.56667in" svg:height="1.9in" style:rel-width="scale" style:rel-height="scale"><draw:image xlink:href="media/image1.jpeg" xlink:type="simple" xlink:show="embed" xlink:actuate="onLoad"/><svg:title/><svg:desc/></draw:frame></text:span><text:span text:style-name="T61"><draw:frame draw:z-index="251687936" draw:style-name="a59" draw:name="圖片 2" text:anchor-type="paragraph" svg:x="5.21667in" svg:y="7.38333in" svg:width="2.60833in" svg:height="1.00833in" style:rel-width="scale" style:rel-height="scale"><draw:image xlink:href="media/image2.jpeg" xlink:type="simple" xlink:show="embed" xlink:actuate="onLoad"/><svg:title/><svg:desc/></draw:frame></text:span></text:p>
      <text:section text:name="Sect1" text:style-name="S1">
        <text:p text:style-name="P62"/>
      </text:section>
      <text:section text:name="Sect2" text:style-name="S2">
        <text:p text:style-name="P63"/>
      </text:section>
      <text:section text:name="Sect3" text:style-name="S3">
        <table:table table:style-name="Table64">
          <table:table-columns>
            <table:table-column table:style-name="TableColumn65"/>
            <table:table-column table:style-name="TableColumn66"/>
            <table:table-column table:style-name="TableColumn67"/>
            <table:table-column table:style-name="TableColumn68"/>
            <table:table-column table:style-name="TableColumn69"/>
            <table:table-column table:style-name="TableColumn70"/>
            <table:table-column table:style-name="TableColumn71"/>
            <table:table-column table:style-name="TableColumn72"/>
            <table:table-column table:style-name="TableColumn73"/>
            <table:table-column table:style-name="TableColumn74"/>
            <table:table-column table:style-name="TableColumn75"/>
            <table:table-column table:style-name="TableColumn76"/>
            <table:table-column table:style-name="TableColumn77"/>
            <table:table-column table:style-name="TableColumn78"/>
            <table:table-column table:style-name="TableColumn79"/>
            <table:table-column table:style-name="TableColumn80"/>
            <table:table-column table:style-name="TableColumn81"/>
            <table:table-column table:style-name="TableColumn82"/>
            <table:table-column table:style-name="TableColumn83"/>
            <table:table-column table:style-name="TableColumn84"/>
            <table:table-column table:style-name="TableColumn85"/>
            <table:table-column table:style-name="TableColumn86"/>
            <table:table-column table:style-name="TableColumn87"/>
            <table:table-column table:style-name="TableColumn88"/>
            <table:table-column table:style-name="TableColumn89"/>
            <table:table-column table:style-name="TableColumn90"/>
            <table:table-column table:style-name="TableColumn91"/>
            <table:table-column table:style-name="TableColumn92"/>
            <table:table-column table:style-name="TableColumn93"/>
            <table:table-column table:style-name="TableColumn94"/>
            <table:table-column table:style-name="TableColumn95"/>
          </table:table-columns>
          <table:table-row table:style-name="TableRow96">
            <table:table-cell table:style-name="TableCell97" table:number-columns-spanned="29" table:number-rows-spanned="2">
              <text:p text:style-name="P98"><text:span text:style-name="T99">機車</text:span><text:span text:style-name="T100">駕駛</text:span><text:span text:style-name="T101">執照登記書</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02">
              <text:p text:style-name="P103"><text:span text:style-name="T104">附件</text:span><text:span text:style-name="T105"><text:s/></text:span><text:span text:style-name="T106">2</text:span></text:p>
            </table:table-cell>
            <table:table-cell table:style-name="TableCell107" table:number-rows-spanned="2">
              <text:p text:style-name="內文"/>
            </table:table-cell>
          </table:table-row>
          <table:table-row table:style-name="TableRow108">
            <table:covered-table-cell>
              <text:p text:style-name="內文"/>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09">
              <text:p text:style-name="內文"/>
            </table:table-cell>
            <table:covered-table-cell>
              <text:p text:style-name="內文"/>
            </table:covered-table-cell>
          </table:table-row>
          <table:table-row table:style-name="TableRow110">
            <table:table-cell table:style-name="TableCell111" table:number-columns-spanned="2" table:number-rows-spanned="2">
              <text:p text:style-name="P112"><text:span text:style-name="T113">駕</text:span><text:span text:style-name="T114"><text:s/></text:span><text:span text:style-name="T115">照</text:span><text:span text:style-name="T116"><text:s/></text:span><text:span text:style-name="T117">號</text:span><text:span text:style-name="T118"><text:s/></text:span><text:span text:style-name="T119">碼</text:span><text:span text:style-name="T120">(</text:span><text:span text:style-name="T121">身分證號碼</text:span><text:span text:style-name="T122">)</text:span></text:p>
            </table:table-cell>
            <table:covered-table-cell/>
            <table:table-cell table:style-name="TableCell123" table:number-rows-spanned="2">
              <text:p text:style-name="內文"/>
            </table:table-cell>
            <table:table-cell table:style-name="TableCell124" table:number-rows-spanned="2">
              <text:p text:style-name="內文"/>
            </table:table-cell>
            <table:table-cell table:style-name="TableCell125" table:number-rows-spanned="2">
              <text:p text:style-name="內文"/>
            </table:table-cell>
            <table:table-cell table:style-name="TableCell126" table:number-rows-spanned="2">
              <text:p text:style-name="內文"/>
            </table:table-cell>
            <table:table-cell table:style-name="TableCell127" table:number-columns-spanned="2" table:number-rows-spanned="2">
              <text:p text:style-name="內文"/>
            </table:table-cell>
            <table:covered-table-cell/>
            <table:table-cell table:style-name="TableCell128" table:number-rows-spanned="2">
              <text:p text:style-name="內文"/>
            </table:table-cell>
            <table:table-cell table:style-name="TableCell129" table:number-columns-spanned="2" table:number-rows-spanned="2">
              <text:p text:style-name="內文"/>
            </table:table-cell>
            <table:covered-table-cell/>
            <table:table-cell table:style-name="TableCell130" table:number-columns-spanned="2" table:number-rows-spanned="2">
              <text:p text:style-name="內文"/>
            </table:table-cell>
            <table:covered-table-cell/>
            <table:table-cell table:style-name="TableCell131" table:number-rows-spanned="2">
              <text:p text:style-name="內文"/>
            </table:table-cell>
            <table:table-cell table:style-name="TableCell132" table:number-rows-spanned="2">
              <text:p text:style-name="內文"/>
            </table:table-cell>
            <table:table-cell table:style-name="TableCell133" table:number-rows-spanned="2">
              <text:p text:style-name="P134"><text:span text:style-name="T135">印製</text:span></text:p>
              <text:p text:style-name="P136"><text:span text:style-name="T137">號碼</text:span></text:p>
            </table:table-cell>
            <table:table-cell table:style-name="TableCell138" table:number-columns-spanned="6" table:number-rows-spanned="2">
              <text:p text:style-name="內文"/>
            </table:table-cell>
            <table:covered-table-cell/>
            <table:covered-table-cell/>
            <table:covered-table-cell/>
            <table:covered-table-cell/>
            <table:covered-table-cell/>
            <table:table-cell table:style-name="TableCell139" table:number-columns-spanned="2" table:number-rows-spanned="2">
              <text:p text:style-name="P140"><text:span text:style-name="T141">駕照</text:span></text:p>
              <text:p text:style-name="P142"><text:span text:style-name="T143">類別</text:span></text:p>
            </table:table-cell>
            <table:covered-table-cell/>
            <table:table-cell table:style-name="TableCell144" table:number-columns-spanned="3">
              <text:p text:style-name="P145"><text:span text:style-name="T146">輕</text:span><text:span text:style-name="T147"><text:s text:c="2"/></text:span><text:span text:style-name="T148">機</text:span></text:p>
            </table:table-cell>
            <table:covered-table-cell/>
            <table:covered-table-cell/>
            <table:table-cell table:style-name="TableCell149" table:number-columns-spanned="2">
              <text:p text:style-name="P150"><text:span text:style-name="T151">普通</text:span><text:span text:style-name="T152">重機</text:span></text:p>
            </table:table-cell>
            <table:covered-table-cell/>
            <table:table-cell table:style-name="TableCell153">
              <text:p text:style-name="P154"><text:span text:style-name="T155">大型</text:span><text:span text:style-name="T156">重機</text:span></text:p>
            </table:table-cell>
            <table:table-cell table:style-name="TableCell157" table:number-rows-spanned="2">
              <text:p text:style-name="內文"/>
            </table:table-cell>
          </table:table-row>
          <table:table-row table:style-name="TableRow158">
            <table:covered-table-cell>
              <text:p text:style-name="內文"/>
            </table:covered-table-cell>
            <table:covered-table-cell/>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covered-table-cell/>
            <table:covered-table-cell>
              <text:p text:style-name="內文"/>
            </table:covered-table-cell>
            <table:covered-table-cell>
              <text:p text:style-name="內文"/>
            </table:covered-table-cell>
            <table:covered-table-cell/>
            <table:covered-table-cell>
              <text:p text:style-name="內文"/>
            </table:covered-table-cell>
            <table:covered-table-cell/>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covered-table-cell/>
            <table:covered-table-cell/>
            <table:covered-table-cell/>
            <table:covered-table-cell/>
            <table:covered-table-cell/>
            <table:covered-table-cell>
              <text:p text:style-name="內文"/>
            </table:covered-table-cell>
            <table:covered-table-cell/>
            <table:table-cell table:style-name="TableCell159" table:number-columns-spanned="3">
              <text:p text:style-name="內文"/>
            </table:table-cell>
            <table:covered-table-cell/>
            <table:covered-table-cell/>
            <table:table-cell table:style-name="TableCell160" table:number-columns-spanned="2">
              <text:p text:style-name="內文"/>
            </table:table-cell>
            <table:covered-table-cell/>
            <table:table-cell table:style-name="TableCell161">
              <text:p text:style-name="內文"/>
            </table:table-cell>
            <table:covered-table-cell>
              <text:p text:style-name="內文"/>
            </table:covered-table-cell>
          </table:table-row>
          <table:table-row table:style-name="TableRow162">
            <table:table-cell table:style-name="TableCell163" table:number-rows-spanned="2">
              <text:p text:style-name="P164"/>
              <text:p text:style-name="P165"><text:span text:style-name="T166">姓</text:span></text:p>
              <text:p text:style-name="P167"/>
              <text:p text:style-name="P168"><text:span text:style-name="T169">名</text:span></text:p>
            </table:table-cell>
            <table:table-cell table:style-name="TableCell170" table:number-columns-spanned="11" table:number-rows-spanned="2">
              <text:p text:style-name="內文"/>
            </table:table-cell>
            <table:covered-table-cell/>
            <table:covered-table-cell/>
            <table:covered-table-cell/>
            <table:covered-table-cell/>
            <table:covered-table-cell/>
            <table:covered-table-cell/>
            <table:covered-table-cell/>
            <table:covered-table-cell/>
            <table:covered-table-cell/>
            <table:covered-table-cell/>
            <table:table-cell table:style-name="TableCell171" table:number-columns-spanned="2" table:number-rows-spanned="2">
              <text:p text:style-name="P172"/>
              <text:p text:style-name="P173"><text:span text:style-name="T174">出生</text:span></text:p>
              <text:p text:style-name="P175"><text:span text:style-name="T176">日期</text:span></text:p>
            </table:table-cell>
            <table:covered-table-cell/>
            <table:table-cell table:style-name="TableCell177" table:number-columns-spanned="2" table:number-rows-spanned="2">
              <text:p text:style-name="P178"/>
              <text:p text:style-name="P179"><text:span text:style-name="T180">年</text:span></text:p>
              <text:p text:style-name="P181"/>
              <text:p text:style-name="P182"><text:span text:style-name="T183">月</text:span><text:span text:style-name="T184"><text:s/></text:span><text:span text:style-name="T185">日</text:span></text:p>
            </table:table-cell>
            <table:covered-table-cell/>
            <table:table-cell table:style-name="TableCell186" table:number-rows-spanned="2">
              <text:p text:style-name="P187"/>
              <text:p text:style-name="P188"><text:span text:style-name="T189">性</text:span></text:p>
              <text:p text:style-name="P190"><text:span text:style-name="T191">別</text:span></text:p>
            </table:table-cell>
            <table:table-cell table:style-name="TableCell192" table:number-columns-spanned="2">
              <text:p text:style-name="P193"/>
              <text:p text:style-name="P194"><text:span text:style-name="T195">男</text:span></text:p>
            </table:table-cell>
            <table:covered-table-cell/>
            <table:table-cell table:style-name="TableCell196">
              <text:p text:style-name="P197"/>
              <text:p text:style-name="P198"><text:span text:style-name="T199">女</text:span></text:p>
            </table:table-cell>
            <table:table-cell table:style-name="TableCell200" table:number-columns-spanned="2" table:number-rows-spanned="2">
              <text:p text:style-name="P201"/>
              <text:p text:style-name="P202"><text:span text:style-name="T203">電</text:span></text:p>
              <text:p text:style-name="P204"><text:span text:style-name="T205">話</text:span></text:p>
            </table:table-cell>
            <table:covered-table-cell/>
            <table:table-cell table:style-name="TableCell206" table:number-columns-spanned="6" table:number-rows-spanned="2">
              <text:p text:style-name="內文"/>
            </table:table-cell>
            <table:covered-table-cell/>
            <table:covered-table-cell/>
            <table:covered-table-cell/>
            <table:covered-table-cell/>
            <table:covered-table-cell/>
            <table:table-cell table:style-name="TableCell207" table:number-columns-spanned="2" table:number-rows-spanned="8">
              <text:p text:style-name="P208"><text:span text:style-name="T209"><draw:frame draw:z-index="251689984" draw:id="id58" draw:style-name="a60" draw:name="文字方塊 2" text:anchor-type="paragraph" svg:x="0.24444in" svg:y="0.28681in" svg:width="0.84722in" svg:height="1.14861in" style:rel-width="scale" style:rel-height="scale"><draw:text-box><text:p text:style-name="P210">一吋正面半身</text:p><text:p text:style-name="P211"/><text:p text:style-name="P212">貼照片處</text:p></draw:text-box><svg:title/><svg:desc/></draw:frame></text:span></text:p>
              <text:p text:style-name="P213"/>
            </table:table-cell>
            <table:covered-table-cell/>
            <table:table-cell table:style-name="TableCell214" table:number-rows-spanned="9">
              <text:p text:style-name="P215"/>
            </table:table-cell>
          </table:table-row>
          <table:table-row table:style-name="TableRow216">
            <table:covered-table-cell>
              <text:p text:style-name="P217"/>
            </table:covered-table-cell>
            <table:covered-table-cell>
              <text:p text:style-name="P218"/>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219"/>
            </table:covered-table-cell>
            <table:covered-table-cell/>
            <table:covered-table-cell>
              <text:p text:style-name="P220"/>
            </table:covered-table-cell>
            <table:covered-table-cell/>
            <table:covered-table-cell>
              <text:p text:style-name="P221"/>
            </table:covered-table-cell>
            <table:table-cell table:style-name="TableCell222" table:number-columns-spanned="2">
              <text:p text:style-name="P223"/>
            </table:table-cell>
            <table:covered-table-cell/>
            <table:table-cell table:style-name="TableCell224">
              <text:p text:style-name="P225"/>
            </table:table-cell>
            <table:covered-table-cell>
              <text:p text:style-name="P226"/>
            </table:covered-table-cell>
            <table:covered-table-cell/>
            <table:covered-table-cell>
              <text:p text:style-name="P227"/>
            </table:covered-table-cell>
            <table:covered-table-cell/>
            <table:covered-table-cell/>
            <table:covered-table-cell/>
            <table:covered-table-cell/>
            <table:covered-table-cell/>
            <table:covered-table-cell>
              <text:p text:style-name="P228"/>
            </table:covered-table-cell>
            <table:covered-table-cell/>
            <table:covered-table-cell>
              <text:p text:style-name="P229"/>
            </table:covered-table-cell>
          </table:table-row>
          <table:table-row table:style-name="TableRow230">
            <table:table-cell table:style-name="TableCell231">
              <text:p text:style-name="P232"><text:span text:style-name="T233">住</text:span></text:p>
              <text:p text:style-name="P234"><text:span text:style-name="T235">址</text:span></text:p>
            </table:table-cell>
            <table:table-cell table:style-name="TableCell236" table:number-columns-spanned="27">
              <text:p text:style-name="P237"><text:span text:style-name="T238">縣</text:span><text:span text:style-name="T239"><text:tab/></text:span><text:span text:style-name="T240">鄉鎮</text:span><text:span text:style-name="T241"><text:tab/></text:span><text:span text:style-name="T242">村</text:span><text:span text:style-name="T243"><text:tab/></text:span><text:span text:style-name="T244">路</text:span><text:span text:style-name="T245"><text:tab/></text:span><text:span text:style-name="T246">(</text:span><text:span text:style-name="T247"><text:s text:c="2"/></text:span><text:span text:style-name="T248">樓)</text:span></text:p>
              <text:p text:style-name="P249"><text:span text:style-name="T250">市</text:span><text:span text:style-name="T251"><text:tab/></text:span><text:span text:style-name="T252">區</text:span><text:span text:style-name="T253"><text:tab/></text:span><text:span text:style-name="T254">里</text:span><text:span text:style-name="T255"><text:tab/></text:span><text:span text:style-name="T256">(</text:span><text:span text:style-name="T257">街</text:span><text:span text:style-name="T258">)</text:span><text:span text:style-name="T259"><text:s text:c="2"/></text:span><text:span text:style-name="T260">鄰</text:span><text:span text:style-name="T261"><text:s text:c="3"/></text:span><text:span text:style-name="T262">段</text:span><text:span text:style-name="T263"><text:s text:c="3"/></text:span><text:span text:style-name="T264">巷</text:span><text:span text:style-name="T265"><text:s text:c="3"/></text:span><text:span text:style-name="T266">弄</text:span><text:span text:style-name="T267"><text:s text:c="3"/></text:span><text:span text:style-name="T268">號之</text:span><text:span text:style-name="T269"><text:tab/></text:span><text:span text:style-name="T270">(</text:span><text:span text:style-name="T271"><text:s text:c="2"/></text:span><text:span text:style-name="T272">室)</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273"/>
            </table:covered-table-cell>
            <table:covered-table-cell/>
            <table:covered-table-cell>
              <text:p text:style-name="P274"/>
            </table:covered-table-cell>
          </table:table-row>
          <table:table-row table:style-name="TableRow275">
            <table:table-cell table:style-name="TableCell276" table:number-rows-spanned="6">
              <text:p text:style-name="P277"/>
              <text:p text:style-name="P278"><text:span text:style-name="T279">體格檢</text:span><text:span text:style-name="T280">查</text:span></text:p>
            </table:table-cell>
            <table:table-cell table:style-name="TableCell281">
              <text:p text:style-name="P282"><text:span text:style-name="T283">身</text:span><text:tab/><text:span text:style-name="T284">高</text:span></text:p>
            </table:table-cell>
            <table:table-cell table:style-name="TableCell285" table:number-columns-spanned="5">
              <text:p text:style-name="P286"><text:span text:style-name="T287">公分</text:span></text:p>
            </table:table-cell>
            <table:covered-table-cell/>
            <table:covered-table-cell/>
            <table:covered-table-cell/>
            <table:covered-table-cell/>
            <table:table-cell table:style-name="TableCell288" table:number-columns-spanned="5" table:number-rows-spanned="2">
              <text:p text:style-name="P289"><text:span text:style-name="T290">四</text:span><text:span text:style-name="T291">肢是否</text:span></text:p>
              <text:p text:style-name="P292"><text:span text:style-name="T293">健</text:span><text:tab/><text:span text:style-name="T294">全</text:span></text:p>
            </table:table-cell>
            <table:covered-table-cell/>
            <table:covered-table-cell/>
            <table:covered-table-cell/>
            <table:covered-table-cell/>
            <table:table-cell table:style-name="TableCell295" table:number-columns-spanned="4" table:number-rows-spanned="2">
              <text:p text:style-name="內文"/>
            </table:table-cell>
            <table:covered-table-cell/>
            <table:covered-table-cell/>
            <table:covered-table-cell/>
            <table:table-cell table:style-name="TableCell296" table:number-columns-spanned="6" table:number-rows-spanned="2">
              <text:p text:style-name="P297"/>
              <text:p text:style-name="P298"><text:span text:style-name="T299">醫</text:span><text:span text:style-name="T300"><text:s text:c="3"/></text:span><text:span text:style-name="T301">院</text:span></text:p>
            </table:table-cell>
            <table:covered-table-cell/>
            <table:covered-table-cell/>
            <table:covered-table-cell/>
            <table:covered-table-cell/>
            <table:covered-table-cell/>
            <table:table-cell table:style-name="TableCell302" table:number-columns-spanned="6" table:number-rows-spanned="2">
              <text:p text:style-name="內文"/>
            </table:table-cell>
            <table:covered-table-cell/>
            <table:covered-table-cell/>
            <table:covered-table-cell/>
            <table:covered-table-cell/>
            <table:covered-table-cell/>
            <table:covered-table-cell>
              <text:p text:style-name="內文"/>
            </table:covered-table-cell>
            <table:covered-table-cell/>
            <table:covered-table-cell>
              <text:p text:style-name="內文"/>
            </table:covered-table-cell>
          </table:table-row>
          <table:table-row table:style-name="TableRow303">
            <table:covered-table-cell>
              <text:p text:style-name="內文"/>
            </table:covered-table-cell>
            <table:table-cell table:style-name="TableCell304">
              <text:p text:style-name="P305"><text:span text:style-name="T306">體</text:span><text:tab/><text:span text:style-name="T307">重</text:span></text:p>
            </table:table-cell>
            <table:table-cell table:style-name="TableCell308" table:number-columns-spanned="5">
              <text:p text:style-name="P309"><text:span text:style-name="T310">公斤</text:span></text:p>
            </table:table-cell>
            <table:covered-table-cell/>
            <table:covered-table-cell/>
            <table:covered-table-cell/>
            <table:covered-table-cell/>
            <table:covered-table-cell>
              <text:p text:style-name="內文"/>
            </table:covered-table-cell>
            <table:covered-table-cell/>
            <table:covered-table-cell/>
            <table:covered-table-cell/>
            <table:covered-table-cell/>
            <table:covered-table-cell>
              <text:p text:style-name="內文"/>
            </table:covered-table-cell>
            <table:covered-table-cell/>
            <table:covered-table-cell/>
            <table:covered-table-cell/>
            <table:covered-table-cell>
              <text:p text:style-name="內文"/>
            </table:covered-table-cell>
            <table:covered-table-cell/>
            <table:covered-table-cell/>
            <table:covered-table-cell/>
            <table:covered-table-cell/>
            <table:covered-table-cell/>
            <table:covered-table-cell>
              <text:p text:style-name="內文"/>
            </table:covered-table-cell>
            <table:covered-table-cell/>
            <table:covered-table-cell/>
            <table:covered-table-cell/>
            <table:covered-table-cell/>
            <table:covered-table-cell/>
            <table:covered-table-cell>
              <text:p text:style-name="內文"/>
            </table:covered-table-cell>
            <table:covered-table-cell/>
            <table:covered-table-cell>
              <text:p text:style-name="內文"/>
            </table:covered-table-cell>
          </table:table-row>
          <table:table-row table:style-name="TableRow311">
            <table:covered-table-cell>
              <text:p text:style-name="內文"/>
            </table:covered-table-cell>
            <table:table-cell table:style-name="TableCell312">
              <text:p text:style-name="P313"><text:span text:style-name="T314">視</text:span><text:tab/><text:span text:style-name="T315">力</text:span></text:p>
            </table:table-cell>
            <table:table-cell table:style-name="TableCell316" table:number-columns-spanned="5">
              <text:p text:style-name="P317"><text:span text:style-name="T318">左</text:span><text:tab/><text:span text:style-name="T319">右</text:span></text:p>
            </table:table-cell>
            <table:covered-table-cell/>
            <table:covered-table-cell/>
            <table:covered-table-cell/>
            <table:covered-table-cell/>
            <table:table-cell table:style-name="TableCell320" table:number-columns-spanned="5">
              <text:p text:style-name="P321"><text:span text:style-name="T322">活</text:span><text:span text:style-name="T323">動能力</text:span></text:p>
            </table:table-cell>
            <table:covered-table-cell/>
            <table:covered-table-cell/>
            <table:covered-table-cell/>
            <table:covered-table-cell/>
            <table:table-cell table:style-name="TableCell324" table:number-columns-spanned="4">
              <text:p text:style-name="內文"/>
            </table:table-cell>
            <table:covered-table-cell/>
            <table:covered-table-cell/>
            <table:covered-table-cell/>
            <table:table-cell table:style-name="TableCell325" table:number-columns-spanned="6">
              <text:p text:style-name="P326"><text:span text:style-name="T327">醫</text:span><text:span text:style-name="T328"><text:s text:c="3"/></text:span><text:span text:style-name="T329">師</text:span></text:p>
            </table:table-cell>
            <table:covered-table-cell/>
            <table:covered-table-cell/>
            <table:covered-table-cell/>
            <table:covered-table-cell/>
            <table:covered-table-cell/>
            <table:table-cell table:style-name="TableCell330" table:number-columns-spanned="6">
              <text:p text:style-name="內文"/>
            </table:table-cell>
            <table:covered-table-cell/>
            <table:covered-table-cell/>
            <table:covered-table-cell/>
            <table:covered-table-cell/>
            <table:covered-table-cell/>
            <table:covered-table-cell>
              <text:p text:style-name="內文"/>
            </table:covered-table-cell>
            <table:covered-table-cell/>
            <table:covered-table-cell>
              <text:p text:style-name="內文"/>
            </table:covered-table-cell>
          </table:table-row>
          <table:table-row table:style-name="TableRow331">
            <table:covered-table-cell>
              <text:p text:style-name="內文"/>
            </table:covered-table-cell>
            <table:table-cell table:style-name="TableCell332">
              <text:p text:style-name="P333"><text:span text:style-name="T334">雙</text:span><text:span text:style-name="T335">眼視力</text:span></text:p>
            </table:table-cell>
            <table:table-cell table:style-name="TableCell336" table:number-columns-spanned="5">
              <text:p text:style-name="內文"/>
            </table:table-cell>
            <table:covered-table-cell/>
            <table:covered-table-cell/>
            <table:covered-table-cell/>
            <table:covered-table-cell/>
            <table:table-cell table:style-name="TableCell337" table:number-columns-spanned="5">
              <text:p text:style-name="P338"><text:span text:style-name="T339">有</text:span><text:span text:style-name="T340">無惡疾</text:span></text:p>
            </table:table-cell>
            <table:covered-table-cell/>
            <table:covered-table-cell/>
            <table:covered-table-cell/>
            <table:covered-table-cell/>
            <table:table-cell table:style-name="TableCell341" table:number-columns-spanned="4">
              <text:p text:style-name="內文"/>
            </table:table-cell>
            <table:covered-table-cell/>
            <table:covered-table-cell/>
            <table:covered-table-cell/>
            <table:table-cell table:style-name="TableCell342" table:number-columns-spanned="6">
              <text:p text:style-name="P343"><text:span text:style-name="T344">醫師</text:span><text:span text:style-name="T345">執照</text:span></text:p>
            </table:table-cell>
            <table:covered-table-cell/>
            <table:covered-table-cell/>
            <table:covered-table-cell/>
            <table:covered-table-cell/>
            <table:covered-table-cell/>
            <table:table-cell table:style-name="TableCell346" table:number-columns-spanned="6">
              <text:p text:style-name="內文"/>
            </table:table-cell>
            <table:covered-table-cell/>
            <table:covered-table-cell/>
            <table:covered-table-cell/>
            <table:covered-table-cell/>
            <table:covered-table-cell/>
            <table:covered-table-cell>
              <text:p text:style-name="內文"/>
            </table:covered-table-cell>
            <table:covered-table-cell/>
            <table:covered-table-cell>
              <text:p text:style-name="內文"/>
            </table:covered-table-cell>
          </table:table-row>
          <table:table-row table:style-name="TableRow347">
            <table:covered-table-cell>
              <text:p text:style-name="內文"/>
            </table:covered-table-cell>
            <table:table-cell table:style-name="TableCell348">
              <text:p text:style-name="P349"><text:span text:style-name="T350">辨</text:span><text:span text:style-name="T351"><text:s/></text:span><text:span text:style-name="T352">色</text:span><text:span text:style-name="T353"><text:s/></text:span><text:span text:style-name="T354">力</text:span></text:p>
            </table:table-cell>
            <table:table-cell table:style-name="TableCell355" table:number-columns-spanned="5">
              <text:p text:style-name="內文"/>
            </table:table-cell>
            <table:covered-table-cell/>
            <table:covered-table-cell/>
            <table:covered-table-cell/>
            <table:covered-table-cell/>
            <table:table-cell table:style-name="TableCell356" table:number-columns-spanned="5">
              <text:p text:style-name="P357"><text:span text:style-name="T358">聽</text:span><text:tab/><text:span text:style-name="T359">力</text:span></text:p>
            </table:table-cell>
            <table:covered-table-cell/>
            <table:covered-table-cell/>
            <table:covered-table-cell/>
            <table:covered-table-cell/>
            <table:table-cell table:style-name="TableCell360" table:number-columns-spanned="4">
              <text:p text:style-name="P361"><text:span text:style-name="T362">左</text:span><text:span text:style-name="T363"><text:s text:c="3"/></text:span><text:span text:style-name="T364">右</text:span></text:p>
            </table:table-cell>
            <table:covered-table-cell/>
            <table:covered-table-cell/>
            <table:covered-table-cell/>
            <table:table-cell table:style-name="TableCell365" table:number-columns-spanned="6">
              <text:p text:style-name="P366"><text:span text:style-name="T367">檢查</text:span><text:span text:style-name="T368">日期</text:span></text:p>
            </table:table-cell>
            <table:covered-table-cell/>
            <table:covered-table-cell/>
            <table:covered-table-cell/>
            <table:covered-table-cell/>
            <table:covered-table-cell/>
            <table:table-cell table:style-name="TableCell369" table:number-columns-spanned="6">
              <text:p text:style-name="內文"/>
            </table:table-cell>
            <table:covered-table-cell/>
            <table:covered-table-cell/>
            <table:covered-table-cell/>
            <table:covered-table-cell/>
            <table:covered-table-cell/>
            <table:covered-table-cell>
              <text:p text:style-name="內文"/>
            </table:covered-table-cell>
            <table:covered-table-cell/>
            <table:covered-table-cell>
              <text:p text:style-name="內文"/>
            </table:covered-table-cell>
          </table:table-row>
          <table:table-row table:style-name="TableRow370">
            <table:covered-table-cell>
              <text:p text:style-name="內文"/>
            </table:covered-table-cell>
            <table:table-cell table:style-name="TableCell371">
              <text:p text:style-name="P372"><text:span text:style-name="T373">身</text:span><text:span text:style-name="T374">心狀況</text:span></text:p>
            </table:table-cell>
            <table:table-cell table:style-name="TableCell375" table:number-columns-spanned="28">
              <text:p text:style-name="P376"><text:span text:style-name="T377">□言語精神行為未發現異常</text:span><text:span text:style-name="T378"><text:tab/></text:span><text:span text:style-name="T379">□應至精神科或身心科進一步檢查</text:span><text:span text:style-name="T380">，檢具醫師診斷證明</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381"/>
            </table:covered-table-cell>
          </table:table-row>
          <table:table-row table:style-name="TableRow382">
            <table:table-cell table:style-name="TableCell383" table:number-columns-spanned="2">
              <text:p text:style-name="P384"><text:span text:style-name="T385">體能</text:span><text:span text:style-name="T386">測驗</text:span></text:p>
            </table:table-cell>
            <table:covered-table-cell/>
            <table:table-cell table:style-name="TableCell387" table:number-columns-spanned="5">
              <text:p text:style-name="內文"/>
            </table:table-cell>
            <table:covered-table-cell/>
            <table:covered-table-cell/>
            <table:covered-table-cell/>
            <table:covered-table-cell/>
            <table:table-cell table:style-name="TableCell388" table:number-columns-spanned="5" table:number-rows-spanned="2">
              <text:p text:style-name="P389"/>
              <text:p text:style-name="P390"><text:span text:style-name="T391">測驗</text:span><text:span text:style-name="T392">日期</text:span></text:p>
            </table:table-cell>
            <table:covered-table-cell/>
            <table:covered-table-cell/>
            <table:covered-table-cell/>
            <table:covered-table-cell/>
            <table:table-cell table:style-name="TableCell393" table:number-columns-spanned="6" table:number-rows-spanned="2">
              <text:p text:style-name="內文"/>
            </table:table-cell>
            <table:covered-table-cell/>
            <table:covered-table-cell/>
            <table:covered-table-cell/>
            <table:covered-table-cell/>
            <table:covered-table-cell/>
            <table:table-cell table:style-name="TableCell394" table:number-columns-spanned="3" table:number-rows-spanned="2">
              <text:p text:style-name="P395"><text:span text:style-name="T396">測驗</text:span></text:p>
              <text:p text:style-name="P397"><text:span text:style-name="T398">機關</text:span></text:p>
            </table:table-cell>
            <table:covered-table-cell/>
            <table:covered-table-cell/>
            <table:table-cell table:style-name="TableCell399" table:number-columns-spanned="4" table:number-rows-spanned="2">
              <text:p text:style-name="內文"/>
            </table:table-cell>
            <table:covered-table-cell/>
            <table:covered-table-cell/>
            <table:covered-table-cell/>
            <table:table-cell table:style-name="TableCell400" table:number-columns-spanned="3" table:number-rows-spanned="2">
              <text:p text:style-name="P401"><text:span text:style-name="T402">發照</text:span></text:p>
              <text:p text:style-name="P403"><text:span text:style-name="T404">日期</text:span></text:p>
            </table:table-cell>
            <table:covered-table-cell/>
            <table:covered-table-cell/>
            <table:table-cell table:style-name="TableCell405" table:number-columns-spanned="2" table:number-rows-spanned="2">
              <text:p text:style-name="P406"/>
              <text:p text:style-name="P407"><text:span text:style-name="T408">年</text:span><text:span text:style-name="T409"><text:s text:c="3"/></text:span><text:span text:style-name="T410">月</text:span><text:span text:style-name="T411"><text:s text:c="2"/></text:span><text:span text:style-name="T412">日</text:span></text:p>
            </table:table-cell>
            <table:covered-table-cell/>
            <table:table-cell table:style-name="TableCell413" table:number-rows-spanned="2">
              <text:p text:style-name="內文"/>
            </table:table-cell>
          </table:table-row>
          <table:table-row table:style-name="TableRow414">
            <table:table-cell table:style-name="TableCell415" table:number-columns-spanned="2">
              <text:p text:style-name="P416"><text:span text:style-name="T417">報考</text:span><text:span text:style-name="T418">(</text:span><text:span text:style-name="T419">換照</text:span><text:span text:style-name="T420">)</text:span><text:span text:style-name="T421">證件</text:span></text:p>
            </table:table-cell>
            <table:covered-table-cell/>
            <table:table-cell table:style-name="TableCell422" table:number-columns-spanned="5">
              <text:p text:style-name="內文"/>
            </table:table-cell>
            <table:covered-table-cell/>
            <table:covered-table-cell/>
            <table:covered-table-cell/>
            <table:covered-table-cell/>
            <table:covered-table-cell>
              <text:p text:style-name="內文"/>
            </table:covered-table-cell>
            <table:covered-table-cell/>
            <table:covered-table-cell/>
            <table:covered-table-cell/>
            <table:covered-table-cell/>
            <table:covered-table-cell>
              <text:p text:style-name="內文"/>
            </table:covered-table-cell>
            <table:covered-table-cell/>
            <table:covered-table-cell/>
            <table:covered-table-cell/>
            <table:covered-table-cell/>
            <table:covered-table-cell/>
            <table:covered-table-cell>
              <text:p text:style-name="內文"/>
            </table:covered-table-cell>
            <table:covered-table-cell/>
            <table:covered-table-cell/>
            <table:covered-table-cell>
              <text:p text:style-name="內文"/>
            </table:covered-table-cell>
            <table:covered-table-cell/>
            <table:covered-table-cell/>
            <table:covered-table-cell/>
            <table:covered-table-cell>
              <text:p text:style-name="內文"/>
            </table:covered-table-cell>
            <table:covered-table-cell/>
            <table:covered-table-cell/>
            <table:covered-table-cell>
              <text:p text:style-name="內文"/>
            </table:covered-table-cell>
            <table:covered-table-cell/>
            <table:covered-table-cell>
              <text:p text:style-name="內文"/>
            </table:covered-table-cell>
          </table:table-row>
          <table:table-row table:style-name="TableRow423">
            <table:table-cell table:style-name="TableCell424" table:number-rows-spanned="7">
              <text:p text:style-name="P425"/>
              <text:p text:style-name="P426"/>
              <text:p text:style-name="P427"/>
              <text:p text:style-name="P428"><text:span text:style-name="T429">考驗紀</text:span><text:span text:style-name="T430">錄</text:span></text:p>
            </table:table-cell>
            <table:table-cell table:style-name="TableCell431" table:number-rows-spanned="2">
              <text:p text:style-name="P432"/>
              <text:p text:style-name="P433"><text:span text:style-name="T434">科</text:span><text:span text:style-name="T435"><text:s text:c="3"/></text:span><text:span text:style-name="T436">目</text:span></text:p>
            </table:table-cell>
            <table:table-cell table:style-name="TableCell437" table:number-columns-spanned="8">
              <text:p text:style-name="P438"><text:span text:style-name="T439">筆</text:span><text:tab/><text:span text:style-name="T440">試</text:span></text:p>
            </table:table-cell>
            <table:covered-table-cell/>
            <table:covered-table-cell/>
            <table:covered-table-cell/>
            <table:covered-table-cell/>
            <table:covered-table-cell/>
            <table:covered-table-cell/>
            <table:covered-table-cell/>
            <table:table-cell table:style-name="TableCell441" table:number-columns-spanned="8">
              <text:p text:style-name="P442"><text:span text:style-name="T443">路</text:span><text:tab/><text:span text:style-name="T444">考</text:span></text:p>
            </table:table-cell>
            <table:covered-table-cell/>
            <table:covered-table-cell/>
            <table:covered-table-cell/>
            <table:covered-table-cell/>
            <table:covered-table-cell/>
            <table:covered-table-cell/>
            <table:covered-table-cell/>
            <table:table-cell table:style-name="TableCell445" table:number-columns-spanned="12" table:number-rows-spanned="4">
              <text:p text:style-name="P446"><text:span text:style-name="T447">身</text:span><text:span text:style-name="T448">障鑑定及</text:span><text:span text:style-name="T449">其他紀錄</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450" table:number-rows-spanned="7">
              <text:p text:style-name="內文"/>
            </table:table-cell>
          </table:table-row>
          <table:table-row table:style-name="TableRow451">
            <table:covered-table-cell>
              <text:p text:style-name="內文"/>
            </table:covered-table-cell>
            <table:covered-table-cell>
              <text:p text:style-name="內文"/>
            </table:covered-table-cell>
            <table:table-cell table:style-name="TableCell452" table:number-columns-spanned="8">
              <text:p text:style-name="P453"><text:span text:style-name="T454">交</text:span><text:span text:style-name="T455"><text:s text:c="2"/></text:span><text:span text:style-name="T456">通</text:span><text:span text:style-name="T457"><text:s/></text:span><text:span text:style-name="T458">規</text:span><text:span text:style-name="T459"><text:s text:c="2"/></text:span><text:span text:style-name="T460">則</text:span></text:p>
            </table:table-cell>
            <table:covered-table-cell/>
            <table:covered-table-cell/>
            <table:covered-table-cell/>
            <table:covered-table-cell/>
            <table:covered-table-cell/>
            <table:covered-table-cell/>
            <table:covered-table-cell/>
            <table:table-cell table:style-name="TableCell461" table:number-columns-spanned="5">
              <text:p text:style-name="P462"><text:span text:style-name="T463">場</text:span><text:span text:style-name="T464"><text:s text:c="2"/></text:span><text:span text:style-name="T465">考</text:span></text:p>
            </table:table-cell>
            <table:covered-table-cell/>
            <table:covered-table-cell/>
            <table:covered-table-cell/>
            <table:covered-table-cell/>
            <table:table-cell table:style-name="TableCell466" table:number-columns-spanned="3">
              <text:p text:style-name="P467"><text:span text:style-name="T468">特</text:span><text:span text:style-name="T469">定項目</text:span></text:p>
            </table:table-cell>
            <table:covered-table-cell/>
            <table:covered-table-cell/>
            <table:covered-table-cell>
              <text:p text:style-name="內文"/>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內文"/>
            </table:covered-table-cell>
          </table:table-row>
          <table:table-row table:style-name="TableRow470">
            <table:covered-table-cell>
              <text:p text:style-name="內文"/>
            </table:covered-table-cell>
            <table:table-cell table:style-name="TableCell471">
              <text:p text:style-name="P472"/>
              <text:p text:style-name="P473"><text:span text:style-name="T474">評</text:span><text:span text:style-name="T475"><text:s text:c="3"/></text:span><text:span text:style-name="T476">分</text:span></text:p>
            </table:table-cell>
            <table:table-cell table:style-name="TableCell477" table:number-columns-spanned="8">
              <text:p text:style-name="內文"/>
            </table:table-cell>
            <table:covered-table-cell/>
            <table:covered-table-cell/>
            <table:covered-table-cell/>
            <table:covered-table-cell/>
            <table:covered-table-cell/>
            <table:covered-table-cell/>
            <table:covered-table-cell/>
            <table:table-cell table:style-name="TableCell478" table:number-columns-spanned="5">
              <text:p text:style-name="內文"/>
            </table:table-cell>
            <table:covered-table-cell/>
            <table:covered-table-cell/>
            <table:covered-table-cell/>
            <table:covered-table-cell/>
            <table:table-cell table:style-name="TableCell479" table:number-columns-spanned="3">
              <text:p text:style-name="內文"/>
            </table:table-cell>
            <table:covered-table-cell/>
            <table:covered-table-cell/>
            <table:covered-table-cell>
              <text:p text:style-name="內文"/>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內文"/>
            </table:covered-table-cell>
          </table:table-row>
          <table:table-row table:style-name="TableRow480">
            <table:covered-table-cell>
              <text:p text:style-name="內文"/>
            </table:covered-table-cell>
            <table:table-cell table:style-name="TableCell481" table:number-rows-spanned="3">
              <text:p text:style-name="P482"/>
              <text:p text:style-name="P483"><text:span text:style-name="T484">簽</text:span><text:span text:style-name="T485"><text:s text:c="3"/></text:span><text:span text:style-name="T486">章</text:span></text:p>
            </table:table-cell>
            <table:table-cell table:style-name="TableCell487" table:number-columns-spanned="3">
              <text:p text:style-name="P488"><text:span text:style-name="T489">考驗員</text:span></text:p>
            </table:table-cell>
            <table:covered-table-cell/>
            <table:covered-table-cell/>
            <table:table-cell table:style-name="TableCell490" table:number-columns-spanned="5">
              <text:p text:style-name="P491"><text:span text:style-name="T492">監考員</text:span></text:p>
            </table:table-cell>
            <table:covered-table-cell/>
            <table:covered-table-cell/>
            <table:covered-table-cell/>
            <table:covered-table-cell/>
            <table:table-cell table:style-name="TableCell493" table:number-columns-spanned="5">
              <text:p text:style-name="P494"><text:span text:style-name="T495">考驗員</text:span></text:p>
            </table:table-cell>
            <table:covered-table-cell/>
            <table:covered-table-cell/>
            <table:covered-table-cell/>
            <table:covered-table-cell/>
            <table:table-cell table:style-name="TableCell496" table:number-columns-spanned="3">
              <text:p text:style-name="P497"><text:span text:style-name="T498">監考員</text:span></text:p>
            </table:table-cell>
            <table:covered-table-cell/>
            <table:covered-table-cell/>
            <table:covered-table-cell>
              <text:p text:style-name="內文"/>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內文"/>
            </table:covered-table-cell>
          </table:table-row>
          <table:table-row table:style-name="TableRow499">
            <table:covered-table-cell>
              <text:p text:style-name="內文"/>
            </table:covered-table-cell>
            <table:covered-table-cell>
              <text:p text:style-name="內文"/>
            </table:covered-table-cell>
            <table:table-cell table:style-name="TableCell500" table:number-columns-spanned="3" table:number-rows-spanned="2">
              <text:p text:style-name="內文"/>
            </table:table-cell>
            <table:covered-table-cell/>
            <table:covered-table-cell/>
            <table:table-cell table:style-name="TableCell501" table:number-columns-spanned="5" table:number-rows-spanned="2">
              <text:p text:style-name="內文"/>
            </table:table-cell>
            <table:covered-table-cell/>
            <table:covered-table-cell/>
            <table:covered-table-cell/>
            <table:covered-table-cell/>
            <table:table-cell table:style-name="TableCell502" table:number-columns-spanned="5" table:number-rows-spanned="2">
              <text:p text:style-name="內文"/>
            </table:table-cell>
            <table:covered-table-cell/>
            <table:covered-table-cell/>
            <table:covered-table-cell/>
            <table:covered-table-cell/>
            <table:table-cell table:style-name="TableCell503" table:number-columns-spanned="3" table:number-rows-spanned="2">
              <text:p text:style-name="內文"/>
            </table:table-cell>
            <table:covered-table-cell/>
            <table:covered-table-cell/>
            <table:table-cell table:style-name="TableCell504" table:number-columns-spanned="5">
              <text:p text:style-name="P505"><text:span text:style-name="T506">鍵入員</text:span></text:p>
            </table:table-cell>
            <table:covered-table-cell/>
            <table:covered-table-cell/>
            <table:covered-table-cell/>
            <table:covered-table-cell/>
            <table:table-cell table:style-name="TableCell507" table:number-columns-spanned="3">
              <text:p text:style-name="P508"><text:span text:style-name="T509">審核員</text:span></text:p>
            </table:table-cell>
            <table:covered-table-cell/>
            <table:covered-table-cell/>
            <table:table-cell table:style-name="TableCell510" table:number-columns-spanned="4">
              <text:p text:style-name="P511"><text:span text:style-name="T512">經辦</text:span><text:span text:style-name="T513">機關</text:span></text:p>
            </table:table-cell>
            <table:covered-table-cell/>
            <table:covered-table-cell/>
            <table:covered-table-cell/>
            <table:covered-table-cell>
              <text:p text:style-name="內文"/>
            </table:covered-table-cell>
          </table:table-row>
          <table:table-row table:style-name="TableRow514">
            <table:covered-table-cell>
              <text:p text:style-name="內文"/>
            </table:covered-table-cell>
            <table:covered-table-cell>
              <text:p text:style-name="內文"/>
            </table:covered-table-cell>
            <table:covered-table-cell>
              <text:p text:style-name="內文"/>
            </table:covered-table-cell>
            <table:covered-table-cell/>
            <table:covered-table-cell/>
            <table:covered-table-cell>
              <text:p text:style-name="內文"/>
            </table:covered-table-cell>
            <table:covered-table-cell/>
            <table:covered-table-cell/>
            <table:covered-table-cell/>
            <table:covered-table-cell/>
            <table:covered-table-cell>
              <text:p text:style-name="內文"/>
            </table:covered-table-cell>
            <table:covered-table-cell/>
            <table:covered-table-cell/>
            <table:covered-table-cell/>
            <table:covered-table-cell/>
            <table:covered-table-cell>
              <text:p text:style-name="內文"/>
            </table:covered-table-cell>
            <table:covered-table-cell/>
            <table:covered-table-cell/>
            <table:table-cell table:style-name="TableCell515" table:number-columns-spanned="5" table:number-rows-spanned="2">
              <text:p text:style-name="內文"/>
            </table:table-cell>
            <table:covered-table-cell/>
            <table:covered-table-cell/>
            <table:covered-table-cell/>
            <table:covered-table-cell/>
            <table:table-cell table:style-name="TableCell516" table:number-columns-spanned="3" table:number-rows-spanned="2">
              <text:p text:style-name="內文"/>
            </table:table-cell>
            <table:covered-table-cell/>
            <table:covered-table-cell/>
            <table:table-cell table:style-name="TableCell517" table:number-columns-spanned="4" table:number-rows-spanned="2">
              <text:p text:style-name="內文"/>
            </table:table-cell>
            <table:covered-table-cell/>
            <table:covered-table-cell/>
            <table:covered-table-cell/>
            <table:covered-table-cell>
              <text:p text:style-name="內文"/>
            </table:covered-table-cell>
          </table:table-row>
          <table:table-row table:style-name="TableRow518">
            <table:covered-table-cell>
              <text:p text:style-name="內文"/>
            </table:covered-table-cell>
            <table:table-cell table:style-name="TableCell519">
              <text:p text:style-name="P520"><text:span text:style-name="T521">考</text:span><text:span text:style-name="T522">試日期</text:span></text:p>
            </table:table-cell>
            <table:table-cell table:style-name="TableCell523" table:number-columns-spanned="8">
              <text:p text:style-name="內文"/>
            </table:table-cell>
            <table:covered-table-cell/>
            <table:covered-table-cell/>
            <table:covered-table-cell/>
            <table:covered-table-cell/>
            <table:covered-table-cell/>
            <table:covered-table-cell/>
            <table:covered-table-cell/>
            <table:table-cell table:style-name="TableCell524" table:number-columns-spanned="5">
              <text:p text:style-name="內文"/>
            </table:table-cell>
            <table:covered-table-cell/>
            <table:covered-table-cell/>
            <table:covered-table-cell/>
            <table:covered-table-cell/>
            <table:table-cell table:style-name="TableCell525" table:number-columns-spanned="3">
              <text:p text:style-name="內文"/>
            </table:table-cell>
            <table:covered-table-cell/>
            <table:covered-table-cell/>
            <table:covered-table-cell>
              <text:p text:style-name="內文"/>
            </table:covered-table-cell>
            <table:covered-table-cell/>
            <table:covered-table-cell/>
            <table:covered-table-cell/>
            <table:covered-table-cell/>
            <table:covered-table-cell>
              <text:p text:style-name="內文"/>
            </table:covered-table-cell>
            <table:covered-table-cell/>
            <table:covered-table-cell/>
            <table:covered-table-cell>
              <text:p text:style-name="內文"/>
            </table:covered-table-cell>
            <table:covered-table-cell/>
            <table:covered-table-cell/>
            <table:covered-table-cell/>
            <table:covered-table-cell>
              <text:p text:style-name="內文"/>
            </table:covered-table-cell>
          </table:table-row>
        </table:table>
        <text:p text:style-name="P526"><text:span text:style-name="T527">備註：</text:span><text:span text:style-name="T528">1.</text:span><text:span text:style-name="T529">普通輕機及普通重機考照免體能測驗</text:span><text:span text:style-name="T530"><text:s/></text:span><text:span text:style-name="T531">。</text:span><text:span text:style-name="T532"><text:tab/></text:span><text:span text:style-name="T533">2.</text:span><text:span text:style-name="T534">申請人請於背面填寫體檢聲明事項並簽名。</text:span></text:p>
      </text:section>
      <text:section text:name="Sect4" text:style-name="S4">
        <text:p text:style-name="P535"/>
      </text:section>
      <text:section text:name="Sect5" text:style-name="S5">
        <text:p text:style-name="P536"/>
      </text:section>
      <text:section text:name="Sect6" text:style-name="S6">
        <text:p text:style-name="P537"/>
      </text:section>
      <text:section text:name="Sect7" text:style-name="S7">
        <text:p text:style-name="P538"><text:span text:style-name="T539">其他記</text:span><text:span text:style-name="T540">載事項：</text:span></text:p>
        <text:p text:style-name="P541"><text:span text:style-name="T542">1</text:span><text:span text:style-name="T543">.</text:span></text:p>
        <text:p text:style-name="P544"><text:span text:style-name="T545">※本人聲明並切結</text:span><text:span text:style-name="T546">，</text:span><text:span text:style-name="T547">本人瞭解體檢資料可</text:span><text:span text:style-name="T548">能涉及日後自身權</text:span><text:span text:style-name="T549">益的保障，爰據實表明有無以下疾病</text:span><text:span text:style-name="T550">或身體狀況，並同意體</text:span><text:span text:style-name="T551">檢醫師調閱健保就醫資料</text:span><text:span text:style-name="T552">、行政機關利用跨機關資料勾稽：1.□有</text:span><text:span text:style-name="T553"><text:s text:c="2"/></text:span><text:span text:style-name="T554">□無</text:span><text:span text:style-name="T555"><text:s text:c="2"/></text:span><text:span text:style-name="T556">癲癇</text:span></text:p>
        <text:p text:style-name="P557"><text:span text:style-name="T558">2.□有</text:span><text:span text:style-name="T559"><text:s text:c="2"/></text:span><text:span text:style-name="T560">□無</text:span><text:span text:style-name="T561"><text:s/></text:span><text:span text:style-name="T562">客觀事實足以認定其身心狀況影響汽車駕駛</text:span></text:p>
        <text:p text:style-name="P563"><text:span text:style-name="T564">之虞，</text:span><text:span text:style-name="T565">經專科醫師診斷認定者。</text:span></text:p>
        <text:p text:style-name="P566"><text:span text:style-name="T567">3.</text:span><text:span text:style-name="T568">□有</text:span><text:span text:style-name="T569"><text:s/></text:span><text:span text:style-name="T570">□無</text:span><text:span text:style-name="T571"><text:s text:c="2"/></text:span><text:span text:style-name="T572">其他足以影響汽車駕駛之疾病。</text:span><text:span text:style-name="T573">(</text:span><text:span text:style-name="T574">例如：失</text:span></text:p>
        <text:p text:style-name="P575"><text:span text:style-name="T576">智症)</text:span></text:p>
        <text:p text:style-name="P577"><text:span text:style-name="T578">4.</text:span><text:span text:style-name="T579">□有</text:span><text:span text:style-name="T580"><text:s text:c="2"/></text:span><text:span text:style-name="T581">□無</text:span><text:span text:style-name="T582"><text:s/></text:span><text:span text:style-name="T583">酒精、麻醉劑及興奮劑中毒。</text:span></text:p>
        <text:p text:style-name="P584"/>
        <text:p text:style-name="P585"/>
        <text:p text:style-name="P586"/>
        <text:p text:style-name="P587"/>
        <text:p text:style-name="P588"/>
        <text:p text:style-name="P589"/>
        <text:p text:style-name="P590"/>
        <text:p text:style-name="P591"/>
        <text:p text:style-name="P592"><text:span text:style-name="T593">左列經本人確</text:span><text:span text:style-name="T594">認無誤並切結。</text:span></text:p>
        <text:p text:style-name="P595"><text:span text:style-name="T596">申請</text:span><text:span text:style-name="T597">人：</text:span></text:p>
        <text:p text:style-name="P598"/>
        <text:p text:style-name="P599"/>
        <text:p text:style-name="P600"><text:span text:style-name="T601">(本人簽名</text:span><text:span text:style-name="T602">)</text:span></text:p>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mbria" svg:font-family="Cambria" style:font-family-generic="roman" style:font-pitch="variable" svg:panose-1="2 4 5 3 5 4 6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5in"/>
      <style:text-properties style:font-name="Cambria"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gradient" draw:fill-gradient-name="a61" draw:stroke="solid" svg:stroke-width="0.01042in" svg:stroke-color="#4a7ebb" svg:stroke-opacity="100%" svg:stroke-linecap="butt" draw:shadow="visible" draw:shadow-offset-x="0in" draw:shadow-offset-y="0.02515in" draw:shadow-color="#000000" draw:shadow-opacity="35%"/>
    </style:default-style>
    <draw:gradient draw:name="a61" draw:style="linear" draw:angle="1800" draw:start-color="#3f80cd" draw:end-color="#9bc1ff" draw:start-intensity="100%" draw:end-intensity="100%"/>
  </office:styles>
  <office:automatic-styles>
    <style:page-layout style:name="PL0">
      <style:page-layout-properties fo:page-width="8.268in" fo:page-height="11.693in" style:print-orientation="portrait" fo:margin-top="0in" fo:margin-left="0in" fo:margin-bottom="0in" fo:margin-right="0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user1</meta:initial-creator>
    <dc:creator>user1</dc:creator>
    <meta:creation-date>2020-02-10T08:08:00Z</meta:creation-date>
    <dc:date>2020-02-10T08:08:00Z</dc:date>
    <meta:template xlink:href="Normal.dotm" xlink:type="simple"/>
    <meta:editing-cycles>2</meta:editing-cycles>
    <meta:editing-duration>PT0S</meta:editing-duration>
    <meta:document-statistic meta:page-count="1" meta:paragraph-count="1" meta:word-count="140" meta:character-count="938" meta:row-count="6" meta:non-whitespace-character-count="799"/>
  </office:meta>
</office:document-meta>
</file>